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jpeg" manifest:media-type="image/jpe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png" manifest:media-type="image/png"/>
  <manifest:file-entry manifest:full-path="media/image16.jpeg" manifest:media-type="image/jpeg"/>
  <manifest:file-entry manifest:full-path="media/image17.png" manifest:media-type="image/png"/>
  <manifest:file-entry manifest:full-path="media/image18.png" manifest:media-type="image/pn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png" manifest:media-type="image/png"/>
  <manifest:file-entry manifest:full-path="media/image29.png" manifest:media-type="image/png"/>
  <manifest:file-entry manifest:full-path="media/image30.jpeg" manifest:media-type="image/jpeg"/>
  <manifest:file-entry manifest:full-path="media/image31.jpeg" manifest:media-type="image/jpeg"/>
  <manifest:file-entry manifest:full-path="media/image32.png" manifest:media-type="image/pn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media/image40.jpeg" manifest:media-type="image/jpeg"/>
  <manifest:file-entry manifest:full-path="media/image41.png" manifest:media-type="image/png"/>
  <manifest:file-entry manifest:full-path="media/image42.jpeg" manifest:media-type="image/jpeg"/>
  <manifest:file-entry manifest:full-path="media/image43.jpeg" manifest:media-type="image/jpeg"/>
  <manifest:file-entry manifest:full-path="media/image44.jpeg" manifest:media-type="image/jpeg"/>
  <manifest:file-entry manifest:full-path="media/image45.jpeg" manifest:media-type="image/jpeg"/>
  <manifest:file-entry manifest:full-path="media/image46.jpeg" manifest:media-type="image/jpeg"/>
  <manifest:file-entry manifest:full-path="media/image47.jpeg" manifest:media-type="image/jpeg"/>
  <manifest:file-entry manifest:full-path="media/image48.jpeg" manifest:media-type="image/jpeg"/>
  <manifest:file-entry manifest:full-path="media/image49.png" manifest:media-type="image/png"/>
  <manifest:file-entry manifest:full-path="media/image50.png" manifest:media-type="image/png"/>
  <manifest:file-entry manifest:full-path="media/image51.png" manifest:media-type="image/png"/>
  <manifest:file-entry manifest:full-path="media/image52.jpeg" manifest:media-type="image/jpeg"/>
  <manifest:file-entry manifest:full-path="media/image53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 fo:background-color="#DFE2ED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automatic" fo:wrap-option="wrap" fo:background-color="#E1E4EF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style:vertical-align="top" style:shrink-to-fit="true" style:repeat-content="false"/>
      <style:paragraph-properties fo:text-align="start" fo:margin-left="0cm"/>
      <style:text-properties fo:color="#8593BF" style:font-name="Arial" style:font-name-asian="Arial" style:font-name-complex="Arial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20pt" style:font-size-asian="20pt" style:font-size-complex="20pt"/>
    </style:style>
    <style:style style:name="ce10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  <style:text-properties fo:color="#000000" style:font-name="Arial" style:font-name-asian="Arial" style:font-name-complex="Arial" fo:font-size="20pt" style:font-size-asian="20pt" style:font-size-complex="20pt"/>
    </style:style>
    <style:style style:name="ce11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  <style:text-properties fo:color="#000000" style:font-name="Arial" style:font-name-asian="Arial" style:font-name-complex="Arial" fo:font-size="18pt" style:font-size-asian="18pt" style:font-size-complex="18pt"/>
    </style:style>
    <style:style style:name="ce12" style:family="table-cell" style:parent-style-name="Default" style:data-style-name="N0">
      <style:table-cell-properties style:vertical-align="automatic" fo:wrap-option="wrap" fo:background-color="#E9EDF4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2.824cm"/>
      <style:text-properties fo:color="#000000"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706cm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706cm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.706cm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17.65cm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28pt" style:font-size-asian="28pt" style:font-size-complex="28pt" style:text-underline-style="solid" style:text-underline-type="single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8.472cm"/>
      <style:text-properties fo:color="#000000" fo:font-size="21pt" style:font-size-asian="21pt" style:font-size-complex="21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start" fo:margin-left="8.472cm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top" fo:wrap-option="wrap" style:repeat-content="false"/>
      <style:paragraph-properties fo:text-align="end" fo:margin-right="6.707cm"/>
    </style:style>
    <style:style style:name="ce27" style:family="table-cell" style:parent-style-name="Default" style:data-style-name="N0">
      <style:table-cell-properties style:vertical-align="top" fo:wrap-option="wrap" style:repeat-content="false"/>
      <style:paragraph-properties fo:text-align="start" fo:margin-left="2.471cm"/>
      <style:text-properties fo:color="#000000" fo:font-size="20pt" style:font-size-asian="20pt" style:font-size-complex="20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2.824cm"/>
      <style:text-properties fo:color="#000000" style:font-name="Arial" style:font-name-asian="Arial" style:font-name-complex="Arial" fo:font-size="19pt" style:font-size-asian="19pt" style:font-size-complex="19pt" fo:font-style="italic" style:font-style-asian="italic" style:font-style-complex="italic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20pt" style:font-size-asian="20pt" style:font-size-complex="20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fo:font-size="20pt" style:font-size-asian="20pt" style:font-size-complex="20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6.707cm"/>
      <style:text-properties fo:color="#000000" fo:font-size="16pt" style:font-size-asian="16pt" style:font-size-complex="16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2.471cm"/>
      <style:text-properties fo:color="#000000" fo:font-size="16pt" style:font-size-asian="16pt" style:font-size-complex="16pt"/>
    </style:style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start" fo:margin-left="3.177cm"/>
      <style:text-properties fo:color="#000000" fo:font-size="16pt" style:font-size-asian="16pt" style:font-size-complex="16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16pt" style:font-size-asian="16pt" style:font-size-complex="16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2.824cm"/>
      <style:text-properties fo:color="#000000" fo:font-size="16pt" style:font-size-asian="16pt" style:font-size-complex="16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fo:font-size="20pt" style:font-size-asian="20pt" style:font-size-complex="20pt"/>
    </style:style>
    <style:style style:name="ce39" style:family="table-cell" style:parent-style-name="Default" style:data-style-name="N1">
      <style:table-cell-properties style:vertical-align="top" fo:background-color="#E9EDF4" style:shrink-to-fit="true" style:repeat-content="false"/>
      <style:paragraph-properties fo:text-align="start" fo:margin-left="0cm"/>
      <style:text-properties fo:color="#A7BFE6" fo:font-size="49pt" style:font-size-asian="49pt" style:font-size-complex="49pt" style:font-family-generic="swiss"/>
    </style:style>
    <style:style style:name="ce4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23pt" style:font-size-asian="23pt" style:font-size-complex="23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start" fo:margin-left="31.064cm"/>
      <style:text-properties fo:color="#000000" fo:font-size="23pt" style:font-size-asian="23pt" style:font-size-complex="23pt"/>
    </style:style>
    <style:style style:name="ce42" style:family="table-cell" style:parent-style-name="Default" style:data-style-name="N0">
      <style:table-cell-properties style:vertical-align="top" fo:wrap-option="wrap" style:repeat-content="false"/>
      <style:paragraph-properties fo:text-align="start" fo:margin-left="28.24cm"/>
    </style:style>
    <style:style style:name="ce43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none" fo:border-bottom="none" fo:border-left="thin solid #DFE2ED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6pt" style:font-size-asian="26pt" style:font-size-complex="26pt"/>
    </style:style>
    <style:style style:name="ce4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6pt" style:font-size-asian="26pt" style:font-size-complex="26pt"/>
    </style:style>
    <style:style style:name="ce48" style:family="table-cell" style:parent-style-name="Default" style:data-style-name="N0">
      <style:table-cell-properties fo:border-top="none" fo:border-bottom="thin solid #464446" fo:border-left="thin solid #DFE2ED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6pt" style:font-size-asian="26pt" style:font-size-complex="26pt"/>
    </style:style>
    <style:style style:name="ce49" style:family="table-cell" style:parent-style-name="Default" style:data-style-name="N0">
      <style:table-cell-properties fo:border-top="none" fo:border-bottom="thin solid #464446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6pt" style:font-size-asian="26pt" style:font-size-complex="26pt"/>
    </style:style>
    <style:style style:name="ce50" style:family="table-cell" style:parent-style-name="Default" style:data-style-name="N0">
      <style:table-cell-properties fo:border-top="thin solid #464446" fo:border-bottom="none" fo:border-left="thin solid #DFE2ED" fo:border-right="none" style:vertical-align="automatic" fo:wrap-option="wrap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464446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4.942cm"/>
      <style:text-properties fo:color="#000000" style:font-name="Arial" style:font-name-asian="Arial" style:font-name-complex="Arial" fo:font-size="26pt" style:font-size-asian="26pt" style:font-size-complex="26pt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top" fo:wrap-option="wrap" style:repeat-content="false"/>
      <style:paragraph-properties fo:text-align="start" fo:margin-left="4.942cm"/>
    </style:style>
    <style:style style:name="ce56" style:family="table-cell" style:parent-style-name="Default" style:data-style-name="N0">
      <style:table-cell-properties style:vertical-align="top" fo:wrap-option="wrap" style:repeat-content="false"/>
      <style:paragraph-properties fo:text-align="start" fo:margin-left="5.295cm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start" fo:margin-left="18.356cm"/>
    </style:style>
    <style:style style:name="ce58" style:family="table-cell" style:parent-style-name="Default" style:data-style-name="N0">
      <style:table-cell-properties style:vertical-align="top" fo:wrap-option="wrap" style:repeat-content="false"/>
      <style:paragraph-properties fo:text-align="end" fo:margin-right="7.06cm"/>
      <style:text-properties fo:color="#000000" style:font-name="Courier New" style:font-name-asian="Courier New" style:font-name-complex="Courier New" fo:font-size="18pt" style:font-size-asian="18pt" style:font-size-complex="18pt"/>
    </style:style>
    <style:style style:name="ce59" style:family="table-cell" style:parent-style-name="Default" style:data-style-name="N0">
      <style:table-cell-properties style:vertical-align="top" fo:wrap-option="wrap" fo:background-color="#DFE2ED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/>
    </style:style>
    <style:style style:name="ce60" style:family="table-cell" style:parent-style-name="Default" style:data-style-name="N0">
      <style:table-cell-properties style:vertical-align="top" fo:wrap-option="wrap" fo:background-color="#C6CACA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/>
    </style:style>
    <style:style style:name="ce6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/>
    </style:style>
    <style:style style:name="ce62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  <style:text-properties fo:color="#000000" style:font-name="Arial" style:font-name-asian="Arial" style:font-name-complex="Arial" fo:font-size="23pt" style:font-size-asian="23pt" style:font-size-complex="23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66" style:family="table-cell" style:parent-style-name="Default" style:data-style-name="N0">
      <style:table-cell-properties style:vertical-align="top" fo:wrap-option="wrap" style:repeat-content="false"/>
      <style:paragraph-properties fo:text-align="start" fo:margin-left="9.531cm"/>
      <style:text-properties fo:color="#000000" style:font-name="Arial" style:font-name-asian="Arial" style:font-name-complex="Arial" fo:font-size="26pt" style:font-size-asian="26pt" style:font-size-complex="26pt"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2.118cm"/>
    </style:style>
    <style:style style:name="ce6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27pt" style:font-size-asian="27pt" style:font-size-complex="27pt" fo:font-style="italic" style:font-style-asian="italic" style:font-style-complex="italic" fo:font-weight="bold" style:font-weight-asian="bold" style:font-weight-complex="bold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5.648cm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1.412cm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1.412cm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1.412cm"/>
    </style:style>
    <style:style style:name="ce73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1.412cm"/>
    </style:style>
    <style:style style:name="ce74" style:family="table-cell" style:parent-style-name="Default" style:data-style-name="N0">
      <style:table-cell-properties style:vertical-align="top" fo:wrap-option="wrap" style:repeat-content="false"/>
      <style:paragraph-properties fo:text-align="start" fo:margin-left="1.412cm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1.412cm"/>
    </style:style>
    <style:style style:name="ce76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7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1">
      <style:table-cell-properties style:vertical-align="middle" style:shrink-to-fit="true" style:repeat-content="false"/>
      <style:paragraph-properties fo:text-align="start" fo:margin-left="0.706cm"/>
      <style:text-properties fo:color="#4852AA" fo:font-size="34pt" style:font-size-asian="34pt" style:font-size-complex="34pt" style:font-family-generic="swiss"/>
    </style:style>
    <style:style style:name="ce83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84" style:family="table-cell" style:parent-style-name="Default" style:data-style-name="N37">
      <style:table-cell-properties style:vertical-align="top" style:shrink-to-fit="true" style:repeat-content="false"/>
      <style:paragraph-properties fo:text-align="start" fo:margin-left="0cm"/>
      <style:text-properties fo:color="#8593B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top" fo:wrap-option="wrap" style:repeat-content="false"/>
      <style:paragraph-properties fo:text-align="start" fo:margin-left="26.828cm"/>
    </style:style>
    <style:style style:name="ce87" style:family="table-cell" style:parent-style-name="Default" style:data-style-name="N0">
      <style:table-cell-properties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weight="bold" style:font-weight-asian="bold" style:font-weight-complex="bold"/>
    </style:style>
    <style:style style:name="ce88" style:family="table-cell" style:parent-style-name="Default" style:data-style-name="N0">
      <style:table-cell-properties style:vertical-align="top" fo:wrap-option="wrap" style:repeat-content="false"/>
      <style:paragraph-properties fo:text-align="start" fo:margin-left="28.946cm"/>
    </style:style>
    <style:style style:name="ce89" style:family="table-cell" style:parent-style-name="Default" style:data-style-name="N0">
      <style:table-cell-properties style:vertical-align="top" fo:wrap-option="wrap" style:repeat-content="false"/>
      <style:paragraph-properties fo:text-align="start" fo:margin-left="31.064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0">
      <style:table-cell-properties style:vertical-align="top" fo:wrap-option="wrap" style:repeat-content="false"/>
      <style:paragraph-properties fo:text-align="start" fo:margin-left="21.533cm"/>
      <style:text-properties fo:color="#000000" style:font-name="Arial" style:font-name-asian="Arial" style:font-name-complex="Arial" fo:font-size="22pt" style:font-size-asian="22pt" style:font-size-complex="22pt"/>
    </style:style>
    <style:style style:name="ce91" style:family="table-cell" style:parent-style-name="Default" style:data-style-name="N0">
      <style:table-cell-properties style:vertical-align="top" fo:wrap-option="wrap" style:repeat-content="false"/>
      <style:paragraph-properties fo:text-align="start" fo:margin-left="8.119cm"/>
      <style:text-properties fo:color="#000000" style:font-name="Arial" style:font-name-asian="Arial" style:font-name-complex="Arial" fo:font-size="23pt" style:font-size-asian="23pt" style:font-size-complex="23pt" fo:font-style="italic" style:font-style-asian="italic" style:font-style-complex="italic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none" fo:border-bottom="thin solid #757EB8" fo:border-left="none" fo:border-right="none" style:vertical-align="top" fo:wrap-option="wrap" style:repeat-content="false"/>
      <style:paragraph-properties fo:text-align="start" fo:margin-left="0cm"/>
    </style:style>
    <style:style style:name="ce93" style:family="table-cell" style:parent-style-name="Default" style:data-style-name="N0">
      <style:table-cell-properties fo:border-top="none" fo:border-bottom="thin solid #757EB8" fo:border-left="none" fo:border-right="thin solid #E1E4EF" style:vertical-align="top" fo:wrap-option="wrap" style:repeat-content="false"/>
      <style:paragraph-properties fo:text-align="start" fo:margin-left="0cm"/>
    </style:style>
    <style:style style:name="ce94" style:family="table-cell" style:parent-style-name="Default" style:data-style-name="N0">
      <style:table-cell-properties fo:border-top="none" fo:border-bottom="thin solid #757EB8" fo:border-left="thin solid #E1E4EF" fo:border-right="none" style:vertical-align="top" fo:wrap-option="wrap" style:repeat-content="false"/>
      <style:paragraph-properties fo:text-align="start" fo:margin-left="0cm"/>
    </style:style>
    <style:style style:name="ce95" style:family="table-cell" style:parent-style-name="Default" style:data-style-name="N0">
      <style:table-cell-properties fo:border-top="thin solid #757EB8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96" style:family="table-cell" style:parent-style-name="Default" style:data-style-name="N0">
      <style:table-cell-properties fo:border-top="thin solid #757EB8" fo:border-bottom="none" fo:border-left="none" fo:border-right="thin solid #E1E4EF" style:vertical-align="top" fo:wrap-option="wrap" style:repeat-content="false"/>
      <style:paragraph-properties fo:text-align="start" fo:margin-left="0cm"/>
    </style:style>
    <style:style style:name="ce97" style:family="table-cell" style:parent-style-name="Default" style:data-style-name="N0">
      <style:table-cell-properties fo:border-top="thin solid #757EB8" fo:border-bottom="none" fo:border-left="thin solid #E1E4EF" fo:border-right="none" style:vertical-align="top" fo:wrap-option="wrap" style:repeat-content="false"/>
      <style:paragraph-properties fo:text-align="start" fo:margin-left="2.471cm"/>
      <style:text-properties fo:color="#000000" style:font-name="Arial" style:font-name-asian="Arial" style:font-name-complex="Arial" fo:font-size="62pt" style:font-size-asian="62pt" style:font-size-complex="62pt"/>
    </style:style>
    <style:style style:name="ce98" style:family="table-cell" style:parent-style-name="Default" style:data-style-name="N0">
      <style:table-cell-properties fo:border-top="thin solid #757EB8" fo:border-bottom="none" fo:border-left="none" fo:border-right="none" style:vertical-align="top" fo:wrap-option="wrap" style:repeat-content="false"/>
      <style:paragraph-properties fo:text-align="start" fo:margin-left="2.471cm"/>
      <style:text-properties fo:color="#000000" style:font-name="Arial" style:font-name-asian="Arial" style:font-name-complex="Arial" fo:font-size="62pt" style:font-size-asian="62pt" style:font-size-complex="62pt"/>
    </style:style>
    <style:style style:name="ce9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23pt" style:font-size-asian="23pt" style:font-size-complex="23pt" fo:font-style="italic" style:font-style-asian="italic" style:font-style-complex="italic"/>
    </style:style>
    <style:style style:name="ce100" style:family="table-cell" style:parent-style-name="Default" style:data-style-name="N0">
      <style:table-cell-properties fo:border-top="none" fo:border-bottom="thin solid #A0A3CD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2pt" style:font-size-asian="22pt" style:font-size-complex="22pt"/>
    </style:style>
    <style:style style:name="ce101" style:family="table-cell" style:parent-style-name="Default" style:data-style-name="N0">
      <style:table-cell-properties fo:border-top="none" fo:border-bottom="thin solid #A0A3CD" fo:border-left="none" fo:border-right="thin solid #E1E4EF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22pt" style:font-size-asian="22pt" style:font-size-complex="22pt"/>
    </style:style>
    <style:style style:name="ce102" style:family="table-cell" style:parent-style-name="Default" style:data-style-name="N0">
      <style:table-cell-properties style:vertical-align="top" fo:wrap-option="wrap" style:repeat-content="false"/>
      <style:paragraph-properties fo:text-align="start" fo:margin-left="8.119cm"/>
    </style:style>
    <style:style style:name="ce103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e104" style:family="table-cell" style:parent-style-name="Default" style:data-style-name="N0">
      <style:table-cell-properties style:vertical-align="top" fo:wrap-option="wrap" style:repeat-content="false"/>
      <style:paragraph-properties fo:text-align="start" fo:margin-left="8.119cm"/>
      <style:text-properties fo:color="#000000" style:font-name="Arial" style:font-name-asian="Arial" style:font-name-complex="Arial" fo:font-size="23pt" style:font-size-asian="23pt" style:font-size-complex="23pt" fo:font-style="italic" style:font-style-asian="italic" style:font-style-complex="italic"/>
    </style:style>
    <style:style style:name="ce105" style:family="table-cell" style:parent-style-name="Default" style:data-style-name="N0">
      <style:table-cell-properties fo:border-top="none" fo:border-bottom="thin solid #A0A3CD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7pt" style:font-size-asian="17pt" style:font-size-complex="17pt"/>
    </style:style>
    <style:style style:name="ce106" style:family="table-cell" style:parent-style-name="Default" style:data-style-name="N0">
      <style:table-cell-properties fo:border-top="none" fo:border-bottom="thin solid #A0A3CD" fo:border-left="none" fo:border-right="thin solid #E1E4EF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7pt" style:font-size-asian="17pt" style:font-size-complex="17pt"/>
    </style:style>
    <style:style style:name="ce107" style:family="table-cell" style:parent-style-name="Default" style:data-style-name="N0">
      <style:table-cell-properties style:vertical-align="top" fo:wrap-option="wrap" fo:background-color="#E1E4EF" style:repeat-content="false"/>
      <style:paragraph-properties fo:text-align="start" fo:margin-left="0cm"/>
      <style:text-properties fo:color="#000000" style:font-name="Arial" style:font-name-asian="Arial" style:font-name-complex="Arial" fo:font-size="20pt" style:font-size-asian="20pt" style:font-size-complex="20pt"/>
    </style:style>
    <style:style style:name="ce108" style:family="table-cell" style:parent-style-name="Default" style:data-style-name="N0">
      <style:table-cell-properties style:vertical-align="top" fo:wrap-option="wrap" style:repeat-content="false"/>
      <style:paragraph-properties fo:text-align="start" fo:margin-left="6.001cm"/>
    </style:style>
    <style:style style:name="ce109" style:family="table-cell" style:parent-style-name="Default" style:data-style-name="N0">
      <style:table-cell-properties style:vertical-align="top" fo:wrap-option="wrap" style:repeat-content="false"/>
      <style:paragraph-properties fo:text-align="start" fo:margin-left="8.472cm"/>
      <style:text-properties fo:color="#000000" style:font-name="Arial" style:font-name-asian="Arial" style:font-name-complex="Arial" fo:font-size="23pt" style:font-size-asian="23pt" style:font-size-complex="23pt" fo:font-style="italic" style:font-style-asian="italic" style:font-style-complex="italic"/>
    </style:style>
    <style:style style:name="ce1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solid" style:text-underline-type="single"/>
    </style:style>
    <style:style style:name="ce111" style:family="table-cell" style:parent-style-name="Default" style:data-style-name="N0">
      <style:table-cell-properties style:vertical-align="top" fo:wrap-option="wrap" style:repeat-content="false"/>
      <style:paragraph-properties fo:text-align="start" fo:margin-left="3.177cm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1.412cm"/>
    </style:style>
    <style:style style:name="ce1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.706cm"/>
    </style:style>
    <style:style style:name="T1" style:family="text" style:parent-style-name="Default">
      <style:text-properties fo:color="#8593B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8593B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C6CAD4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B5B5BA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4F4B4F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66626B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4F4B4F" style:text-line-through-style="none" style:font-name="Times New Roman" style:font-name-asian="Times New Roman" style:font-name-complex="Times New Roman" fo:font-size="24pt" style:font-size-asian="24pt" style:font-size-complex="2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4F4B4F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66626B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606985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4F4B4F" style:text-line-through-style="none" style:font-name="Arial" style:font-name-asian="Arial" style:font-name-complex="Arial" fo:font-size="41pt" style:font-size-asian="41pt" style:font-size-complex="41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12" style:family="text" style:parent-style-name="Default">
      <style:text-properties fo:color="#66626B" style:text-line-through-style="none" style:font-name="Arial" style:font-name-asian="Arial" style:font-name-complex="Arial" fo:font-size="41pt" style:font-size-asian="41pt" style:font-size-complex="41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13" style:family="text" style:parent-style-name="Default">
      <style:text-properties fo:color="#797983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80574F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9C9CA3" style:text-line-through-style="none" style:font-name="Times New Roman" style:font-name-asian="Times New Roman" style:font-name-complex="Times New Roman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797983" style:text-line-through-style="none" style:font-name="Times New Roman" style:font-name-asian="Times New Roman" style:font-name-complex="Times New Roman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8EACE4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" style:family="text" style:parent-style-name="Default">
      <style:text-properties fo:color="#6E93DB" style:text-line-through-style="none" style:font-name="Times New Roman" style:font-name-asian="Times New Roman" style:font-name-complex="Times New Roman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8EACE4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66626B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21" style:family="text" style:parent-style-name="Default">
      <style:text-properties fo:color="#8EACE4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22" style:family="text" style:parent-style-name="Default">
      <style:text-properties fo:color="#6E93DB" style:text-line-through-style="none" style:font-name="Times New Roman" style:font-name-asian="Times New Roman" style:font-name-complex="Times New Roman" fo:font-size="40pt" style:font-size-asian="40pt" style:font-size-complex="4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8EACE4" style:text-line-through-style="none" style:font-name="Times New Roman" style:font-name-asian="Times New Roman" style:font-name-complex="Times New Roman" fo:font-size="40pt" style:font-size-asian="40pt" style:font-size-complex="4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4" style:family="text" style:parent-style-name="Default">
      <style:text-properties fo:color="#6E93DB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5" style:family="text" style:parent-style-name="Default">
      <style:text-properties fo:color="#A7BFE6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6" style:family="text" style:parent-style-name="Default">
      <style:text-properties fo:color="#C6CAD4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7" style:family="text" style:parent-style-name="Default">
      <style:text-properties fo:color="#A7BFE6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28" style:family="text" style:parent-style-name="Default">
      <style:text-properties fo:color="#4F4B4F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29" style:family="text" style:parent-style-name="Default">
      <style:text-properties fo:color="#8EACE4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0" style:family="text" style:parent-style-name="Default">
      <style:text-properties fo:color="#8EACE4" style:text-line-through-style="none" style:font-name="Times New Roman" style:font-name-asian="Times New Roman" style:font-name-complex="Times New Roman" fo:font-size="44pt" style:font-size-asian="44pt" style:font-size-complex="44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1" style:family="text" style:parent-style-name="Default">
      <style:text-properties fo:color="#A7BFE6" style:text-line-through-style="none" style:font-name="Arial" style:font-name-asian="Arial" style:font-name-complex="Arial" fo:font-size="28pt" style:font-size-asian="28pt" style:font-size-complex="2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" style:family="text" style:parent-style-name="Default">
      <style:text-properties fo:color="#66626B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3" style:family="text" style:parent-style-name="Default">
      <style:text-properties fo:color="#6E93DB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4" style:family="text" style:parent-style-name="Default">
      <style:text-properties fo:color="#8EACE4" style:text-line-through-style="none" style:font-name="Arial" style:font-name-asian="Arial" style:font-name-complex="Arial" fo:font-size="38pt" style:font-size-asian="38pt" style:font-size-complex="3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5" style:family="text" style:parent-style-name="Default">
      <style:text-properties fo:color="#8EACE4" style:text-line-through-style="none" style:font-name="Times New Roman" style:font-name-asian="Times New Roman" style:font-name-complex="Times New Roman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6" style:family="text" style:parent-style-name="Default">
      <style:text-properties fo:color="#8EACE4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7" style:family="text" style:parent-style-name="Default">
      <style:text-properties fo:color="#4F4B4F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8" style:family="text" style:parent-style-name="Default">
      <style:text-properties fo:color="#66626B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9" style:family="text" style:parent-style-name="Default">
      <style:text-properties fo:color="#C6CAD4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40" style:family="text" style:parent-style-name="Default">
      <style:text-properties fo:color="#66626B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1" style:family="text" style:parent-style-name="Default">
      <style:text-properties fo:color="#797983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2" style:family="text" style:parent-style-name="Default">
      <style:text-properties fo:color="#B5B5BA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3" style:family="text" style:parent-style-name="Default">
      <style:text-properties fo:color="#66626B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4" style:family="text" style:parent-style-name="Default">
      <style:text-properties fo:color="#606985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5" style:family="text" style:parent-style-name="Default">
      <style:text-properties fo:color="#606985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6" style:family="text" style:parent-style-name="Default">
      <style:text-properties fo:color="#66626B" style:text-line-through-style="none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7" style:family="text" style:parent-style-name="Default">
      <style:text-properties fo:color="#66626B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8" style:family="text" style:parent-style-name="Default">
      <style:text-properties fo:color="#4F4B4F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9" style:family="text" style:parent-style-name="Default">
      <style:text-properties fo:color="#797983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0" style:family="text" style:parent-style-name="Default">
      <style:text-properties fo:color="#66626B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1" style:family="text" style:parent-style-name="Default">
      <style:text-properties fo:color="#797983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2" style:family="text" style:parent-style-name="Default">
      <style:text-properties fo:color="#4F4B4F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3" style:family="text" style:parent-style-name="Default">
      <style:text-properties fo:color="#66626B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4" style:family="text" style:parent-style-name="Default">
      <style:text-properties fo:color="#797983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55" style:family="text" style:parent-style-name="Default">
      <style:text-properties fo:color="#9C9CA3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6" style:family="text" style:parent-style-name="Default">
      <style:text-properties fo:color="#898C97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7" style:family="text" style:parent-style-name="Default">
      <style:text-properties fo:color="#B5B6BC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8" style:family="text" style:parent-style-name="Default">
      <style:text-properties fo:color="#B5B6BC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59" style:family="text" style:parent-style-name="Default">
      <style:text-properties fo:color="#B5B6BC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0" style:family="text" style:parent-style-name="Default">
      <style:text-properties fo:color="#A1A3AF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1" style:family="text" style:parent-style-name="Default">
      <style:text-properties fo:color="#87A7E1" style:text-line-through-style="none" style:font-name="Times New Roman" style:font-name-asian="Times New Roman" style:font-name-complex="Times New Roman" fo:font-size="72pt" style:font-size-asian="72pt" style:font-size-complex="7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2" style:family="text" style:parent-style-name="Default">
      <style:text-properties fo:color="#87A7E1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3" style:family="text" style:parent-style-name="Default">
      <style:text-properties fo:color="#87A7E1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64" style:family="text" style:parent-style-name="Default">
      <style:text-properties fo:color="#87A7E1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65" style:family="text" style:parent-style-name="Default">
      <style:text-properties fo:color="#AAA1ED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66" style:family="text" style:parent-style-name="Default">
      <style:text-properties fo:color="#87A7E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7" style:family="text" style:parent-style-name="Default">
      <style:text-properties fo:color="#87A7E1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8" style:family="text" style:parent-style-name="Default">
      <style:text-properties fo:color="#87A7E1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9" style:family="text" style:parent-style-name="Default">
      <style:text-properties fo:color="#A8B8E6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0" style:family="text" style:parent-style-name="Default">
      <style:text-properties fo:color="#87A7E1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1" style:family="text" style:parent-style-name="Default">
      <style:text-properties fo:color="#757EA3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2" style:family="text" style:parent-style-name="Default">
      <style:text-properties fo:color="#546077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3" style:family="text" style:parent-style-name="Default">
      <style:text-properties fo:color="#464446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4" style:family="text" style:parent-style-name="Default">
      <style:text-properties fo:color="#464446" style:text-line-through-style="none" style:font-name="Arial" style:font-name-asian="Arial" style:font-name-complex="Arial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5" style:family="text" style:parent-style-name="Default">
      <style:text-properties fo:color="#46444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6" style:family="text" style:parent-style-name="Default">
      <style:text-properties fo:color="#5E72C3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7" style:family="text" style:parent-style-name="Default">
      <style:text-properties fo:color="#4F60B3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8" style:family="text" style:parent-style-name="Default">
      <style:text-properties fo:color="#5E72C3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9" style:family="text" style:parent-style-name="Default">
      <style:text-properties fo:color="#4F60B3" style:text-line-through-style="none" style:font-name="Arial" style:font-name-asian="Arial" style:font-name-complex="Arial" fo:font-size="33pt" style:font-size-asian="33pt" style:font-size-complex="3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0" style:family="text" style:parent-style-name="Default">
      <style:text-properties fo:color="#5E72C3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1" style:family="text" style:parent-style-name="Default">
      <style:text-properties fo:color="#728CDB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2" style:family="text" style:parent-style-name="Default">
      <style:text-properties fo:color="#4F60B3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3" style:family="text" style:parent-style-name="Default">
      <style:text-properties fo:color="#4F60B3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4" style:family="text" style:parent-style-name="Default">
      <style:text-properties fo:color="#46444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85" style:family="text" style:parent-style-name="Default">
      <style:text-properties fo:color="#46444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6" style:family="text" style:parent-style-name="Default">
      <style:text-properties fo:color="#546077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87" style:family="text" style:parent-style-name="Default">
      <style:text-properties fo:color="#6E696E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8" style:family="text" style:parent-style-name="Default">
      <style:text-properties fo:color="#464446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9" style:family="text" style:parent-style-name="Default">
      <style:text-properties fo:color="#6E696E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0" style:family="text" style:parent-style-name="Default">
      <style:text-properties fo:color="#6E696E" style:text-line-through-style="none" style:font-name="Arial" style:font-name-asian="Arial" style:font-name-complex="Arial" fo:font-size="50pt" style:font-size-asian="50pt" style:font-size-complex="5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91" style:family="text" style:parent-style-name="Default">
      <style:text-properties fo:color="#54545B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2" style:family="text" style:parent-style-name="Default">
      <style:text-properties fo:color="#54545B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3" style:family="text" style:parent-style-name="Default">
      <style:text-properties fo:color="#6E696E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4" style:family="text" style:parent-style-name="Default">
      <style:text-properties fo:color="#807E82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5" style:family="text" style:parent-style-name="Default">
      <style:text-properties fo:color="#9A9399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6" style:family="text" style:parent-style-name="Default">
      <style:text-properties fo:color="#807E82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7" style:family="text" style:parent-style-name="Default">
      <style:text-properties fo:color="#696797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8" style:family="text" style:parent-style-name="Default">
      <style:text-properties fo:color="#A1A3A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9" style:family="text" style:parent-style-name="Default">
      <style:text-properties fo:color="#54545B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00" style:family="text" style:parent-style-name="Default">
      <style:text-properties fo:color="#6E696E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1" style:family="text" style:parent-style-name="Default">
      <style:text-properties fo:color="#54545B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2" style:family="text" style:parent-style-name="Default">
      <style:text-properties fo:color="#807E82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3" style:family="text" style:parent-style-name="Default">
      <style:text-properties fo:color="#9A9399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4" style:family="text" style:parent-style-name="Default">
      <style:text-properties fo:color="#757EA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5" style:family="text" style:parent-style-name="Default">
      <style:text-properties fo:color="#A3827C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6" style:family="text" style:parent-style-name="Default">
      <style:text-properties fo:color="#5E72C3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7" style:family="text" style:parent-style-name="Default">
      <style:text-properties fo:color="#5E72C3" style:text-line-through-style="none" style:font-name="Times New Roman" style:font-name-asian="Times New Roman" style:font-name-complex="Times New Roman" fo:font-size="18pt" style:font-size-asian="18pt" style:font-size-complex="18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8" style:family="text" style:parent-style-name="Default">
      <style:text-properties fo:color="#5E72C3" style:text-line-through-style="none" style:font-name="Times New Roman" style:font-name-asian="Times New Roman" style:font-name-complex="Times New Roman" fo:font-size="18pt" style:font-size-asian="18pt" style:font-size-complex="1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9" style:family="text" style:parent-style-name="Default">
      <style:text-properties fo:color="#4F60B3" style:text-line-through-style="none" style:font-name="Times New Roman" style:font-name-asian="Times New Roman" style:font-name-complex="Times New Roman" fo:font-size="34pt" style:font-size-asian="34pt" style:font-size-complex="3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0" style:family="text" style:parent-style-name="Default">
      <style:text-properties fo:color="#8790C1" style:text-line-through-style="none" style:font-name="Times New Roman" style:font-name-asian="Times New Roman" style:font-name-complex="Times New Roman" fo:font-size="34pt" style:font-size-asian="34pt" style:font-size-complex="3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1" style:family="text" style:parent-style-name="Default">
      <style:text-properties fo:color="#464446" style:text-line-through-style="none" style:font-name="Courier New" style:font-name-asian="Courier New" style:font-name-complex="Courier New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112" style:family="text" style:parent-style-name="Default">
      <style:text-properties fo:color="#B5B6BC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3" style:family="text" style:parent-style-name="Default">
      <style:text-properties fo:color="#91A7C3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4" style:family="text" style:parent-style-name="Default">
      <style:text-properties fo:color="#B5B3BC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5" style:family="text" style:parent-style-name="Default">
      <style:text-properties fo:color="#B5B3BC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6" style:family="text" style:parent-style-name="Default">
      <style:text-properties fo:color="#C6C3CF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7" style:family="text" style:parent-style-name="Default">
      <style:text-properties fo:color="#C6C3CF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18" style:family="text" style:parent-style-name="Default">
      <style:text-properties fo:color="#B5B3BC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9" style:family="text" style:parent-style-name="Default">
      <style:text-properties fo:color="#8C8E99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0" style:family="text" style:parent-style-name="Default">
      <style:text-properties fo:color="#525967" style:text-line-through-style="none" style:font-name="Times New Roman" style:font-name-asian="Times New Roman" style:font-name-complex="Times New Roman" fo:font-size="32pt" style:font-size-asian="32pt" style:font-size-complex="3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1" style:family="text" style:parent-style-name="Default">
      <style:text-properties fo:color="#8597BD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2" style:family="text" style:parent-style-name="Default">
      <style:text-properties fo:color="#A3A5C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3" style:family="text" style:parent-style-name="Default">
      <style:text-properties fo:color="#8597BD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4" style:family="text" style:parent-style-name="Default">
      <style:text-properties fo:color="#8597BD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5" style:family="text" style:parent-style-name="Default">
      <style:text-properties fo:color="#8597BD" style:text-line-through-style="none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6" style:family="text" style:parent-style-name="Default">
      <style:text-properties fo:color="#8597BD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7" style:family="text" style:parent-style-name="Default">
      <style:text-properties fo:color="#A3A5C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8" style:family="text" style:parent-style-name="Default">
      <style:text-properties fo:color="#A3A5C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9" style:family="text" style:parent-style-name="Default">
      <style:text-properties fo:color="#56698A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0" style:family="text" style:parent-style-name="Default">
      <style:text-properties fo:color="#6B82AC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1" style:family="text" style:parent-style-name="Default">
      <style:text-properties fo:color="#B193CA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2" style:family="text" style:parent-style-name="Default">
      <style:text-properties fo:color="#759AE2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3" style:family="text" style:parent-style-name="Default">
      <style:text-properties fo:color="#8597BD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4" style:family="text" style:parent-style-name="Default">
      <style:text-properties fo:color="#5B70C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5" style:family="text" style:parent-style-name="Default">
      <style:text-properties fo:color="#4D5DB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36" style:family="text" style:parent-style-name="Default">
      <style:text-properties fo:color="#4D5DB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7" style:family="text" style:parent-style-name="Default">
      <style:text-properties fo:color="#5B70C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8" style:family="text" style:parent-style-name="Default">
      <style:text-properties fo:color="#5B70C6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9" style:family="text" style:parent-style-name="Default">
      <style:text-properties fo:color="#9CBDCD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0" style:family="text" style:parent-style-name="Default">
      <style:text-properties fo:color="#4D5DB8" style:text-line-through-style="none" style:font-name="Arial" style:font-name-asian="Arial" style:font-name-complex="Arial" fo:font-size="33pt" style:font-size-asian="33pt" style:font-size-complex="3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1" style:family="text" style:parent-style-name="Default">
      <style:text-properties fo:color="#6B7ECA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2" style:family="text" style:parent-style-name="Default">
      <style:text-properties fo:color="#5B70C6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3" style:family="text" style:parent-style-name="Default">
      <style:text-properties fo:color="#4D5DB8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4" style:family="text" style:parent-style-name="Default">
      <style:text-properties fo:color="#4D5DB8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5" style:family="text" style:parent-style-name="Default">
      <style:text-properties fo:color="#5B70C6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6" style:family="text" style:parent-style-name="Default">
      <style:text-properties fo:color="#49494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7" style:family="text" style:parent-style-name="Default">
      <style:text-properties fo:color="#49494D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8" style:family="text" style:parent-style-name="Default">
      <style:text-properties fo:color="#49494D" style:text-line-through-style="none" style:font-name="Arial" style:font-name-asian="Arial" style:font-name-complex="Arial" fo:font-size="27pt" style:font-size-asian="27pt" style:font-size-complex="27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9" style:family="text" style:parent-style-name="Default">
      <style:text-properties fo:color="#525967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0" style:family="text" style:parent-style-name="Default">
      <style:text-properties fo:color="#796452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1" style:family="text" style:parent-style-name="Default">
      <style:text-properties fo:color="#B5B3BC" style:text-line-through-style="none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2" style:family="text" style:parent-style-name="Default">
      <style:text-properties fo:color="#9CA0A7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3" style:family="text" style:parent-style-name="Default">
      <style:text-properties fo:color="#C3C6D3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54" style:family="text" style:parent-style-name="Default">
      <style:text-properties fo:color="#5E72C3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5" style:family="text" style:parent-style-name="Default">
      <style:text-properties fo:color="#4D60B5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6" style:family="text" style:parent-style-name="Default">
      <style:text-properties fo:color="#5E72C3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7" style:family="text" style:parent-style-name="Default">
      <style:text-properties fo:color="#545259" style:text-line-through-style="none" style:font-name="Times New Roman" style:font-name-asian="Times New Roman" style:font-name-complex="Times New Roman" fo:font-size="33pt" style:font-size-asian="33pt" style:font-size-complex="3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58" style:family="text" style:parent-style-name="Default">
      <style:text-properties fo:color="#566285" style:text-line-through-style="none" style:font-name="Times New Roman" style:font-name-asian="Times New Roman" style:font-name-complex="Times New Roman" fo:font-size="33pt" style:font-size-asian="33pt" style:font-size-complex="3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59" style:family="text" style:parent-style-name="Default">
      <style:text-properties fo:color="#8291B8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0" style:family="text" style:parent-style-name="Default">
      <style:text-properties fo:color="#7082A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1" style:family="text" style:parent-style-name="Default">
      <style:text-properties fo:color="#A1B1D3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2" style:family="text" style:parent-style-name="Default">
      <style:text-properties fo:color="#8291B8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3" style:family="text" style:parent-style-name="Default">
      <style:text-properties fo:color="#8291B8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4" style:family="text" style:parent-style-name="Default">
      <style:text-properties fo:color="#566285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5" style:family="text" style:parent-style-name="Default">
      <style:text-properties fo:color="#7082AC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66" style:family="text" style:parent-style-name="Default">
      <style:text-properties fo:color="#7082A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7" style:family="text" style:parent-style-name="Default">
      <style:text-properties fo:color="#4D60B5" style:text-line-through-style="none" style:font-name="Arial" style:font-name-asian="Arial" style:font-name-complex="Arial" fo:font-size="33pt" style:font-size-asian="33pt" style:font-size-complex="3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8" style:family="text" style:parent-style-name="Default">
      <style:text-properties fo:color="#4D60B5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9" style:family="text" style:parent-style-name="Default">
      <style:text-properties fo:color="#4D60B5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0" style:family="text" style:parent-style-name="Default">
      <style:text-properties fo:color="#44444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71" style:family="text" style:parent-style-name="Default">
      <style:text-properties fo:color="#545259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2" style:family="text" style:parent-style-name="Default">
      <style:text-properties fo:color="#44444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3" style:family="text" style:parent-style-name="Default">
      <style:text-properties fo:color="#C3C6D3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74" style:family="text" style:parent-style-name="Default">
      <style:text-properties fo:color="#6B6D82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5" style:family="text" style:parent-style-name="Default">
      <style:text-properties fo:color="#855757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6" style:family="text" style:parent-style-name="Default">
      <style:text-properties fo:color="#B6B5B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77" style:family="text" style:parent-style-name="Default">
      <style:text-properties fo:color="#566285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8" style:family="text" style:parent-style-name="Default">
      <style:text-properties fo:color="#6B6D82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9" style:family="text" style:parent-style-name="Default">
      <style:text-properties fo:color="#545259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0" style:family="text" style:parent-style-name="Default">
      <style:text-properties fo:color="#B6B5B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81" style:family="text" style:parent-style-name="Default">
      <style:text-properties fo:color="#8291B8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2" style:family="text" style:parent-style-name="Default">
      <style:text-properties fo:color="#7082AC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3" style:family="text" style:parent-style-name="Default">
      <style:text-properties fo:color="#9CA0A7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4" style:family="text" style:parent-style-name="Default">
      <style:text-properties fo:color="#545259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85" style:family="text" style:parent-style-name="Default">
      <style:text-properties fo:color="#B3B6C3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6" style:family="text" style:parent-style-name="Default">
      <style:text-properties fo:color="#B3B6C3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87" style:family="text" style:parent-style-name="Default">
      <style:text-properties fo:color="#B3B6C3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88" style:family="text" style:parent-style-name="Default">
      <style:text-properties fo:color="#524F56" style:text-line-through-style="none" style:font-name="Arial" style:font-name-asian="Arial" style:font-name-complex="Arial" fo:font-size="30pt" style:font-size-asian="30pt" style:font-size-complex="3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9" style:family="text" style:parent-style-name="Default">
      <style:text-properties fo:color="#7E90B5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0" style:family="text" style:parent-style-name="Default">
      <style:text-properties fo:color="#A5AAD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1" style:family="text" style:parent-style-name="Default">
      <style:text-properties fo:color="#909CD4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2" style:family="text" style:parent-style-name="Default">
      <style:text-properties fo:color="#7E90B5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3" style:family="text" style:parent-style-name="Default">
      <style:text-properties fo:color="#AF9AC1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4" style:family="text" style:parent-style-name="Default">
      <style:text-properties fo:color="#A5AAD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5" style:family="text" style:parent-style-name="Default">
      <style:text-properties fo:color="#B3B6C3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6" style:family="text" style:parent-style-name="Default">
      <style:text-properties fo:color="#5B6687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7" style:family="text" style:parent-style-name="Default">
      <style:text-properties fo:color="#524F5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8" style:family="text" style:parent-style-name="Default">
      <style:text-properties fo:color="#6E6B72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99" style:family="text" style:parent-style-name="Default">
      <style:text-properties fo:color="#5B6687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0" style:family="text" style:parent-style-name="Default">
      <style:text-properties fo:color="#524F56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01" style:family="text" style:parent-style-name="Default">
      <style:text-properties fo:color="#524F56" style:text-line-through-style="none" style:font-name="Arial" style:font-name-asian="Arial" style:font-name-complex="Arial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2" style:family="text" style:parent-style-name="Default">
      <style:text-properties fo:color="#C6C6C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03" style:family="text" style:parent-style-name="Default">
      <style:text-properties fo:color="#72565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4" style:family="text" style:parent-style-name="Default">
      <style:text-properties fo:color="#524F56" style:text-line-through-style="none" style:font-name="Arial" style:font-name-asian="Arial" style:font-name-complex="Arial" fo:font-size="22pt" style:font-size-asian="22pt" style:font-size-complex="2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5" style:family="text" style:parent-style-name="Default">
      <style:text-properties fo:color="#4D4F82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6" style:family="text" style:parent-style-name="Default">
      <style:text-properties fo:color="#C6C6C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7" style:family="text" style:parent-style-name="Default">
      <style:text-properties fo:color="#896259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08" style:family="text" style:parent-style-name="Default">
      <style:text-properties fo:color="#896259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9" style:family="text" style:parent-style-name="Default">
      <style:text-properties fo:color="#5D72C6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210" style:family="text" style:parent-style-name="Default">
      <style:text-properties fo:color="#4D4F82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211" style:family="text" style:parent-style-name="Default">
      <style:text-properties fo:color="#524F56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212" style:family="text" style:parent-style-name="Default">
      <style:text-properties fo:color="#6E6B72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13" style:family="text" style:parent-style-name="Default">
      <style:text-properties fo:color="#524F56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14" style:family="text" style:parent-style-name="Default">
      <style:text-properties fo:color="#5D72C6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15" style:family="text" style:parent-style-name="Default">
      <style:text-properties fo:color="#524F56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16" style:family="text" style:parent-style-name="Default">
      <style:text-properties fo:color="#4F62B6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17" style:family="text" style:parent-style-name="Default">
      <style:text-properties fo:color="#5D72C6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18" style:family="text" style:parent-style-name="Default">
      <style:text-properties fo:color="#524F56" style:text-line-through-style="none" style:font-name="Arial" style:font-name-asian="Arial" style:font-name-complex="Arial" fo:font-size="43pt" style:font-size-asian="43pt" style:font-size-complex="43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19" style:family="text" style:parent-style-name="Default">
      <style:text-properties fo:color="#4F62B6" style:text-line-through-style="none" style:font-name="Times New Roman" style:font-name-asian="Times New Roman" style:font-name-complex="Times New Roman" fo:font-size="35pt" style:font-size-asian="35pt" style:font-size-complex="3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20" style:family="text" style:parent-style-name="Default">
      <style:text-properties fo:color="#B3B6C3" style:text-line-through-style="none" style:font-name="Arial" style:font-name-asian="Arial" style:font-name-complex="Arial" fo:font-size="43pt" style:font-size-asian="43pt" style:font-size-complex="43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221" style:family="text" style:parent-style-name="Default">
      <style:text-properties fo:color="#7089CF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22" style:family="text" style:parent-style-name="Default">
      <style:text-properties fo:color="#5D72C6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3" style:family="text" style:parent-style-name="Default">
      <style:text-properties fo:color="#4F62B6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24" style:family="text" style:parent-style-name="Default">
      <style:text-properties fo:color="#4F62B6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5" style:family="text" style:parent-style-name="Default">
      <style:text-properties fo:color="#5D72C6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26" style:family="text" style:parent-style-name="Default">
      <style:text-properties fo:color="#4F62B6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7" style:family="text" style:parent-style-name="Default">
      <style:text-properties fo:color="#BABCC4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8" style:family="text" style:parent-style-name="Default">
      <style:text-properties fo:color="#BABCC4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229" style:family="text" style:parent-style-name="Default">
      <style:text-properties fo:color="#525057" style:text-line-through-style="none" style:font-name="Times New Roman" style:font-name-asian="Times New Roman" style:font-name-complex="Times New Roman" fo:font-size="32pt" style:font-size-asian="32pt" style:font-size-complex="3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30" style:family="text" style:parent-style-name="Default">
      <style:text-properties fo:color="#5B5E87" style:text-line-through-style="none" style:font-name="Times New Roman" style:font-name-asian="Times New Roman" style:font-name-complex="Times New Roman" fo:font-size="32pt" style:font-size-asian="32pt" style:font-size-complex="3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31" style:family="text" style:parent-style-name="Default">
      <style:text-properties fo:color="#525057" style:text-line-through-style="none" style:font-name="Arial" style:font-name-asian="Arial" style:font-name-complex="Arial" fo:font-size="30pt" style:font-size-asian="30pt" style:font-size-complex="3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2" style:family="text" style:parent-style-name="Default">
      <style:text-properties fo:color="#5B5E87" style:text-line-through-style="none" style:font-name="Arial" style:font-name-asian="Arial" style:font-name-complex="Arial" fo:font-size="30pt" style:font-size-asian="30pt" style:font-size-complex="3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3" style:family="text" style:parent-style-name="Default">
      <style:text-properties fo:color="#6477C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4" style:family="text" style:parent-style-name="Default">
      <style:text-properties fo:color="#6477C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35" style:family="text" style:parent-style-name="Default">
      <style:text-properties fo:color="#5266BC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6" style:family="text" style:parent-style-name="Default">
      <style:text-properties fo:color="#6477C8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7" style:family="text" style:parent-style-name="Default">
      <style:text-properties fo:color="#5266BC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38" style:family="text" style:parent-style-name="Default">
      <style:text-properties fo:color="#5266BC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9" style:family="text" style:parent-style-name="Default">
      <style:text-properties fo:color="#757EB8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0" style:family="text" style:parent-style-name="Default">
      <style:text-properties fo:color="#A0A3CD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1" style:family="text" style:parent-style-name="Default">
      <style:text-properties fo:color="#A0A3CD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2" style:family="text" style:parent-style-name="Default">
      <style:text-properties fo:color="#8593B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43" style:family="text" style:parent-style-name="Default">
      <style:text-properties fo:color="#757EB8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4" style:family="text" style:parent-style-name="Default">
      <style:text-properties fo:color="#8593B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45" style:family="text" style:parent-style-name="Default">
      <style:text-properties fo:color="#A0A3CD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46" style:family="text" style:parent-style-name="Default">
      <style:text-properties fo:color="#8593B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7" style:family="text" style:parent-style-name="Default">
      <style:text-properties fo:color="#757EB8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8" style:family="text" style:parent-style-name="Default">
      <style:text-properties fo:color="#72749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9" style:family="text" style:parent-style-name="Default">
      <style:text-properties fo:color="#8593B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50" style:family="text" style:parent-style-name="Default">
      <style:text-properties fo:color="#525057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1" style:family="text" style:parent-style-name="Default">
      <style:text-properties fo:color="#7C5454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2" style:family="text" style:parent-style-name="Default">
      <style:text-properties fo:color="#525057" style:text-line-through-style="none" style:font-name="Times New Roman" style:font-name-asian="Times New Roman" style:font-name-complex="Times New Roman" fo:font-size="25pt" style:font-size-asian="25pt" style:font-size-complex="2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53" style:family="text" style:parent-style-name="Default">
      <style:text-properties fo:color="#69707B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4" style:family="text" style:parent-style-name="Default">
      <style:text-properties fo:color="#5B5E87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5" style:family="text" style:parent-style-name="Default">
      <style:text-properties fo:color="#525057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56" style:family="text" style:parent-style-name="Default">
      <style:text-properties fo:color="#525057" style:text-line-through-style="none" style:font-name="Times New Roman" style:font-name-asian="Times New Roman" style:font-name-complex="Times New Roman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57" style:family="text" style:parent-style-name="Default">
      <style:text-properties fo:color="#5B5E87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8" style:family="text" style:parent-style-name="Default">
      <style:text-properties fo:color="#757EB8" style:text-line-through-style="none" style:font-name="Arial" style:font-name-asian="Arial" style:font-name-complex="Arial" fo:font-size="43pt" style:font-size-asian="43pt" style:font-size-complex="4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59" style:family="text" style:parent-style-name="Default">
      <style:text-properties fo:color="#A0A3CD" style:text-line-through-style="none" style:font-name="Arial" style:font-name-asian="Arial" style:font-name-complex="Arial" fo:font-size="43pt" style:font-size-asian="43pt" style:font-size-complex="4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0" style:family="text" style:parent-style-name="Default">
      <style:text-properties fo:color="#757EB8" style:text-line-through-style="none" style:font-name="Arial" style:font-name-asian="Arial" style:font-name-complex="Arial" fo:font-size="43pt" style:font-size-asian="43pt" style:font-size-complex="4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1" style:family="text" style:parent-style-name="Default">
      <style:text-properties fo:color="#8593BF" style:text-line-through-style="none" style:font-name="Arial" style:font-name-asian="Arial" style:font-name-complex="Arial" fo:font-size="62pt" style:font-size-asian="62pt" style:font-size-complex="6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2" style:family="text" style:parent-style-name="Default">
      <style:text-properties fo:color="#525057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3" style:family="text" style:parent-style-name="Default">
      <style:text-properties fo:color="#A0A3CD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4" style:family="text" style:parent-style-name="Default">
      <style:text-properties fo:color="#8593BF" style:text-line-through-style="none" style:font-name="Arial" style:font-name-asian="Arial" style:font-name-complex="Arial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5" style:family="text" style:parent-style-name="Default">
      <style:text-properties fo:color="#72749C" style:text-line-through-style="none" style:font-name="Arial" style:font-name-asian="Arial" style:font-name-complex="Arial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6" style:family="text" style:parent-style-name="Default">
      <style:text-properties fo:color="#757EB8" style:text-line-through-style="none" style:font-name="Arial" style:font-name-asian="Arial" style:font-name-complex="Arial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7" style:family="text" style:parent-style-name="Default">
      <style:text-properties fo:color="#A0A3CD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268" style:family="text" style:parent-style-name="Default">
      <style:text-properties fo:color="#757EB8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9" style:family="text" style:parent-style-name="Default">
      <style:text-properties fo:color="#72749C" style:text-line-through-style="none" style:font-name="Arial" style:font-name-asian="Arial" style:font-name-complex="Arial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0" style:family="text" style:parent-style-name="Default">
      <style:text-properties fo:color="#72749C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1" style:family="text" style:parent-style-name="Default">
      <style:text-properties fo:color="#8593BF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2" style:family="text" style:parent-style-name="Default">
      <style:text-properties fo:color="#5B5E87" style:text-line-through-style="none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73" style:family="text" style:parent-style-name="Default">
      <style:text-properties fo:color="#8593BF" style:text-line-through-style="none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74" style:family="text" style:parent-style-name="Default">
      <style:text-properties fo:color="#72749C" style:text-line-through-style="none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75" style:family="text" style:parent-style-name="Default">
      <style:text-properties fo:color="#5B5E87" style:text-line-through-style="none" style:font-name="Arial" style:font-name-asian="Arial" style:font-name-complex="Arial" fo:font-size="20pt" style:font-size-asian="20pt" style:font-size-complex="2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6" style:family="text" style:parent-style-name="Default">
      <style:text-properties fo:color="#757EB8" style:text-line-through-style="none" style:font-name="Arial" style:font-name-asian="Arial" style:font-name-complex="Arial" fo:font-size="20pt" style:font-size-asian="20pt" style:font-size-complex="2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7" style:family="text" style:parent-style-name="Default">
      <style:text-properties fo:color="#525057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78" style:family="text" style:parent-style-name="Default">
      <style:text-properties fo:color="#525057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79" style:family="text" style:parent-style-name="Default">
      <style:text-properties fo:color="#7C5454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0" style:family="text" style:parent-style-name="Default">
      <style:text-properties fo:color="#5B5E87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1" style:family="text" style:parent-style-name="Default">
      <style:text-properties fo:color="#757EB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2" style:family="text" style:parent-style-name="Default">
      <style:text-properties fo:color="#72749C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3" style:family="text" style:parent-style-name="Default">
      <style:text-properties fo:color="#525057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84" style:family="text" style:parent-style-name="Default">
      <style:text-properties fo:color="#72749C" style:text-line-through-style="none" style:font-name="Arial" style:font-name-asian="Arial" style:font-name-complex="Arial" fo:font-size="17pt" style:font-size-asian="17pt" style:font-size-complex="1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5" style:family="text" style:parent-style-name="Default">
      <style:text-properties fo:color="#A0A3CD" style:text-line-through-style="none" style:font-name="Arial" style:font-name-asian="Arial" style:font-name-complex="Arial" fo:font-size="17pt" style:font-size-asian="17pt" style:font-size-complex="1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6" style:family="text" style:parent-style-name="Default">
      <style:text-properties fo:color="#72749C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7" style:family="text" style:parent-style-name="Default">
      <style:text-properties fo:color="#8593BF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8" style:family="text" style:parent-style-name="Default">
      <style:text-properties fo:color="#757EB8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89" style:family="text" style:parent-style-name="Default">
      <style:text-properties fo:color="#A0A3CD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0" style:family="text" style:parent-style-name="Default">
      <style:text-properties fo:color="#72749C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1" style:family="text" style:parent-style-name="Default">
      <style:text-properties fo:color="#8593BF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2" style:family="text" style:parent-style-name="Default">
      <style:text-properties fo:color="#757EB8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3" style:family="text" style:parent-style-name="Default">
      <style:text-properties fo:color="#525057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4" style:family="text" style:parent-style-name="Default">
      <style:text-properties fo:color="#5B5E87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5" style:family="text" style:parent-style-name="Default">
      <style:text-properties fo:color="#796279" style:text-line-through-style="none" style:font-name="Arial" style:font-name-asian="Arial" style:font-name-complex="Arial" fo:font-size="34pt" style:font-size-asian="34pt" style:font-size-complex="3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6" style:family="text" style:parent-style-name="Default">
      <style:text-properties fo:color="#7C5454" style:text-line-through-style="none" style:font-name="Arial" style:font-name-asian="Arial" style:font-name-complex="Arial" fo:font-size="34pt" style:font-size-asian="34pt" style:font-size-complex="3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7" style:family="text" style:parent-style-name="Default">
      <style:text-properties fo:color="#A0A3CD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8" style:family="text" style:parent-style-name="Default">
      <style:text-properties fo:color="#AEB3E2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99" style:family="text" style:parent-style-name="Default">
      <style:text-properties fo:color="#B5AABF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00" style:family="text" style:parent-style-name="Default">
      <style:text-properties fo:color="#504F56" style:text-line-through-style="none" style:font-name="Times New Roman" style:font-name-asian="Times New Roman" style:font-name-complex="Times New Roman" fo:font-size="31pt" style:font-size-asian="31pt" style:font-size-complex="3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1" style:family="text" style:parent-style-name="Default">
      <style:text-properties fo:color="#52577E" style:text-line-through-style="none" style:font-name="Times New Roman" style:font-name-asian="Times New Roman" style:font-name-complex="Times New Roman" fo:font-size="31pt" style:font-size-asian="31pt" style:font-size-complex="3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2" style:family="text" style:parent-style-name="Default">
      <style:text-properties fo:color="#777EAA" style:text-line-through-style="none" style:font-name="Times New Roman" style:font-name-asian="Times New Roman" style:font-name-complex="Times New Roman" fo:font-size="31pt" style:font-size-asian="31pt" style:font-size-complex="3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3" style:family="text" style:parent-style-name="Default">
      <style:text-properties fo:color="#5E75C6" style:text-line-through-style="none" style:font-name="Times New Roman" style:font-name-asian="Times New Roman" style:font-name-complex="Times New Roman" fo:font-size="31pt" style:font-size-asian="31pt" style:font-size-complex="3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4" style:family="text" style:parent-style-name="Default">
      <style:text-properties fo:color="#5E75C6" style:text-line-through-style="none" style:font-name="Times New Roman" style:font-name-asian="Times New Roman" style:font-name-complex="Times New Roman" fo:font-size="33pt" style:font-size-asian="33pt" style:font-size-complex="3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05" style:family="text" style:parent-style-name="Default">
      <style:text-properties fo:color="#4D62B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306" style:family="text" style:parent-style-name="Default">
      <style:text-properties fo:color="#4D62B8" style:text-line-through-style="none" style:font-name="Times New Roman" style:font-name-asian="Times New Roman" style:font-name-complex="Times New Roman" fo:font-size="33pt" style:font-size-asian="33pt" style:font-size-complex="3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07" style:family="text" style:parent-style-name="Default">
      <style:text-properties fo:color="#5E75C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308" style:family="text" style:parent-style-name="Default">
      <style:text-properties fo:color="#4D62B8" style:text-line-through-style="none" style:font-name="Times New Roman" style:font-name-asian="Times New Roman" style:font-name-complex="Times New Roman" fo:font-size="34pt" style:font-size-asian="34pt" style:font-size-complex="3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09" style:family="text" style:parent-style-name="Default">
      <style:text-properties fo:color="#5E75C6" style:text-line-through-style="none" style:font-name="Arial" style:font-name-asian="Arial" style:font-name-complex="Arial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10" style:family="text" style:parent-style-name="Default">
      <style:text-properties fo:color="#5E75C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1" style:family="text" style:parent-style-name="Default">
      <style:text-properties fo:color="#676B99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2" style:family="text" style:parent-style-name="Default">
      <style:text-properties fo:color="#4D62B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3" style:family="text" style:parent-style-name="Default">
      <style:text-properties fo:color="#4D62B8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14" style:family="text" style:parent-style-name="Default">
      <style:text-properties fo:color="#5E75C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15" style:family="text" style:parent-style-name="Default">
      <style:text-properties fo:color="#4D62B8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6" style:family="text" style:parent-style-name="Default">
      <style:text-properties fo:color="#676B99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7" style:family="text" style:parent-style-name="Default">
      <style:text-properties fo:color="#5E75C6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18" style:family="text" style:parent-style-name="Default">
      <style:text-properties fo:color="#8290BA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19" style:family="text" style:parent-style-name="Default">
      <style:text-properties fo:color="#777EAA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20" style:family="text" style:parent-style-name="Default">
      <style:text-properties fo:color="#8290BA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21" style:family="text" style:parent-style-name="Default">
      <style:text-properties fo:color="#B1B8D6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22" style:family="text" style:parent-style-name="Default">
      <style:text-properties fo:color="#8290BA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23" style:family="text" style:parent-style-name="Default">
      <style:text-properties fo:color="#8290BA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4" style:family="text" style:parent-style-name="Default">
      <style:text-properties fo:color="#9CA3D8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5" style:family="text" style:parent-style-name="Default">
      <style:text-properties fo:color="#B5AAB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26" style:family="text" style:parent-style-name="Default">
      <style:text-properties fo:color="#8290BA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7" style:family="text" style:parent-style-name="Default">
      <style:text-properties fo:color="#8290BA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28" style:family="text" style:parent-style-name="Default">
      <style:text-properties fo:color="#8290BA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29" style:family="text" style:parent-style-name="Default">
      <style:text-properties fo:color="#8290BA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30" style:family="text" style:parent-style-name="Default">
      <style:text-properties fo:color="#B1B8D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31" style:family="text" style:parent-style-name="Default">
      <style:text-properties fo:color="#8290BA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32" style:family="text" style:parent-style-name="Default">
      <style:text-properties fo:color="#676B99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33" style:family="text" style:parent-style-name="Default">
      <style:text-properties fo:color="#676B99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34" style:family="text" style:parent-style-name="Default">
      <style:text-properties fo:color="#7C9CD1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35" style:family="text" style:parent-style-name="Default">
      <style:text-properties fo:color="#8290BA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36" style:family="text" style:parent-style-name="Default">
      <style:text-properties fo:color="#504F56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37" style:family="text" style:parent-style-name="Default">
      <style:text-properties fo:color="#676B99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38" style:family="text" style:parent-style-name="Default">
      <style:text-properties fo:color="#67606D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39" style:family="text" style:parent-style-name="Default">
      <style:text-properties fo:color="#8290BA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0" style:family="text" style:parent-style-name="Default">
      <style:text-properties fo:color="#5E75C6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1" style:family="text" style:parent-style-name="Default">
      <style:text-properties fo:color="#777EAA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2" style:family="text" style:parent-style-name="Default">
      <style:text-properties fo:color="#B5AABF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3" style:family="text" style:parent-style-name="Default">
      <style:text-properties fo:color="#777EAA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4" style:family="text" style:parent-style-name="Default">
      <style:text-properties fo:color="#7C9CD1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5" style:family="text" style:parent-style-name="Default">
      <style:text-properties fo:color="#9CA3D8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6" style:family="text" style:parent-style-name="Default">
      <style:text-properties fo:color="#5E75C6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7" style:family="text" style:parent-style-name="Default">
      <style:text-properties fo:color="#676B99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8" style:family="text" style:parent-style-name="Default">
      <style:text-properties fo:color="#52577E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49" style:family="text" style:parent-style-name="Default">
      <style:text-properties fo:color="#67606D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0" style:family="text" style:parent-style-name="Default">
      <style:text-properties fo:color="#52577E" style:text-line-through-style="none" style:font-name="Arial" style:font-name-asian="Arial" style:font-name-complex="Arial" fo:font-size="23pt" style:font-size-asian="23pt" style:font-size-complex="23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1" style:family="text" style:parent-style-name="Default">
      <style:text-properties fo:color="#C6C1CA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352" style:family="text" style:parent-style-name="Default">
      <style:text-properties fo:color="#504F56" style:text-line-through-style="none" style:font-name="Arial" style:font-name-asian="Arial" style:font-name-complex="Arial" fo:font-size="21pt" style:font-size-asian="21pt" style:font-size-complex="2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53" style:family="text" style:parent-style-name="Default">
      <style:text-properties fo:color="#504F56" style:text-line-through-style="none" style:font-name="Arial" style:font-name-asian="Arial" style:font-name-complex="Arial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4" style:family="text" style:parent-style-name="Default">
      <style:text-properties fo:color="#676B99" style:text-line-through-style="none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5" style:family="text" style:parent-style-name="Default">
      <style:text-properties fo:color="#676B99" style:text-line-through-style="none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56" style:family="text" style:parent-style-name="Default">
      <style:text-properties fo:color="#52577E" style:text-line-through-style="none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7" style:family="text" style:parent-style-name="Default">
      <style:text-properties fo:color="#5E75C6" style:text-line-through-style="none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8" style:family="text" style:parent-style-name="Default">
      <style:text-properties fo:color="#8290BA" style:text-line-through-style="none" style:font-name="Arial" style:font-name-asian="Arial" style:font-name-complex="Arial" fo:font-size="19pt" style:font-size-asian="19pt" style:font-size-complex="1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9" style:family="text" style:parent-style-name="Default">
      <style:text-properties fo:color="#8290BA" style:text-line-through-style="none" style:font-name="Arial" style:font-name-asian="Arial" style:font-name-complex="Arial" fo:font-size="58pt" style:font-size-asian="58pt" style:font-size-complex="5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60" style:family="text" style:parent-style-name="Default">
      <style:text-properties fo:color="#504F56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1" style:family="text" style:parent-style-name="Default">
      <style:text-properties fo:color="#676B99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2" style:family="text" style:parent-style-name="Default">
      <style:text-properties fo:color="#67606D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3" style:family="text" style:parent-style-name="Default">
      <style:text-properties fo:color="#52577E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4" style:family="text" style:parent-style-name="Default">
      <style:text-properties fo:color="#52577E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65" style:family="text" style:parent-style-name="Default">
      <style:text-properties fo:color="#676B99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66" style:family="text" style:parent-style-name="Default">
      <style:text-properties fo:color="#8290BA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7" style:family="text" style:parent-style-name="Default">
      <style:text-properties fo:color="#9CA3D8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8" style:family="text" style:parent-style-name="Default">
      <style:text-properties fo:color="#777EAA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69" style:family="text" style:parent-style-name="Default">
      <style:text-properties fo:color="#777EAA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70" style:family="text" style:parent-style-name="Default">
      <style:text-properties fo:color="#7E6D8A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71" style:family="text" style:parent-style-name="Default">
      <style:text-properties fo:color="#79504F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72" style:family="text" style:parent-style-name="Default">
      <style:text-properties fo:color="#C6C1CA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73" style:family="text" style:parent-style-name="Default">
      <style:text-properties fo:color="#A589BC" style:text-line-through-style="none" style:font-name="Times New Roman" style:font-name-asian="Times New Roman" style:font-name-complex="Times New Roman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74" style:family="text" style:parent-style-name="Default">
      <style:text-properties fo:color="#B1B8D6" style:text-line-through-style="none" style:font-name="Times New Roman" style:font-name-asian="Times New Roman" style:font-name-complex="Times New Roman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75" style:family="text" style:parent-style-name="Default">
      <style:text-properties fo:color="#504F5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76" style:family="text" style:parent-style-name="Default">
      <style:text-properties fo:color="#504F56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0.529166666666667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5.92666666666667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1.08479166666667cm"/>
    </style:style>
    <style:style style:name="co12" style:family="table-column">
      <style:table-column-properties fo:break-before="auto" style:column-width="3.14854166666667cm"/>
    </style:style>
    <style:style style:name="ro1" style:family="table-row">
      <style:table-row-properties style:row-height="43.3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36.35pt" style:use-optimal-row-height="false" fo:break-before="auto"/>
    </style:style>
    <style:style style:name="ro5" style:family="table-row">
      <style:table-row-properties style:row-height="117pt" style:use-optimal-row-height="false" fo:break-before="auto"/>
    </style:style>
    <style:style style:name="ro6" style:family="table-row">
      <style:table-row-properties style:row-height="122.25pt" style:use-optimal-row-height="false" fo:break-before="auto"/>
    </style:style>
    <style:style style:name="ro7" style:family="table-row">
      <style:table-row-properties style:row-height="61.5pt" style:use-optimal-row-height="false" fo:break-before="auto"/>
    </style:style>
    <style:style style:name="ro8" style:family="table-row">
      <style:table-row-properties style:row-height="120.75pt" style:use-optimal-row-height="false" fo:break-before="auto"/>
    </style:style>
    <style:style style:name="ro9" style:family="table-row">
      <style:table-row-properties style:row-height="39.75pt" style:use-optimal-row-height="false" fo:break-before="auto"/>
    </style:style>
    <style:style style:name="ro10" style:family="table-row">
      <style:table-row-properties style:row-height="116.85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126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32.85pt" style:use-optimal-row-height="false" fo:break-before="auto"/>
    </style:style>
    <style:style style:name="ro15" style:family="table-row">
      <style:table-row-properties style:row-height="29.85pt" style:use-optimal-row-height="false" fo:break-before="auto"/>
    </style:style>
    <style:style style:name="ro16" style:family="table-row">
      <style:table-row-properties style:row-height="73.5pt" style:use-optimal-row-height="false" fo:break-before="auto"/>
    </style:style>
    <style:style style:name="ro17" style:family="table-row">
      <style:table-row-properties style:row-height="68.25pt" style:use-optimal-row-height="false" fo:break-before="auto"/>
    </style:style>
    <style:style style:name="ro18" style:family="table-row">
      <style:table-row-properties style:row-height="87pt" style:use-optimal-row-height="false" fo:break-before="auto"/>
    </style:style>
    <style:style style:name="ro19" style:family="table-row">
      <style:table-row-properties style:row-height="182.1pt" style:use-optimal-row-height="false" fo:break-before="auto"/>
    </style:style>
    <style:style style:name="ro20" style:family="table-row">
      <style:table-row-properties style:row-height="2.1pt" style:use-optimal-row-height="false" fo:break-before="auto"/>
    </style:style>
    <style:style style:name="ro21" style:family="table-row">
      <style:table-row-properties style:row-height="165pt" style:use-optimal-row-height="false" fo:break-before="auto"/>
    </style:style>
    <style:style style:name="ro22" style:family="table-row">
      <style:table-row-properties style:row-height="60.95pt" style:use-optimal-row-height="false" fo:break-before="auto"/>
    </style:style>
    <style:style style:name="ro23" style:family="table-row">
      <style:table-row-properties style:row-height="43.5pt" style:use-optimal-row-height="false" fo:break-before="auto"/>
    </style:style>
    <style:style style:name="ro24" style:family="table-row">
      <style:table-row-properties style:row-height="108.95pt" style:use-optimal-row-height="false" fo:break-before="auto"/>
    </style:style>
    <style:style style:name="ro25" style:family="table-row">
      <style:table-row-properties style:row-height="14.1pt" style:use-optimal-row-height="false" fo:break-before="auto"/>
    </style:style>
    <style:style style:name="ro26" style:family="table-row">
      <style:table-row-properties style:row-height="36.95pt" style:use-optimal-row-height="false" fo:break-before="auto"/>
    </style:style>
    <style:style style:name="ro27" style:family="table-row">
      <style:table-row-properties style:row-height="10.5pt" style:use-optimal-row-height="false" fo:break-before="auto"/>
    </style:style>
    <style:style style:name="ro28" style:family="table-row">
      <style:table-row-properties style:row-height="47.25pt" style:use-optimal-row-height="false" fo:break-before="auto"/>
    </style:style>
    <style:style style:name="ro29" style:family="table-row">
      <style:table-row-properties style:row-height="8.25pt" style:use-optimal-row-height="false" fo:break-before="auto"/>
    </style:style>
    <style:style style:name="ro30" style:family="table-row">
      <style:table-row-properties style:row-height="12pt" style:use-optimal-row-height="false" fo:break-before="auto"/>
    </style:style>
    <style:style style:name="ro31" style:family="table-row">
      <style:table-row-properties style:row-height="36pt" style:use-optimal-row-height="false" fo:break-before="auto"/>
    </style:style>
    <style:style style:name="ro32" style:family="table-row">
      <style:table-row-properties style:row-height="147pt" style:use-optimal-row-height="false" fo:break-before="auto"/>
    </style:style>
    <style:style style:name="ro33" style:family="table-row">
      <style:table-row-properties style:row-height="408.95pt" style:use-optimal-row-height="false" fo:break-before="auto"/>
    </style:style>
    <style:style style:name="ro34" style:family="table-row">
      <style:table-row-properties style:row-height="132.95pt" style:use-optimal-row-height="false" fo:break-before="auto"/>
    </style:style>
    <style:style style:name="ro35" style:family="table-row">
      <style:table-row-properties style:row-height="321pt" style:use-optimal-row-height="false" fo:break-before="auto"/>
    </style:style>
    <style:style style:name="ro36" style:family="table-row">
      <style:table-row-properties style:row-height="213.6pt" style:use-optimal-row-height="false" fo:break-before="auto"/>
    </style:style>
    <style:style style:name="ro37" style:family="table-row">
      <style:table-row-properties style:row-height="46.7pt" style:use-optimal-row-height="false" fo:break-before="auto"/>
    </style:style>
    <style:style style:name="ro38" style:family="table-row">
      <style:table-row-properties style:row-height="48.6pt" style:use-optimal-row-height="false" fo:break-before="auto"/>
    </style:style>
    <style:style style:name="ro39" style:family="table-row">
      <style:table-row-properties style:row-height="115.5pt" style:use-optimal-row-height="false" fo:break-before="auto"/>
    </style:style>
    <style:style style:name="ro40" style:family="table-row">
      <style:table-row-properties style:row-height="25.5pt" style:use-optimal-row-height="false" fo:break-before="auto"/>
    </style:style>
    <style:style style:name="ro41" style:family="table-row">
      <style:table-row-properties style:row-height="5.25pt" style:use-optimal-row-height="false" fo:break-before="auto"/>
    </style:style>
    <style:style style:name="ro42" style:family="table-row">
      <style:table-row-properties style:row-height="20.25pt" style:use-optimal-row-height="false" fo:break-before="auto"/>
    </style:style>
    <style:style style:name="ro43" style:family="table-row">
      <style:table-row-properties style:row-height="215.1pt" style:use-optimal-row-height="false" fo:break-before="auto"/>
    </style:style>
    <style:style style:name="ro44" style:family="table-row">
      <style:table-row-properties style:row-height="42.6pt" style:use-optimal-row-height="false" fo:break-before="auto"/>
    </style:style>
    <style:style style:name="ro45" style:family="table-row">
      <style:table-row-properties style:row-height="14.25pt" style:use-optimal-row-height="false" fo:break-before="auto"/>
    </style:style>
    <style:style style:name="ro46" style:family="table-row">
      <style:table-row-properties style:row-height="9.75pt" style:use-optimal-row-height="false" fo:break-before="auto"/>
    </style:style>
    <style:style style:name="ro47" style:family="table-row">
      <style:table-row-properties style:row-height="38.85pt" style:use-optimal-row-height="false" fo:break-before="auto"/>
    </style:style>
    <style:style style:name="ro48" style:family="table-row">
      <style:table-row-properties style:row-height="118.5pt" style:use-optimal-row-height="false" fo:break-before="auto"/>
    </style:style>
    <style:style style:name="ro49" style:family="table-row">
      <style:table-row-properties style:row-height="120.2pt" style:use-optimal-row-height="false" fo:break-before="auto"/>
    </style:style>
    <style:style style:name="ro50" style:family="table-row">
      <style:table-row-properties style:row-height="368.1pt" style:use-optimal-row-height="false" fo:break-before="auto"/>
    </style:style>
    <style:style style:name="ro51" style:family="table-row">
      <style:table-row-properties style:row-height="155.25pt" style:use-optimal-row-height="false" fo:break-before="auto"/>
    </style:style>
    <style:style style:name="ro52" style:family="table-row">
      <style:table-row-properties style:row-height="187.5pt" style:use-optimal-row-height="false" fo:break-before="auto"/>
    </style:style>
    <style:style style:name="ro53" style:family="table-row">
      <style:table-row-properties style:row-height="279pt" style:use-optimal-row-height="false" fo:break-before="auto"/>
    </style:style>
    <style:style style:name="ro54" style:family="table-row">
      <style:table-row-properties style:row-height="30.95pt" style:use-optimal-row-height="false" fo:break-before="auto"/>
    </style:style>
    <style:style style:name="ro55" style:family="table-row">
      <style:table-row-properties style:row-height="3pt" style:use-optimal-row-height="false" fo:break-before="auto"/>
    </style:style>
    <style:style style:name="ro56" style:family="table-row">
      <style:table-row-properties style:row-height="74.1pt" style:use-optimal-row-height="false" fo:break-before="auto"/>
    </style:style>
    <style:style style:name="ro57" style:family="table-row">
      <style:table-row-properties style:row-height="33.95pt" style:use-optimal-row-height="false" fo:break-before="auto"/>
    </style:style>
    <style:style style:name="ro58" style:family="table-row">
      <style:table-row-properties style:row-height="97.5pt" style:use-optimal-row-height="false" fo:break-before="auto"/>
    </style:style>
    <style:style style:name="ro59" style:family="table-row">
      <style:table-row-properties style:row-height="7.5pt" style:use-optimal-row-height="false" fo:break-before="auto"/>
    </style:style>
    <style:style style:name="ro60" style:family="table-row">
      <style:table-row-properties style:row-height="114.95pt" style:use-optimal-row-height="false" fo:break-before="auto"/>
    </style:style>
    <style:style style:name="ro61" style:family="table-row">
      <style:table-row-properties style:row-height="251.1pt" style:use-optimal-row-height="false" fo:break-before="auto"/>
    </style:style>
    <style:style style:name="ro62" style:family="table-row">
      <style:table-row-properties style:row-height="208.35pt" style:use-optimal-row-height="false" fo:break-before="auto"/>
    </style:style>
    <style:style style:name="ro63" style:family="table-row">
      <style:table-row-properties style:row-height="135pt" style:use-optimal-row-height="false" fo:break-before="auto"/>
    </style:style>
    <style:style style:name="ro64" style:family="table-row">
      <style:table-row-properties style:row-height="296.1pt" style:use-optimal-row-height="false" fo:break-before="auto"/>
    </style:style>
    <style:style style:name="ro65" style:family="table-row">
      <style:table-row-properties style:row-height="112.5pt" style:use-optimal-row-height="false" fo:break-before="auto"/>
    </style:style>
    <style:style style:name="ro66" style:family="table-row">
      <style:table-row-properties style:row-height="78.2pt" style:use-optimal-row-height="false" fo:break-before="auto"/>
    </style:style>
    <style:style style:name="ro67" style:family="table-row">
      <style:table-row-properties style:row-height="96.95pt" style:use-optimal-row-height="false" fo:break-before="auto"/>
    </style:style>
    <style:style style:name="ro68" style:family="table-row">
      <style:table-row-properties style:row-height="113.1pt" style:use-optimal-row-height="false" fo:break-before="auto"/>
    </style:style>
    <style:style style:name="ro69" style:family="table-row">
      <style:table-row-properties style:row-height="60pt" style:use-optimal-row-height="false" fo:break-before="auto"/>
    </style:style>
    <style:style style:name="ro70" style:family="table-row">
      <style:table-row-properties style:row-height="48.95pt" style:use-optimal-row-height="false" fo:break-before="auto"/>
    </style:style>
    <style:style style:name="ro71" style:family="table-row">
      <style:table-row-properties style:row-height="77.25pt" style:use-optimal-row-height="false" fo:break-before="auto"/>
    </style:style>
    <style:style style:name="ro72" style:family="table-row">
      <style:table-row-properties style:row-height="15.75pt" style:use-optimal-row-height="false" fo:break-before="auto"/>
    </style:style>
    <style:style style:name="ro73" style:family="table-row">
      <style:table-row-properties style:row-height="16.5pt" style:use-optimal-row-height="false" fo:break-before="auto"/>
    </style:style>
    <style:style style:name="ro74" style:family="table-row">
      <style:table-row-properties style:row-height="15pt" style:use-optimal-row-height="false" fo:break-before="auto"/>
    </style:style>
    <style:style style:name="ro75" style:family="table-row">
      <style:table-row-properties style:row-height="30.75pt" style:use-optimal-row-height="false" fo:break-before="auto"/>
    </style:style>
    <style:style style:name="ro76" style:family="table-row">
      <style:table-row-properties style:row-height="32.25pt" style:use-optimal-row-height="false" fo:break-before="auto"/>
    </style:style>
    <style:style style:name="ro77" style:family="table-row">
      <style:table-row-properties style:row-height="60.75pt" style:use-optimal-row-height="false" fo:break-before="auto"/>
    </style:style>
    <style:style style:name="ro78" style:family="table-row">
      <style:table-row-properties style:row-height="86.25pt" style:use-optimal-row-height="false" fo:break-before="auto"/>
    </style:style>
    <style:style style:name="ro79" style:family="table-row">
      <style:table-row-properties style:row-height="24.75pt" style:use-optimal-row-height="false" fo:break-before="auto"/>
    </style:style>
    <style:style style:name="ro80" style:family="table-row">
      <style:table-row-properties style:row-height="27.75pt" style:use-optimal-row-height="false" fo:break-before="auto"/>
    </style:style>
    <style:style style:name="ro81" style:family="table-row">
      <style:table-row-properties style:row-height="26.25pt" style:use-optimal-row-height="false" fo:break-before="auto"/>
    </style:style>
    <style:style style:name="ro82" style:family="table-row">
      <style:table-row-properties style:row-height="3.95pt" style:use-optimal-row-height="false" fo:break-before="auto"/>
    </style:style>
    <style:style style:name="ro83" style:family="table-row">
      <style:table-row-properties style:row-height="75pt" style:use-optimal-row-height="false" fo:break-before="auto"/>
    </style:style>
    <style:style style:name="ro84" style:family="table-row">
      <style:table-row-properties style:row-height="66.95pt" style:use-optimal-row-height="false" fo:break-before="auto"/>
    </style:style>
    <style:style style:name="ro85" style:family="table-row">
      <style:table-row-properties style:row-height="15.95pt" style:use-optimal-row-height="false" fo:break-before="auto"/>
    </style:style>
    <style:style style:name="ro86" style:family="table-row">
      <style:table-row-properties style:row-height="91.5pt" style:use-optimal-row-height="false" fo:break-before="auto"/>
    </style:style>
    <style:style style:name="ro87" style:family="table-row">
      <style:table-row-properties style:row-height="98.25pt" style:use-optimal-row-height="false" fo:break-before="auto"/>
    </style:style>
    <style:style style:name="ro88" style:family="table-row">
      <style:table-row-properties style:row-height="52.5pt" style:use-optimal-row-height="false" fo:break-before="auto"/>
    </style:style>
    <style:style style:name="ro89" style:family="table-row">
      <style:table-row-properties style:row-height="81pt" style:use-optimal-row-height="false" fo:break-before="auto"/>
    </style:style>
    <style:style style:name="ro90" style:family="table-row">
      <style:table-row-properties style:row-height="107.25pt" style:use-optimal-row-height="false" fo:break-before="auto"/>
    </style:style>
    <style:style style:name="ro91" style:family="table-row">
      <style:table-row-properties style:row-height="119.25pt" style:use-optimal-row-height="false" fo:break-before="auto"/>
    </style:style>
    <style:style style:name="ro92" style:family="table-row">
      <style:table-row-properties style:row-height="38.25pt" style:use-optimal-row-height="false" fo:break-before="auto"/>
    </style:style>
    <style:style style:name="ro93" style:family="table-row">
      <style:table-row-properties style:row-height="64.7pt" style:use-optimal-row-height="false" fo:break-before="auto"/>
    </style:style>
    <style:style style:name="ro94" style:family="table-row">
      <style:table-row-properties style:row-height="171pt" style:use-optimal-row-height="false" fo:break-before="auto"/>
    </style:style>
    <style:style style:name="ro9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75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263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5266bc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font-style="normal" style:font-style-asian="normal" style:font-style-complex="normal" style:text-underline-type="single" style:text-underline-style="solid" style:text-underline-width="bold" style:text-underline-color="#5266bc" fo:font-weight="bold" style:font-weight-asian="bold" style:font-weight-complex="bold" style:text-underline-mode="continuous" style:letter-kerning="false"/>
    </style:style>
    <style:style style:family="text" style:name="a202">
      <style:text-properties fo:font-variant="normal" fo:text-transform="none" fo:color="#5266bc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5266bc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-0.02361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4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26389in" style:font-size-asian="0.26389in" style:font-size-complex="0.26389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7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3681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draw:fill="none" draw:stroke="none"/>
    </style:style>
    <style:style style:family="graphic" style:name="a314" style:parent-style-name="Graphics">
      <style:graphic-properties draw:fill="none" draw:stroke="none"/>
    </style:style>
    <style:style style:family="graphic" style:name="a315" style:parent-style-name="Graphics">
      <style:graphic-properties draw:fill="none" draw:stroke="none"/>
    </style:style>
    <style:style style:family="graphic" style:name="a316">
      <style:graphic-properties draw:fill="none" draw:stroke="solid" svg:stroke-width="0.01392in" svg:stroke-color="#000000" svg:stroke-opacity="100%"/>
    </style:style>
    <style:style style:family="graphic" style:name="a317">
      <style:graphic-properties draw:fill="none" draw:stroke="solid" svg:stroke-width="0.02784in" svg:stroke-color="#000000" svg:stroke-opacity="100%"/>
    </style:style>
    <style:style style:family="graphic" style:name="a318">
      <style:graphic-properties draw:fill="solid" draw:fill-color="#e1e4ef" draw:opacity="50%" draw:stroke="none"/>
    </style:style>
    <style:style style:family="graphic" style:name="a319">
      <style:graphic-properties draw:fill="solid" draw:fill-color="#e1e4ef" draw:opacity="50%" draw:stroke="none"/>
    </style:style>
    <style:style style:family="graphic" style:name="a80" style:parent-style-name="Graphics">
      <style:graphic-properties draw:fill="none" draw:stroke="none"/>
    </style:style>
    <style:style style:family="graphic" style:name="a81">
      <style:graphic-properties draw:fill="none" draw:stroke="solid" svg:stroke-width="0.02784in" svg:stroke-color="#000000" svg:stroke-opacity="100%"/>
    </style:style>
    <style:style style:family="graphic" style:name="a82">
      <style:graphic-properties draw:fill="none" draw:stroke="solid" svg:stroke-width="0.05568in" svg:stroke-color="#000000" svg:stroke-opacity="100%"/>
    </style:style>
    <style:style style:family="graphic" style:name="a83">
      <style:graphic-properties draw:fill="none" draw:stroke="solid" svg:stroke-width="0.04178in" svg:stroke-color="#000000" svg:stroke-opacity="100%"/>
    </style:style>
    <style:style style:family="graphic" style:name="a84">
      <style:graphic-properties draw:fill="solid" draw:fill-color="#000000" draw:opacity="100%" draw:stroke="none"/>
    </style:style>
    <style:style style:family="graphic" style:name="a100">
      <style:graphic-properties draw:fill="none" draw:stroke="solid" svg:stroke-width="0.01392in" svg:stroke-color="#000000" svg:stroke-opacity="100%"/>
    </style:style>
    <style:style style:family="graphic" style:name="a85">
      <style:graphic-properties draw:fill="none" draw:stroke="solid" svg:stroke-width="0.0836in" svg:stroke-color="#000000" svg:stroke-opacity="100%"/>
    </style:style>
    <style:style style:family="text" style:name="a101">
      <style:text-properties fo:font-variant="normal" fo:text-transform="none" fo:color="#9cbdcd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0in" fo:font-style="normal" style:font-style-asian="normal" style:font-style-complex="normal" style:text-underline-type="single" style:text-underline-style="solid" style:text-underline-width="bold" style:text-underline-color="#9cbdcd" fo:font-weight="normal" style:font-weight-asian="normal" style:font-weight-complex="normal" style:text-underline-mode="continuous" style:letter-kerning="false"/>
    </style:style>
    <style:style style:family="graphic" style:name="a86">
      <style:graphic-properties draw:fill="none" draw:stroke="solid" svg:stroke-width="0.04176in" svg:stroke-color="#000000" svg:stroke-opacity="100%"/>
    </style:style>
    <style:style style:family="text" style:name="a102">
      <style:text-properties fo:font-variant="normal" fo:text-transform="none" fo:color="#9cbdcd" style:text-line-through-type="none" style:text-line-through-style="none" style:text-line-through-width="auto" style:text-line-through-color="font-color" style:text-position="0% 100%" fo:font-family="Times New Roman" style:font-family-complex="Times New Roman" fo:font-size="0.27083in" style:font-size-asian="0.27083in" style:font-size-complex="0.27083in" fo:letter-spacing="-0.00347in" fo:font-style="normal" style:font-style-asian="normal" style:font-style-complex="normal" style:text-underline-type="single" style:text-underline-style="solid" style:text-underline-width="bold" style:text-underline-color="#9cbdcd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4d5d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4306in" style:font-size-asian="0.24306in" style:font-size-complex="0.24306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5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-0.00556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0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-0.00625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3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single" style:text-underline-style="solid" style:text-underline-width="bold" style:text-underline-color="#5a5d86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.01583in" fo:font-style="italic" style:font-style-asian="italic" style:font-style-complex="italic" style:text-underline-type="single" style:text-underline-style="solid" style:text-underline-width="bold" style:text-underline-color="#5a5d86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0">
      <style:graphic-properties draw:fill="solid" draw:fill-color="#e1e4ef" draw:opacity="50%" draw:stroke="none"/>
    </style:style>
    <style:style style:family="text" style:name="a219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">
      <style:graphic-properties draw:fill="solid" draw:fill-color="#e1e4ef" draw:opacity="100%" draw:stroke="none"/>
    </style:style>
    <style:style style:family="graphic" style:name="a322">
      <style:graphic-properties draw:fill="solid" draw:fill-color="#e1e4ef" draw:opacity="100%" draw:stroke="none"/>
    </style:style>
    <style:style style:family="graphic" style:name="a323">
      <style:graphic-properties draw:fill="solid" draw:fill-color="#e1e4ef" draw:opacity="50%" draw:stroke="none"/>
    </style:style>
    <style:style style:family="graphic" style:name="a324">
      <style:graphic-properties draw:fill="none" draw:stroke="solid" svg:stroke-width="0.01392in" svg:stroke-color="#8593bf" svg:stroke-opacity="100%"/>
    </style:style>
    <style:style style:family="graphic" style:name="a325">
      <style:graphic-properties draw:fill="none" draw:stroke="solid" svg:stroke-width="0.01393in" svg:stroke-color="#8593bf" svg:stroke-opacity="100%"/>
    </style:style>
    <style:style style:family="graphic" style:name="a326">
      <style:graphic-properties draw:fill="none" draw:stroke="solid" svg:stroke-width="0.01392in" svg:stroke-color="#72749c" svg:stroke-opacity="100%"/>
    </style:style>
    <style:style style:family="graphic" style:name="a327">
      <style:graphic-properties draw:fill="none" draw:stroke="solid" svg:stroke-width="0.01393in" svg:stroke-color="#757eb8" svg:stroke-opacity="100%"/>
    </style:style>
    <style:style style:family="graphic" style:name="a328">
      <style:graphic-properties draw:fill="solid" draw:fill-color="#e1e4ef" draw:opacity="100%" draw:stroke="none"/>
    </style:style>
    <style:style style:family="graphic" style:name="a329">
      <style:graphic-properties draw:fill="solid" draw:fill-color="#e1e4ef" draw:opacity="50%" draw:stroke="none"/>
    </style:style>
    <style:style style:family="text" style:name="a90">
      <style:text-properties fo:font-variant="normal" fo:text-transform="none" fo:color="#424dbf" style:text-line-through-type="none" style:text-line-through-style="none" style:text-line-through-width="auto" style:text-line-through-color="font-color" style:text-position="0% 100%" fo:font-family="Times New Roman" style:font-family-complex="Times New Roman" fo:font-size="0.28472in" style:font-size-asian="0.28472in" style:font-size-complex="0.2847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5b70c6" style:text-line-through-type="none" style:text-line-through-style="none" style:text-line-through-width="auto" style:text-line-through-color="font-color" style:text-position="0% 100%" fo:font-family="Times New Roman" style:font-family-complex="Times New Roman" fo:font-size="0.53472in" style:font-size-asian="0.53472in" style:font-size-complex="0.5347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4d5db8" style:text-line-through-type="none" style:text-line-through-style="none" style:text-line-through-width="auto" style:text-line-through-color="font-color" style:text-position="0% 100%" fo:font-family="Times New Roman" style:font-family-complex="Times New Roman" fo:font-size="0.26389in" style:font-size-asian="0.26389in" style:font-size-complex="0.26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">
      <style:graphic-properties draw:fill="none" draw:stroke="solid" svg:stroke-width="0.01393in" svg:stroke-color="#000000" svg:stroke-opacity="100%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">
      <style:graphic-properties draw:fill="none" draw:stroke="solid" svg:stroke-width="0.0418in" svg:stroke-color="#000000" svg:stroke-opacity="100%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draw:fill="none" draw:stroke="solid" svg:stroke-width="0.05573in" svg:stroke-color="#000000" svg:stroke-opacity="100%"/>
    </style:style>
    <style:style style:family="graphic" style:name="a99" style:parent-style-name="Graphics">
      <style:graphic-properties draw:fill="none" draw:stroke="none"/>
    </style:style>
    <style:style style:family="graphic" style:name="a114">
      <style:graphic-properties draw:fill="none" draw:stroke="solid" svg:stroke-width="0.01392in" svg:stroke-color="#000000" svg:stroke-opacity="100%"/>
    </style:style>
    <style:style style:family="graphic" style:name="a115">
      <style:graphic-properties draw:fill="none" draw:stroke="solid" svg:stroke-width="0.02784in" svg:stroke-color="#000000" svg:stroke-opacity="100%"/>
    </style:style>
    <style:style style:family="graphic" style:name="a116">
      <style:graphic-properties draw:fill="none" draw:stroke="solid" svg:stroke-width="0.01392in" svg:stroke-color="#000000" svg:stroke-opacity="100%"/>
    </style:style>
    <style:style style:family="graphic" style:name="a117">
      <style:graphic-properties draw:fill="none" draw:stroke="solid" svg:stroke-width="0.01392in" svg:stroke-color="#000000" svg:stroke-opacity="100%"/>
    </style:style>
    <style:style style:family="text" style:name="a220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>
      <style:graphic-properties draw:fill="none" draw:stroke="solid" svg:stroke-width="0.01392in" svg:stroke-color="#000000" svg:stroke-opacity="100%"/>
    </style:style>
    <style:style style:family="text" style:name="a221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draw:fill="solid" draw:fill-color="#e1e4ef" draw:opacity="50%" draw:stroke="none"/>
    </style:style>
    <style:style style:family="text" style:name="a222">
      <style:text-properties fo:font-variant="normal" fo:text-transform="none" fo:color="#6477c8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5208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.0013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.0076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0">
      <style:graphic-properties draw:fill="solid" draw:fill-color="#e1e4ef" draw:opacity="50%" draw:stroke="none"/>
    </style:style>
    <style:style style:family="text" style:name="a229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1">
      <style:graphic-properties draw:fill="solid" draw:fill-color="#e1e4ef" draw:opacity="100%" draw:stroke="none"/>
    </style:style>
    <style:style style:family="text" style:name="a332">
      <style:text-properties fo:font-variant="normal" fo:text-transform="none" fo:color="#babcc4" style:text-line-through-type="none" style:text-line-through-style="none" style:text-line-through-width="auto" style:text-line-through-color="font-color" style:text-position="0% 100%" fo:font-family="Times New Roman" style:font-family-complex="Times New Roman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draw:fill="none" draw:stroke="none"/>
    </style:style>
    <style:style style:family="graphic" style:name="a336" style:parent-style-name="Graphics">
      <style:graphic-properties draw:fill="none" draw:stroke="none"/>
    </style:style>
    <style:style style:family="graphic" style:name="a337">
      <style:graphic-properties draw:fill="none" draw:stroke="solid" svg:stroke-width="0.05573in" svg:stroke-color="#000000" svg:stroke-opacity="100%"/>
    </style:style>
    <style:style style:family="graphic" style:name="a338" style:parent-style-name="Graphics">
      <style:graphic-properties draw:fill="none" draw:stroke="none"/>
    </style:style>
    <style:style style:family="graphic" style:name="a339">
      <style:graphic-properties draw:fill="none" draw:stroke="solid" svg:stroke-width="0.01393in" svg:stroke-color="#000000" svg:stroke-opacity="100%"/>
    </style:style>
    <style:style style:family="graphic" style:name="a120">
      <style:graphic-properties draw:fill="solid" draw:fill-color="#e1e4ef" draw:opacity="50%" draw:stroke="none"/>
    </style:style>
    <style:style style:family="graphic" style:name="a121">
      <style:graphic-properties draw:fill="solid" draw:fill-color="#e1e4ef" draw:opacity="50%" draw:stroke="none"/>
    </style:style>
    <style:style style:family="graphic" style:name="a122">
      <style:graphic-properties draw:fill="solid" draw:fill-color="#e1e4ef" draw:opacity="50%" draw:stroke="none"/>
    </style:style>
    <style:style style:family="graphic" style:name="a123">
      <style:graphic-properties draw:fill="solid" draw:fill-color="#e1e4ef" draw:opacity="50%" draw:stroke="none"/>
    </style:style>
    <style:style style:family="graphic" style:name="a124">
      <style:graphic-properties draw:fill="solid" draw:fill-color="#e1e4ef" draw:opacity="50%" draw:stroke="none"/>
    </style:style>
    <style:style style:family="graphic" style:name="a125">
      <style:graphic-properties draw:fill="solid" draw:fill-color="#e1e4ef" draw:opacity="50%" draw:stroke="none"/>
    </style:style>
    <style:style style:family="graphic" style:name="a126">
      <style:graphic-properties draw:fill="solid" draw:fill-color="#e1e4ef" draw:opacity="50%" draw:stroke="none"/>
    </style:style>
    <style:style style:family="graphic" style:name="a127" style:parent-style-name="Graphics">
      <style:graphic-properties draw:fill="none" draw:stroke="none"/>
    </style:style>
    <style:style style:family="text" style:name="a230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 style:parent-style-name="Graphics">
      <style:graphic-properties draw:fill="none" draw:stroke="none"/>
    </style:style>
    <style:style style:family="text" style:name="a231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" style:parent-style-name="Graphics">
      <style:graphic-properties draw:fill="none" draw:stroke="none"/>
    </style:style>
    <style:style style:family="text" style:name="a232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in" fo:font-style="normal" style:font-style-asian="normal" style:font-style-complex="normal" style:text-underline-type="single" style:text-underline-style="solid" style:text-underline-width="bold" style:text-underline-color="#5a5d86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625in" fo:font-style="normal" style:font-style-asian="normal" style:font-style-complex="normal" style:text-underline-type="single" style:text-underline-style="solid" style:text-underline-width="bold" style:text-underline-color="#5a5d86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01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a0a3cd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29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36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0" style:parent-style-name="Graphics">
      <style:graphic-properties draw:fill="none" draw:stroke="none"/>
    </style:style>
    <style:style style:family="text" style:name="a238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15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1" style:parent-style-name="Graphics">
      <style:graphic-properties draw:fill="none" draw:stroke="none"/>
    </style:style>
    <style:style style:family="text" style:name="a239">
      <style:text-properties fo:font-variant="normal" fo:text-transform="none" fo:color="#a0a3cd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9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 style:parent-style-name="Graphics">
      <style:graphic-properties draw:fill="none" draw:stroke="none"/>
    </style:style>
    <style:style style:family="graphic" style:name="a343">
      <style:graphic-properties draw:fill="none" draw:stroke="solid" svg:stroke-width="0.02784in" svg:stroke-color="#000000" svg:stroke-opacity="100%"/>
    </style:style>
    <style:style style:family="graphic" style:name="a344">
      <style:graphic-properties draw:fill="none" draw:stroke="solid" svg:stroke-width="0.01392in" svg:stroke-color="#8290ba" svg:stroke-opacity="100%"/>
    </style:style>
    <style:style style:family="graphic" style:name="a345">
      <style:graphic-properties draw:fill="none" draw:stroke="solid" svg:stroke-width="0.01393in" svg:stroke-color="#777eaa" svg:stroke-opacity="100%"/>
    </style:style>
    <style:style style:family="text" style:name="a346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2083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9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" style:parent-style-name="Graphics">
      <style:graphic-properties draw:fill="none" draw:stroke="none"/>
    </style:style>
    <style:style style:family="graphic" style:name="a131">
      <style:graphic-properties draw:fill="none" draw:stroke="solid" svg:stroke-width="0.01393in" svg:stroke-color="#000000" svg:stroke-opacity="100%"/>
    </style:style>
    <style:style style:family="graphic" style:name="a132">
      <style:graphic-properties draw:fill="none" draw:stroke="solid" svg:stroke-width="0.02787in" svg:stroke-color="#000000" svg:stroke-opacity="100%"/>
    </style:style>
    <style:style style:family="graphic" style:name="a133">
      <style:graphic-properties draw:fill="none" draw:stroke="solid" svg:stroke-width="0.01393in" svg:stroke-color="#000000" svg:stroke-opacity="100%"/>
    </style:style>
    <style:style style:family="graphic" style:name="a134">
      <style:graphic-properties draw:fill="none" draw:stroke="solid" svg:stroke-width="0.0836in" svg:stroke-color="#000000" svg:stroke-opacity="100%"/>
    </style:style>
    <style:style style:family="graphic" style:name="a135">
      <style:graphic-properties draw:fill="none" draw:stroke="solid" svg:stroke-width="0.01393in" svg:stroke-color="#000000" svg:stroke-opacity="100%"/>
    </style:style>
    <style:style style:family="graphic" style:name="a136">
      <style:graphic-properties draw:fill="none" draw:stroke="solid" svg:stroke-width="0.02784in" svg:stroke-color="#000000" svg:stroke-opacity="100%"/>
    </style:style>
    <style:style style:family="graphic" style:name="a137">
      <style:graphic-properties draw:fill="solid" draw:fill-color="#e2e4ef" draw:opacity="50%" draw:stroke="none"/>
    </style:style>
    <style:style style:family="text" style:name="a240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77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" style:parent-style-name="Graphics">
      <style:graphic-properties draw:fill="none" draw:stroke="none"/>
    </style:style>
    <style:style style:family="text" style:name="a241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08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" style:parent-style-name="Graphics">
      <style:graphic-properties draw:fill="none" draw:stroke="none"/>
    </style:style>
    <style:style style:family="text" style:name="a242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29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.0194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597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1111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333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1042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52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2083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1667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504f56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.01111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" style:parent-style-name="Graphics">
      <style:graphic-properties draw:fill="none" draw:stroke="none"/>
    </style:style>
    <style:style style:family="graphic" style:name="a141" style:parent-style-name="Graphics">
      <style:graphic-properties draw:fill="none" draw:stroke="none"/>
    </style:style>
    <style:style style:family="graphic" style:name="a142" style:parent-style-name="Graphics">
      <style:graphic-properties draw:fill="none" draw:stroke="none"/>
    </style:style>
    <style:style style:family="graphic" style:name="a143">
      <style:graphic-properties draw:fill="none" draw:stroke="solid" svg:stroke-width="0.05573in" svg:stroke-color="#000000" svg:stroke-opacity="100%"/>
    </style:style>
    <style:style style:family="graphic" style:name="a144">
      <style:graphic-properties draw:fill="solid" draw:fill-color="#000000" draw:opacity="100%" draw:stroke="none"/>
    </style:style>
    <style:style style:family="graphic" style:name="a145">
      <style:graphic-properties draw:fill="solid" draw:fill-color="#e2e4ef" draw:opacity="50%" draw:stroke="none"/>
    </style:style>
    <style:style style:family="graphic" style:name="a146">
      <style:graphic-properties draw:fill="solid" draw:fill-color="#e2e4ef" draw:opacity="100%" draw:stroke="none"/>
    </style:style>
    <style:style style:family="graphic" style:name="a147">
      <style:graphic-properties draw:fill="solid" draw:fill-color="#e2e4ef" draw:opacity="50%" draw:stroke="none"/>
    </style:style>
    <style:style style:family="text" style:name="a250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8">
      <style:graphic-properties draw:fill="solid" draw:fill-color="#e2e4ef" draw:opacity="50%" draw:stroke="none"/>
    </style:style>
    <style:style style:family="text" style:name="a251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-0.01181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draw:fill="solid" draw:fill-color="#e2e4ef" draw:opacity="50%" draw:stroke="none"/>
    </style:style>
    <style:style style:family="text" style:name="a252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28472in" style:font-size-asian="0.28472in" style:font-size-complex="0.28472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28472in" style:font-size-asian="0.28472in" style:font-size-complex="0.28472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28472in" style:font-size-asian="0.28472in" style:font-size-complex="0.28472in" fo:letter-spacing="-0.02833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5417in" style:font-size-asian="0.35417in" style:font-size-complex="0.35417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8">
      <style:text-properties fo:font-variant="normal" fo:text-transform="none" fo:color="#8593bf" style:text-line-through-type="none" style:text-line-through-style="none" style:text-line-through-width="auto" style:text-line-through-color="font-color" style:text-position="0% 100%" fo:font-family="Arial" style:font-family-complex="Arial" fo:font-size="0.35417in" style:font-size-asian="0.35417in" style:font-size-complex="0.354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777eaa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8593bf" style:text-line-through-type="none" style:text-line-through-style="none" style:text-line-through-width="auto" style:text-line-through-color="font-color" style:text-position="0% 100%" fo:font-family="Arial" style:font-family-complex="Arial" fo:font-size="0.35417in" style:font-size-asian="0.35417in" style:font-size-complex="0.35417in" fo:letter-spacing="0.01583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3">
      <style:text-properties fo:font-variant="normal" fo:text-transform="none" fo:color="#8290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6">
      <style:text-properties fo:font-variant="normal" fo:text-transform="none" fo:color="#8290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9ca3d8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8290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.0027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8290ba" style:text-line-through-type="none" style:text-line-through-style="none" style:text-line-through-width="auto" style:text-line-through-color="font-color" style:text-position="0% 100%" fo:font-family="Times New Roman" style:font-family-complex="Times New Roman" fo:font-size="0.66667in" style:font-size-asian="0.66667in" style:font-size-complex="0.6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">
      <style:graphic-properties draw:fill="solid" draw:fill-color="#e2e4ef" draw:opacity="50%" draw:stroke="none"/>
    </style:style>
    <style:style style:family="graphic" style:name="a151">
      <style:graphic-properties draw:fill="solid" draw:fill-color="#e2e4ef" draw:opacity="50%" draw:stroke="none"/>
    </style:style>
    <style:style style:family="graphic" style:name="a152">
      <style:graphic-properties draw:fill="solid" draw:fill-color="#e2e4ef" draw:opacity="100%" draw:stroke="none"/>
    </style:style>
    <style:style style:family="text" style:name="a153">
      <style:text-properties fo:font-variant="normal" fo:text-transform="none" fo:color="#b6b5bf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6">
      <style:text-properties fo:font-variant="normal" fo:text-transform="none" fo:color="#c3c6d3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28472in" style:font-size-asian="0.28472in" style:font-size-complex="0.28472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1">
      <style:text-properties fo:font-variant="normal" fo:text-transform="none" fo:color="#6269ac" style:text-line-through-type="none" style:text-line-through-style="none" style:text-line-through-width="auto" style:text-line-through-color="font-color" style:text-position="0% 100%" fo:font-family="Arial" style:font-family-complex="Arial" fo:font-size="0.28472in" style:font-size-asian="0.28472in" style:font-size-complex="0.28472in" fo:letter-spacing="-0.02431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" style:parent-style-name="Graphics">
      <style:graphic-properties draw:fill="none" draw:stroke="none"/>
    </style:style>
    <style:style style:family="text" style:name="a262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28472in" style:font-size-asian="0.28472in" style:font-size-complex="0.28472in" fo:letter-spacing="-0.2145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5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8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72">
      <style:text-properties fo:font-variant="normal" fo:text-transform="none" fo:color="#777eaa" style:text-line-through-type="none" style:text-line-through-style="none" style:text-line-through-width="auto" style:text-line-through-color="font-color" style:text-position="0% 100%" fo:font-family="Times New Roman" style:font-family-complex="Times New Roman" fo:font-size="0.38889in" style:font-size-asian="0.38889in" style:font-size-complex="0.38889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draw:fill="none" draw:stroke="none"/>
    </style:style>
    <style:style style:family="graphic" style:name="a376" style:parent-style-name="Graphics">
      <style:graphic-properties draw:fill="none" draw:stroke="none"/>
    </style:style>
    <style:style style:family="graphic" style:name="a377">
      <style:graphic-properties draw:fill="solid" draw:fill-color="#dfe2ed" draw:opacity="50%" draw:stroke="none"/>
    </style:style>
    <style:style style:family="graphic" style:name="a378">
      <style:graphic-properties draw:fill="solid" draw:fill-color="#dfe2ed" draw:opacity="100%" draw:stroke="none"/>
    </style:style>
    <style:style style:family="graphic" style:name="a379">
      <style:graphic-properties draw:fill="solid" draw:fill-color="#dfe2ed" draw:opacity="50%" draw:stroke="none"/>
    </style:style>
    <style:style style:family="graphic" style:name="a160" style:parent-style-name="Graphics">
      <style:graphic-properties draw:fill="none" draw:stroke="none"/>
    </style:style>
    <style:style style:family="graphic" style:name="a161" style:parent-style-name="Graphics">
      <style:graphic-properties draw:fill="none" draw:stroke="none"/>
    </style:style>
    <style:style style:family="graphic" style:name="a162" style:parent-style-name="Graphics">
      <style:graphic-properties draw:fill="none" draw:stroke="none"/>
    </style:style>
    <style:style style:family="graphic" style:name="a163" style:parent-style-name="Graphics">
      <style:graphic-properties draw:fill="none" draw:stroke="none"/>
    </style:style>
    <style:style style:family="graphic" style:name="a164" style:parent-style-name="Graphics">
      <style:graphic-properties draw:fill="none" draw:stroke="none"/>
    </style:style>
    <style:style style:family="graphic" style:name="a165">
      <style:graphic-properties draw:fill="none" draw:stroke="solid" svg:stroke-width="0.01393in" svg:stroke-color="#000000" svg:stroke-opacity="100%"/>
    </style:style>
    <style:style style:family="graphic" style:name="a166" style:parent-style-name="Graphics">
      <style:graphic-properties draw:fill="none" draw:stroke="none"/>
    </style:style>
    <style:style style:family="graphic" style:name="a167" style:parent-style-name="Graphics">
      <style:graphic-properties draw:fill="none" draw:stroke="none"/>
    </style:style>
    <style:style style:family="text" style:name="a270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">
      <style:graphic-properties draw:fill="none" draw:stroke="solid" svg:stroke-width="0.0418in" svg:stroke-color="#000000" svg:stroke-opacity="100%"/>
    </style:style>
    <style:style style:family="text" style:name="a271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9">
      <style:graphic-properties draw:fill="none" draw:stroke="solid" svg:stroke-width="0.05568in" svg:stroke-color="#000000" svg:stroke-opacity="100%"/>
    </style:style>
    <style:style style:family="text" style:name="a272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.0013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5">
      <style:text-properties fo:font-variant="normal" fo:text-transform="none" fo:color="#5b5e87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0.0013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39583in" style:font-size-asian="0.39583in" style:font-size-complex="0.39583in" fo:letter-spacing="-0.10972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0">
      <style:graphic-properties draw:fill="solid" draw:fill-color="#dfe2ed" draw:opacity="50%" draw:stroke="none"/>
    </style:style>
    <style:style style:family="graphic" style:name="a2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1">
      <style:graphic-properties draw:fill="solid" draw:fill-color="#dfe2ed" draw:opacity="50%" draw:stroke="none"/>
    </style:style>
    <style:style style:family="graphic" style:name="a382">
      <style:graphic-properties draw:fill="solid" draw:fill-color="#dfe2ed" draw:opacity="50%" draw:stroke="none"/>
    </style:style>
    <style:style style:family="graphic" style:name="a383">
      <style:graphic-properties draw:fill="solid" draw:fill-color="#dfe2ed" draw:opacity="50%" draw:stroke="none"/>
    </style:style>
    <style:style style:family="graphic" style:name="a384">
      <style:graphic-properties draw:fill="solid" draw:fill-color="#eff0f9" draw:opacity="50%" draw:stroke="none"/>
    </style:style>
    <style:style style:family="graphic" style:name="a385">
      <style:graphic-properties draw:fill="solid" draw:fill-color="#eff0f9" draw:opacity="50%" draw:stroke="none"/>
    </style:style>
    <style:style style:family="text" style:name="a386">
      <style:text-properties fo:font-variant="normal" fo:text-transform="none" fo:color="#b5aabf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0">
      <style:graphic-properties draw:fill="none" draw:stroke="solid" svg:stroke-width="0.02787in" svg:stroke-color="#000000" svg:stroke-opacity="100%"/>
    </style:style>
    <style:style style:family="graphic" style:name="a171">
      <style:graphic-properties draw:fill="none" draw:stroke="solid" svg:stroke-width="0.01392in" svg:stroke-color="#000000" svg:stroke-opacity="100%"/>
    </style:style>
    <style:style style:family="graphic" style:name="a172">
      <style:graphic-properties draw:fill="solid" draw:fill-color="#e2e4ef" draw:opacity="50%" draw:stroke="none"/>
    </style:style>
    <style:style style:family="graphic" style:name="a173">
      <style:graphic-properties draw:fill="solid" draw:fill-color="#e2e4ef" draw:opacity="50%" draw:stroke="none"/>
    </style:style>
    <style:style style:family="graphic" style:name="a174">
      <style:graphic-properties draw:fill="solid" draw:fill-color="#e2e4ef" draw:opacity="50%" draw:stroke="none"/>
    </style:style>
    <style:style style:family="graphic" style:name="a175">
      <style:graphic-properties draw:fill="solid" draw:fill-color="#e2e4ef" draw:opacity="50%" draw:stroke="none"/>
    </style:style>
    <style:style style:family="graphic" style:name="a176">
      <style:graphic-properties draw:fill="solid" draw:fill-color="#e2e4ef" draw:opacity="50%" draw:stroke="none"/>
    </style:style>
    <style:style style:family="graphic" style:name="a177">
      <style:graphic-properties draw:fill="solid" draw:fill-color="#e2e4ef" draw:opacity="50%" draw:stroke="none"/>
    </style:style>
    <style:style style:family="text" style:name="a280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">
      <style:graphic-properties draw:fill="solid" draw:fill-color="#e2e4ef" draw:opacity="50%" draw:stroke="none"/>
    </style:style>
    <style:style style:family="graphic" style:name="a179">
      <style:graphic-properties draw:fill="solid" draw:fill-color="#e2e4ef" draw:opacity="100%" draw:stroke="none"/>
    </style:style>
    <style:style style:family="text" style:name="a281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2986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2778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89">
      <style:text-properties fo:font-variant="normal" fo:text-transform="none" fo:color="#72749c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0069in" fo:font-style="italic" style:font-style-asian="italic" style:font-style-complex="italic" style:text-underline-type="single" style:text-underline-style="solid" style:text-underline-width="bold" style:text-underline-color="#72749c" fo:font-weight="normal" style:font-weight-asian="normal" style:font-weight-complex="normal" style:text-underline-mode="continuous" style:letter-kerning="false"/>
    </style:style>
    <style:style style:family="graphic" style:name="a180">
      <style:graphic-properties draw:fill="solid" draw:fill-color="#e2e4ef" draw:opacity="50%" draw:stroke="none"/>
    </style:style>
    <style:style style:family="graphic" style:name="a181">
      <style:graphic-properties draw:fill="solid" draw:fill-color="#e2e4ef" draw:opacity="50%" draw:stroke="none"/>
    </style:style>
    <style:style style:family="text" style:name="a182">
      <style:text-properties fo:font-variant="normal" fo:text-transform="none" fo:color="#c6c6cc" style:text-line-through-type="none" style:text-line-through-style="none" style:text-line-through-width="auto" style:text-line-through-color="font-color" style:text-position="0% 100%" fo:font-family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draw:fill="none" draw:stroke="none"/>
    </style:style>
    <style:style style:family="graphic" style:name="a186">
      <style:graphic-properties draw:fill="none" draw:stroke="solid" svg:stroke-width="0.0836in" svg:stroke-color="#000000" svg:stroke-opacity="100%"/>
    </style:style>
    <style:style style:family="graphic" style:name="a187" style:parent-style-name="Graphics">
      <style:graphic-properties draw:fill="none" draw:stroke="none"/>
    </style:style>
    <style:style style:family="graphic" style:name="a188" style:parent-style-name="Graphics">
      <style:graphic-properties draw:fill="none" draw:stroke="none"/>
    </style:style>
    <style:style style:family="text" style:name="a290">
      <style:text-properties fo:font-variant="normal" fo:text-transform="none" fo:color="#72749c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0in" fo:font-style="italic" style:font-style-asian="italic" style:font-style-complex="italic" style:text-underline-type="single" style:text-underline-style="solid" style:text-underline-width="bold" style:text-underline-color="#72749c" fo:font-weight="normal" style:font-weight-asian="normal" style:font-weight-complex="normal" style:text-underline-mode="continuous" style:letter-kerning="false"/>
    </style:style>
    <style:style style:family="graphic" style:name="a189" style:parent-style-name="Graphics">
      <style:graphic-properties draw:fill="none" draw:stroke="none"/>
    </style:style>
    <style:style style:family="text" style:name="a291">
      <style:text-properties fo:font-variant="normal" fo:text-transform="none" fo:color="#72749c" style:text-line-through-type="none" style:text-line-through-style="none" style:text-line-through-width="auto" style:text-line-through-color="font-color" style:text-position="0% 100%" fo:font-family="Arial" style:font-family-complex="Arial" fo:font-size="0.31944in" style:font-size-asian="0.31944in" style:font-size-complex="0.31944in" fo:letter-spacing="-0.01806in" fo:font-style="italic" style:font-style-asian="italic" style:font-style-complex="italic" style:text-underline-type="single" style:text-underline-style="solid" style:text-underline-width="bold" style:text-underline-color="#72749c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draw:fill="none" draw:stroke="none"/>
    </style:style>
    <style:style style:family="graphic" style:name="a295" style:parent-style-name="Graphics">
      <style:graphic-properties draw:fill="none" draw:stroke="none"/>
    </style:style>
    <style:style style:family="graphic" style:name="a296" style:parent-style-name="Graphics">
      <style:graphic-properties draw:fill="none" draw:stroke="none"/>
    </style:style>
    <style:style style:family="graphic" style:name="a297" style:parent-style-name="Graphics">
      <style:graphic-properties draw:fill="none" draw:stroke="none"/>
    </style:style>
    <style:style style:family="graphic" style:name="a298">
      <style:graphic-properties draw:fill="solid" draw:fill-color="#e1e4ef" draw:opacity="50%" draw:stroke="non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" style:parent-style-name="Graphics">
      <style:graphic-properties draw:fill="none" draw:stroke="none"/>
    </style:style>
    <style:style style:family="graphic" style:name="a191">
      <style:graphic-properties draw:fill="none" draw:stroke="solid" svg:stroke-width="0.02787in" svg:stroke-color="#000000" svg:stroke-opacity="100%"/>
    </style:style>
    <style:style style:family="graphic" style:name="a192">
      <style:graphic-properties draw:fill="none" draw:stroke="solid" svg:stroke-width="0.06967in" svg:stroke-color="#000000" svg:stroke-opacity="100%"/>
    </style:style>
    <style:style style:family="graphic" style:name="a193">
      <style:graphic-properties draw:fill="none" draw:stroke="solid" svg:stroke-width="0.0418in" svg:stroke-color="#000000" svg:stroke-opacity="100%"/>
    </style:style>
    <style:style style:family="graphic" style:name="a194">
      <style:graphic-properties draw:fill="none" draw:stroke="solid" svg:stroke-width="0.02785in" svg:stroke-color="#000000" svg:stroke-opacity="100%"/>
    </style:style>
    <style:style style:family="graphic" style:name="a195">
      <style:graphic-properties draw:fill="solid" draw:fill-color="#e1e4ef" draw:opacity="100%" draw:stroke="none"/>
    </style:style>
    <style:style style:family="text" style:name="a196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40278in" style:font-size-asian="0.40278in" style:font-size-complex="0.4027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40278in" style:font-size-asian="0.40278in" style:font-size-complex="0.40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40278in" style:font-size-asian="0.40278in" style:font-size-complex="0.40278in" fo:letter-spacing="-0.0437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4852aa" style:text-line-through-type="none" style:text-line-through-style="none" style:text-line-through-width="auto" style:text-line-through-color="font-color" style:text-position="0% 100%" fo:font-family="Arial" style:font-family-complex="Arial" fo:font-size="0.40278in" style:font-size-asian="0.40278in" style:font-size-complex="0.40278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draw:fill="none" draw:stroke="solid" svg:stroke-width="0.01393in" svg:stroke-color="#000000" svg:stroke-opacity="100%"/>
    </style:style>
    <style:style style:family="graphic" style:name="a11">
      <style:graphic-properties draw:fill="none" draw:stroke="solid" svg:stroke-width="0.02787in" svg:stroke-color="#000000" svg:stroke-opacity="100%"/>
    </style:style>
    <style:style style:family="graphic" style:name="a12">
      <style:graphic-properties draw:fill="none" draw:stroke="solid" svg:stroke-width="0.01392in" svg:stroke-color="#000000" svg:stroke-opacity="100%"/>
    </style:style>
    <style:style style:family="graphic" style:name="a13">
      <style:graphic-properties draw:fill="none" draw:stroke="solid" svg:stroke-width="0.01392in" svg:stroke-color="#000000" svg:stroke-opacity="100%"/>
    </style:style>
    <style:style style:family="graphic" style:name="a14">
      <style:graphic-properties draw:fill="none" draw:stroke="solid" svg:stroke-width="0.02787in" svg:stroke-color="#000000" svg:stroke-opacity="100%"/>
    </style:style>
    <style:style style:family="graphic" style:name="a15">
      <style:graphic-properties draw:fill="none" draw:stroke="solid" svg:stroke-width="0.02787in" svg:stroke-color="#000000" svg:stroke-opacity="100%"/>
    </style:style>
    <style:style style:family="graphic" style:name="a16">
      <style:graphic-properties draw:fill="none" draw:stroke="solid" svg:stroke-width="0.01393in" svg:stroke-color="#000000" svg:stroke-opacity="100%"/>
    </style:style>
    <style:style style:family="graphic" style:name="a17">
      <style:graphic-properties draw:fill="none" draw:stroke="solid" svg:stroke-width="0.02785in" svg:stroke-color="#000000" svg:stroke-opacity="100%"/>
    </style:style>
    <style:style style:family="graphic" style:name="a18">
      <style:graphic-properties draw:fill="none" draw:stroke="solid" svg:stroke-width="0.01392in" svg:stroke-color="#000000" svg:stroke-opacity="100%"/>
    </style:style>
    <style:style style:family="graphic" style:name="a19">
      <style:graphic-properties draw:fill="solid" draw:fill-color="#e9edf4" draw:opacity="50%" draw:stroke="none"/>
    </style:style>
    <style:style style:family="graphic" style:name="a20">
      <style:graphic-properties draw:fill="solid" draw:fill-color="#e9edf4" draw:opacity="50%" draw:stroke="none"/>
    </style:style>
    <style:style style:family="graphic" style:name="a21">
      <style:graphic-properties draw:fill="none" draw:stroke="solid" svg:stroke-width="0.01392in" svg:stroke-color="#8eace4" svg:stroke-opacity="100%"/>
    </style:style>
    <style:style style:family="graphic" style:name="a22">
      <style:graphic-properties draw:fill="solid" draw:fill-color="#e9edf4" draw:opacity="100%" draw:stroke="none"/>
    </style:style>
    <style:style style:family="graphic" style:name="a23">
      <style:graphic-properties draw:fill="solid" draw:fill-color="#e9edf4" draw:opacity="50%" draw:stroke="none"/>
    </style:style>
    <style:style style:family="graphic" style:name="a24">
      <style:graphic-properties draw:fill="solid" draw:fill-color="#e9edf4" draw:opacity="50%" draw:stroke="none"/>
    </style:style>
    <style:style style:family="text" style:name="a25">
      <style:text-properties fo:font-variant="normal" fo:text-transform="none" fo:color="#8eace4" style:text-line-through-type="none" style:text-line-through-style="none" style:text-line-through-width="auto" style:text-line-through-color="font-color" style:text-position="0% 100%" fo:font-family="Times New Roman" style:font-family-complex="Times New Roman" fo:font-size="0.15972in" style:font-size-asian="0.15972in" style:font-size-complex="0.15972in" fo:letter-spacing="0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draw:fill="none" draw:stroke="none"/>
    </style:style>
    <style:style style:family="graphic" style:name="a29" style:parent-style-name="Graphics">
      <style:graphic-properties draw:fill="none" draw:stroke="none"/>
    </style:style>
    <style:style style:family="graphic" style:name="a30">
      <style:graphic-properties draw:fill="none" draw:stroke="solid" svg:stroke-width="0.11136in" svg:stroke-color="#000000" svg:stroke-opacity="100%"/>
    </style:style>
    <style:style style:family="text" style:name="a31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2361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194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0">
      <style:text-properties fo:font-variant="normal" fo:text-transform="none" fo:color="#464446" style:text-line-through-type="none" style:text-line-through-style="none" style:text-line-through-width="auto" style:text-line-through-color="font-color" style:text-position="0% 100%" fo:font-family="Arial" style:font-family-complex="Arial" fo:font-size="0.30556in" style:font-size-asian="0.30556in" style:font-size-complex="0.30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draw:fill="none" draw:stroke="none"/>
    </style:style>
    <style:style style:family="graphic" style:name="a44" style:parent-style-name="Graphics">
      <style:graphic-properties draw:fill="none" draw:stroke="none"/>
    </style:style>
    <style:style style:family="graphic" style:name="a45" style:parent-style-name="Graphics">
      <style:graphic-properties draw:fill="none" draw:stroke="none"/>
    </style:style>
    <style:style style:family="graphic" style:name="a46" style:parent-style-name="Graphics">
      <style:graphic-properties draw:fill="none" draw:stroke="none"/>
    </style:style>
    <style:style style:family="graphic" style:name="a47" style:parent-style-name="Graphics">
      <style:graphic-properties draw:fill="none" draw:stroke="none"/>
    </style:style>
    <style:style style:family="graphic" style:name="a48">
      <style:graphic-properties draw:fill="none" draw:stroke="solid" svg:stroke-width="0.0696in" svg:stroke-color="#000000" svg:stroke-opacity="100%"/>
    </style:style>
    <style:style style:family="graphic" style:name="a49">
      <style:graphic-properties draw:fill="none" draw:stroke="solid" svg:stroke-width="0.01393in" svg:stroke-color="#000000" svg:stroke-opacity="100%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>
      <style:graphic-properties draw:fill="none" draw:stroke="solid" svg:stroke-width="0.02785in" svg:stroke-color="#000000" svg:stroke-opacity="100%"/>
    </style:style>
    <style:style style:family="graphic" style:name="a4">
      <style:graphic-properties draw:fill="solid" draw:fill-color="#e9edf4" draw:opacity="100%" draw:stroke="none"/>
    </style:style>
    <style:style style:family="text" style:name="a5">
      <style:text-properties fo:font-variant="normal" fo:text-transform="none" fo:color="#cfc3b1" style:text-line-through-type="none" style:text-line-through-style="none" style:text-line-through-width="auto" style:text-line-through-color="font-color" style:text-position="0% 100%" fo:font-family="Times New Roman" style:font-family-complex="Times New Roman" fo:font-size="0.32639in" style:font-size-asian="0.32639in" style:font-size-complex="0.326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draw:fill="none" draw:stroke="none"/>
    </style:style>
    <style:style style:family="graphic" style:name="a9">
      <style:graphic-properties draw:fill="none" draw:stroke="solid" svg:stroke-width="0.01393in" svg:stroke-color="#000000" svg:stroke-opacity="100%"/>
    </style:style>
    <style:style style:family="graphic" style:name="a50">
      <style:graphic-properties draw:fill="none" draw:stroke="solid" svg:stroke-width="0.02785in" svg:stroke-color="#000000" svg:stroke-opacity="100%"/>
    </style:style>
    <style:style style:family="graphic" style:name="a51">
      <style:graphic-properties draw:fill="solid" draw:fill-color="#c6caca" draw:opacity="100%" draw:stroke="none"/>
    </style:style>
    <style:style style:family="graphic" style:name="a52">
      <style:graphic-properties draw:fill="none" draw:stroke="solid" svg:stroke-width="0.04176in" svg:stroke-color="#000000" svg:stroke-opacity="100%"/>
    </style:style>
    <style:style style:family="graphic" style:name="a53">
      <style:graphic-properties draw:fill="solid" draw:fill-color="#dfe2ed" draw:opacity="50%" draw:stroke="none"/>
    </style:style>
    <style:style style:family="graphic" style:name="a54">
      <style:graphic-properties draw:fill="solid" draw:fill-color="#dfe2ed" draw:opacity="50%" draw:stroke="none"/>
    </style:style>
    <style:style style:family="graphic" style:name="a55">
      <style:graphic-properties draw:fill="solid" draw:fill-color="#dfe2ed" draw:opacity="50%" draw:stroke="none"/>
    </style:style>
    <style:style style:family="graphic" style:name="a56">
      <style:graphic-properties draw:fill="solid" draw:fill-color="#dfe2ed" draw:opacity="50%" draw:stroke="none"/>
    </style:style>
    <style:style style:family="graphic" style:name="a57">
      <style:graphic-properties draw:fill="solid" draw:fill-color="#dfe2ed" draw:opacity="50%" draw:stroke="none"/>
    </style:style>
    <style:style style:family="text" style:name="a58">
      <style:text-properties fo:font-variant="normal" fo:text-transform="none" fo:color="#87a7e1" style:text-line-through-type="none" style:text-line-through-style="none" style:text-line-through-width="auto" style:text-line-through-color="font-color" style:text-position="0% 100%" fo:font-family="Times New Roman" style:font-family-complex="Times New Roman" fo:font-size="0.81944in" style:font-size-asian="0.81944in" style:font-size-complex="0.81944in" fo:letter-spacing="-0.00139in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draw:fill="none" draw:stroke="none"/>
    </style:style>
    <style:style style:family="graphic" style:name="a62" style:parent-style-name="Graphics">
      <style:graphic-properties draw:fill="none" draw:stroke="none"/>
    </style:style>
    <style:style style:family="graphic" style:name="a63" style:parent-style-name="Graphics">
      <style:graphic-properties draw:fill="none" draw:stroke="non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a0a3cd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-0.0048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525057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6">
      <style:text-properties fo:font-variant="normal" fo:text-transform="none" fo:color="#757eb8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7">
      <style:text-properties fo:font-variant="normal" fo:text-transform="none" fo:color="#72749c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72749c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72749c" style:text-line-through-type="none" style:text-line-through-style="none" style:text-line-through-width="auto" style:text-line-through-color="font-color" style:text-position="0% 100%" fo:font-family="Arial" style:font-family-complex="Arial" fo:font-size="0.24306in" style:font-size-asian="0.24306in" style:font-size-complex="0.24306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1667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0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1458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">
      <style:text-properties fo:font-variant="normal" fo:text-transform="none" fo:color="#49494d" style:text-line-through-type="none" style:text-line-through-style="none" style:text-line-through-width="auto" style:text-line-through-color="font-color" style:text-position="0% 100%" fo:font-family="Arial" style:font-family-complex="Arial" fo:font-size="0.375in" style:font-size-asian="0.375in" style:font-size-complex="0.375in" fo:letter-spacing="-0.00069in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shapes>
          <draw:g draw:z-index="8" draw:name="Group 9" draw:id="id9">
            <svg:title/>
            <svg:desc/>
            <draw:frame draw:id="id7" draw:style-name="a8" draw:name="image4.png" svg:x="3.5827in" svg:y="14.31201in" svg:width="3.23262in" svg:height="3.34094in" style:rel-width="scale" style:rel-height="scale">
              <draw:image xlink:href="media/image1.png" xlink:type="simple" xlink:show="embed" xlink:actuate="onLoad"/>
              <svg:title/>
              <svg:desc/>
            </draw:frame>
            <draw:custom-shape svg:x="2.41228in" svg:y="14.33985in" svg:width="6.81389in" svg:height="3.35486in" draw:id="id8" draw:style-name="a9" draw:name="Shape 11">
              <svg:title/>
              <svg:desc/>
              <draw:enhanced-geometry xmlns:dr3d="urn:oasis:names:tc:opendocument:xmlns:dr3d:1.0" draw:type="non-primitive" svg:viewBox="0 0 6230620 3067685" draw:enhanced-path="M 12740 3067684 L 12740 0 N M 0 3042226 L 6230334 3042226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230620"/>
                <draw:equation draw:name="f7" draw:formula="?f4 / 3067685"/>
                <draw:equation draw:name="f8" draw:formula="0 / ?f6"/>
                <draw:equation draw:name="f9" draw:formula="6230620 / ?f6"/>
                <draw:equation draw:name="f10" draw:formula="0 / ?f7"/>
                <draw:equation draw:name="f11" draw:formula="3067685 / ?f7"/>
              </draw:enhanced-geometry>
            </draw:custom-shape>
          </draw:g>
          <draw:custom-shape svg:x="0.91251in" svg:y="0.57686in" svg:width="0.05625in" svg:height="0.22847in" draw:z-index="21" draw:id="id20" draw:style-name="a19" draw:name="Shape 22">
            <svg:title/>
            <svg:desc/>
            <draw:enhanced-geometry xmlns:dr3d="urn:oasis:names:tc:opendocument:xmlns:dr3d:1.0" draw:type="non-primitive" svg:viewBox="0 0 51435 208915" draw:enhanced-path="M 50963 208387 L 0 208387 0 0 50963 0 50963 208387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208915"/>
              <draw:equation draw:name="f8" draw:formula="0 / ?f6"/>
              <draw:equation draw:name="f9" draw:formula="51435 / ?f6"/>
              <draw:equation draw:name="f10" draw:formula="0 / ?f7"/>
              <draw:equation draw:name="f11" draw:formula="208915 / ?f7"/>
            </draw:enhanced-geometry>
          </draw:custom-shape>
          <draw:frame draw:z-index="34" draw:id="id33" draw:style-name="a43" draw:name="image7.jpeg" svg:x="0.11514in" svg:y="43.87513in" svg:width="2.03432in" svg:height="2.3665in" style:rel-width="scale" style:rel-height="scale">
            <draw:image xlink:href="media/image2.jpeg" xlink:type="simple" xlink:show="embed" xlink:actuate="onLoad"/>
            <svg:title/>
            <svg:desc/>
          </draw:frame>
          <draw:custom-shape svg:x="0.83075in" svg:y="23.8003in" svg:width="0.08403in" svg:height="0.55139in" draw:z-index="46" draw:id="id45" draw:style-name="a54" draw:name="Shape 47">
            <svg:title/>
            <svg:desc/>
            <draw:enhanced-geometry xmlns:dr3d="urn:oasis:names:tc:opendocument:xmlns:dr3d:1.0" draw:type="non-primitive" svg:viewBox="0 0 76835 504190" draw:enhanced-path="M 76445 503602 L 0 503602 0 0 76445 0 76445 503602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6835"/>
              <draw:equation draw:name="f7" draw:formula="?f4 / 504190"/>
              <draw:equation draw:name="f8" draw:formula="0 / ?f6"/>
              <draw:equation draw:name="f9" draw:formula="76835 / ?f6"/>
              <draw:equation draw:name="f10" draw:formula="0 / ?f7"/>
              <draw:equation draw:name="f11" draw:formula="504190 / ?f7"/>
            </draw:enhanced-geometry>
          </draw:custom-shape>
          <draw:custom-shape svg:x="0.31086in" svg:y="23.4514in" svg:width="0.05625in" svg:height="0.34236in" draw:z-index="48" draw:id="id47" draw:style-name="a56" draw:name="Shape 49">
            <svg:title/>
            <svg:desc/>
            <draw:enhanced-geometry xmlns:dr3d="urn:oasis:names:tc:opendocument:xmlns:dr3d:1.0" draw:type="non-primitive" svg:viewBox="0 0 51435 313055" draw:enhanced-path="M 50963 312581 L 0 312581 0 0 50963 0 50963 312581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313055"/>
              <draw:equation draw:name="f8" draw:formula="0 / ?f6"/>
              <draw:equation draw:name="f9" draw:formula="51435 / ?f6"/>
              <draw:equation draw:name="f10" draw:formula="0 / ?f7"/>
              <draw:equation draw:name="f11" draw:formula="313055 / ?f7"/>
            </draw:enhanced-geometry>
          </draw:custom-shape>
          <draw:custom-shape svg:x="1.30817in" svg:y="23.23818in" svg:width="0.07014in" svg:height="0.49444in" draw:z-index="49" draw:id="id48" draw:style-name="a57" draw:name="Shape 50">
            <svg:title/>
            <svg:desc/>
            <draw:enhanced-geometry xmlns:dr3d="urn:oasis:names:tc:opendocument:xmlns:dr3d:1.0" draw:type="non-primitive" svg:viewBox="0 0 64135 452120" draw:enhanced-path="M 63704 451506 L 0 451506 0 0 63704 0 63704 451506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64135"/>
              <draw:equation draw:name="f7" draw:formula="?f4 / 452120"/>
              <draw:equation draw:name="f8" draw:formula="0 / ?f6"/>
              <draw:equation draw:name="f9" draw:formula="64135 / ?f6"/>
              <draw:equation draw:name="f10" draw:formula="0 / ?f7"/>
              <draw:equation draw:name="f11" draw:formula="452120 / ?f7"/>
            </draw:enhanced-geometry>
          </draw:custom-shape>
          <draw:frame draw:z-index="50" draw:id="id49" draw:style-name="a60" draw:name="Textbox 51" svg:x="0.68552in" svg:y="24.14235in" svg:width="0.56806in" svg:height="0.90972in">
            <draw:text-box>
              <text:p text:style-name="a59" text:class-names="" text:cond-style-name=""><text:span text:style-name="a58" text:class-names="">;f</text:span></text:p>
            </draw:text-box>
            <svg:title/>
            <svg:desc/>
          </draw:frame>
          <draw:frame draw:z-index="51" draw:id="id50" draw:style-name="a61" draw:name="image12.jpeg" svg:x="4.84892in" svg:y="51.21145in" svg:width="1.03109in" svg:height="1.39206in" style:rel-width="scale" style:rel-height="scale">
            <draw:image xlink:href="media/image3.jpeg" xlink:type="simple" xlink:show="embed" xlink:actuate="onLoad"/>
            <svg:title/>
            <svg:desc/>
          </draw:frame>
          <draw:custom-shape svg:x="2.44187in" svg:y="50.2042in" svg:width="0.05625in" svg:height="0.2625in" draw:z-index="82" draw:id="id81" draw:style-name="a120" draw:name="Shape 83">
            <svg:title/>
            <svg:desc/>
            <draw:enhanced-geometry xmlns:dr3d="urn:oasis:names:tc:opendocument:xmlns:dr3d:1.0" draw:type="non-primitive" svg:viewBox="0 0 51435 240029" draw:enhanced-path="M 50963 239899 L 0 239899 0 0 50963 0 50963 239899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240029"/>
              <draw:equation draw:name="f8" draw:formula="0 / ?f6"/>
              <draw:equation draw:name="f9" draw:formula="51435 / ?f6"/>
              <draw:equation draw:name="f10" draw:formula="0 / ?f7"/>
              <draw:equation draw:name="f11" draw:formula="240029 / ?f7"/>
            </draw:enhanced-geometry>
          </draw:custom-shape>
          <draw:custom-shape svg:x="7.98148in" svg:y="52.33295in" svg:width="0.02847in" svg:height="0.20903in" draw:z-index="83" draw:id="id82" draw:style-name="a121" draw:name="Shape 84">
            <svg:title/>
            <svg:desc/>
            <draw:enhanced-geometry xmlns:dr3d="urn:oasis:names:tc:opendocument:xmlns:dr3d:1.0" draw:type="non-primitive" svg:viewBox="0 0 26034 191135" draw:enhanced-path="M 25481 191021 L 0 191021 0 0 25481 0 25481 191021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6034"/>
              <draw:equation draw:name="f7" draw:formula="?f4 / 191135"/>
              <draw:equation draw:name="f8" draw:formula="0 / ?f6"/>
              <draw:equation draw:name="f9" draw:formula="26034 / ?f6"/>
              <draw:equation draw:name="f10" draw:formula="0 / ?f7"/>
              <draw:equation draw:name="f11" draw:formula="191135 / ?f7"/>
            </draw:enhanced-geometry>
          </draw:custom-shape>
          <draw:custom-shape svg:x="9.78653in" svg:y="52.34743in" svg:width="0.13681in" svg:height="0.32708in" draw:z-index="84" draw:id="id83" draw:style-name="a122" draw:name="Shape 85">
            <svg:title/>
            <svg:desc/>
            <draw:enhanced-geometry xmlns:dr3d="urn:oasis:names:tc:opendocument:xmlns:dr3d:1.0" draw:type="non-primitive" svg:viewBox="0 0 125095 299085" draw:enhanced-path="M 50965 133908 L 0 133908 0 298881 50965 298881 50965 133908 Z N M 125031 0 L 86817 0 86817 173659 125031 173659 125031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5095"/>
              <draw:equation draw:name="f7" draw:formula="?f4 / 299085"/>
              <draw:equation draw:name="f8" draw:formula="0 / ?f6"/>
              <draw:equation draw:name="f9" draw:formula="125095 / ?f6"/>
              <draw:equation draw:name="f10" draw:formula="0 / ?f7"/>
              <draw:equation draw:name="f11" draw:formula="299085 / ?f7"/>
            </draw:enhanced-geometry>
          </draw:custom-shape>
          <draw:custom-shape svg:x="11.6287in" svg:y="52.34742in" svg:width="0.04236in" svg:height="0.19028in" draw:z-index="85" draw:id="id84" draw:style-name="a123" draw:name="Shape 86">
            <svg:title/>
            <svg:desc/>
            <draw:enhanced-geometry xmlns:dr3d="urn:oasis:names:tc:opendocument:xmlns:dr3d:1.0" draw:type="non-primitive" svg:viewBox="0 0 38735 173990" draw:enhanced-path="M 38222 173656 L 0 173656 0 0 38222 0 38222 173656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38735"/>
              <draw:equation draw:name="f7" draw:formula="?f4 / 173990"/>
              <draw:equation draw:name="f8" draw:formula="0 / ?f6"/>
              <draw:equation draw:name="f9" draw:formula="38735 / ?f6"/>
              <draw:equation draw:name="f10" draw:formula="0 / ?f7"/>
              <draw:equation draw:name="f11" draw:formula="173990 / ?f7"/>
            </draw:enhanced-geometry>
          </draw:custom-shape>
          <draw:custom-shape svg:x="8.96628in" svg:y="52.49386in" svg:width="0.05625in" svg:height="0.18056in" draw:z-index="86" draw:id="id85" draw:style-name="a124" draw:name="Shape 87">
            <svg:title/>
            <svg:desc/>
            <draw:enhanced-geometry xmlns:dr3d="urn:oasis:names:tc:opendocument:xmlns:dr3d:1.0" draw:type="non-primitive" svg:viewBox="0 0 51435 165100" draw:enhanced-path="M 50963 164973 L 0 164973 0 0 50963 0 50963 164973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165100"/>
              <draw:equation draw:name="f8" draw:formula="0 / ?f6"/>
              <draw:equation draw:name="f9" draw:formula="51435 / ?f6"/>
              <draw:equation draw:name="f10" draw:formula="0 / ?f7"/>
              <draw:equation draw:name="f11" draw:formula="165100 / ?f7"/>
            </draw:enhanced-geometry>
          </draw:custom-shape>
          <draw:frame draw:z-index="89" draw:id="id88" draw:style-name="a127" draw:name="image17.jpeg" svg:x="4.5862in" svg:y="72.42047in" svg:width="1.11469in" svg:height="1.44774in" style:rel-width="scale" style:rel-height="scale">
            <draw:image xlink:href="media/image4.jpeg" xlink:type="simple" xlink:show="embed" xlink:actuate="onLoad"/>
            <svg:title/>
            <svg:desc/>
          </draw:frame>
          <draw:g draw:z-index="91" draw:name="Group 92" draw:id="id99">
            <svg:title/>
            <svg:desc/>
            <draw:frame draw:id="id90" draw:style-name="a129" draw:name="image19.png" svg:x="0.30036in" svg:y="90.5729in" svg:width="1.14256in" svg:height="2.39434in" style:rel-width="scale" style:rel-height="scale">
              <draw:image xlink:href="media/image5.png" xlink:type="simple" xlink:show="embed" xlink:actuate="onLoad"/>
              <svg:title/>
              <svg:desc/>
            </draw:frame>
            <draw:frame draw:id="id91" draw:style-name="a130" draw:name="image20.png" svg:x="0.85771in" svg:y="94.05305in" svg:width="1.33763in" svg:height="0.36193in" style:rel-width="scale" style:rel-height="scale">
              <draw:image xlink:href="media/image6.png" xlink:type="simple" xlink:show="embed" xlink:actuate="onLoad"/>
              <svg:title/>
              <svg:desc/>
            </draw:frame>
            <draw:custom-shape svg:x="0.59297in" svg:y="89.76551in" svg:width="0in" svg:height="0.80764in" draw:id="id92" draw:style-name="a131" draw:name="Shape 95">
              <svg:title/>
              <svg:desc/>
              <draw:enhanced-geometry xmlns:dr3d="urn:oasis:names:tc:opendocument:xmlns:dr3d:1.0" draw:type="non-primitive" svg:viewBox="0 0 0 738505" draw:enhanced-path="M 0 738280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738505"/>
                <draw:equation draw:name="f8" draw:formula="0 / ?f6"/>
                <draw:equation draw:name="f9" draw:formula="0 / ?f7"/>
                <draw:equation draw:name="f10" draw:formula="738505 / ?f7"/>
              </draw:enhanced-geometry>
            </draw:custom-shape>
            <draw:custom-shape svg:x="0.89951in" svg:y="89.70983in" svg:width="0in" svg:height="0.66875in" draw:id="id93" draw:style-name="a132" draw:name="Shape 96">
              <svg:title/>
              <svg:desc/>
              <draw:enhanced-geometry xmlns:dr3d="urn:oasis:names:tc:opendocument:xmlns:dr3d:1.0" draw:type="non-primitive" svg:viewBox="0 0 0 611505" draw:enhanced-path="M 0 610991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611505"/>
                <draw:equation draw:name="f8" draw:formula="0 / ?f6"/>
                <draw:equation draw:name="f9" draw:formula="0 / ?f7"/>
                <draw:equation draw:name="f10" draw:formula="611505 / ?f7"/>
              </draw:enhanced-geometry>
            </draw:custom-shape>
            <draw:custom-shape svg:x="1.08065in" svg:y="94.41498in" svg:width="0in" svg:height="0.69653in" draw:id="id94" draw:style-name="a133" draw:name="Shape 97">
              <svg:title/>
              <svg:desc/>
              <draw:enhanced-geometry xmlns:dr3d="urn:oasis:names:tc:opendocument:xmlns:dr3d:1.0" draw:type="non-primitive" svg:viewBox="0 0 0 636905" draw:enhanced-path="M 0 636449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636905"/>
                <draw:equation draw:name="f8" draw:formula="0 / ?f6"/>
                <draw:equation draw:name="f9" draw:formula="0 / ?f7"/>
                <draw:equation draw:name="f10" draw:formula="636905 / ?f7"/>
              </draw:enhanced-geometry>
            </draw:custom-shape>
            <draw:custom-shape svg:x="1.09458in" svg:y="92.96724in" svg:width="0in" svg:height="1.75417in" draw:id="id95" draw:style-name="a134" draw:name="Shape 98">
              <svg:title/>
              <svg:desc/>
              <draw:enhanced-geometry xmlns:dr3d="urn:oasis:names:tc:opendocument:xmlns:dr3d:1.0" draw:type="non-primitive" svg:viewBox="0 0 0 1604010" draw:enhanced-path="M 0 1603851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1604010"/>
                <draw:equation draw:name="f8" draw:formula="0 / ?f6"/>
                <draw:equation draw:name="f9" draw:formula="0 / ?f7"/>
                <draw:equation draw:name="f10" draw:formula="1604010 / ?f7"/>
              </draw:enhanced-geometry>
            </draw:custom-shape>
            <draw:custom-shape svg:x="1.47079in" svg:y="92.96724in" svg:width="0in" svg:height="1.08611in" draw:id="id96" draw:style-name="a135" draw:name="Shape 99">
              <svg:title/>
              <svg:desc/>
              <draw:enhanced-geometry xmlns:dr3d="urn:oasis:names:tc:opendocument:xmlns:dr3d:1.0" draw:type="non-primitive" svg:viewBox="0 0 0 993140" draw:enhanced-path="M 0 992860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993140"/>
                <draw:equation draw:name="f8" draw:formula="0 / ?f6"/>
                <draw:equation draw:name="f9" draw:formula="0 / ?f7"/>
                <draw:equation draw:name="f10" draw:formula="993140 / ?f7"/>
              </draw:enhanced-geometry>
            </draw:custom-shape>
            <draw:custom-shape svg:x="0.49543in" svg:y="95.09709in" svg:width="0.55764in" svg:height="0in" draw:id="id97" draw:style-name="a136" draw:name="Shape 100">
              <svg:title/>
              <svg:desc/>
              <draw:enhanced-geometry xmlns:dr3d="urn:oasis:names:tc:opendocument:xmlns:dr3d:1.0" draw:type="non-primitive" svg:viewBox="0 0 509905 0" draw:enhanced-path="M 0 0 L 50963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09905"/>
                <draw:equation draw:name="f7" draw:formula="?f4 / 0"/>
                <draw:equation draw:name="f8" draw:formula="0 / ?f6"/>
                <draw:equation draw:name="f9" draw:formula="509905 / ?f6"/>
                <draw:equation draw:name="f10" draw:formula="0 / ?f7"/>
              </draw:enhanced-geometry>
            </draw:custom-shape>
            <draw:custom-shape svg:x="1.57568in" svg:y="90.29567in" svg:width="0.04236in" svg:height="0.2in" draw:id="id98" draw:style-name="a137" draw:name="Shape 101">
              <svg:title/>
              <svg:desc/>
              <draw:enhanced-geometry xmlns:dr3d="urn:oasis:names:tc:opendocument:xmlns:dr3d:1.0" draw:type="non-primitive" svg:viewBox="0 0 38735 182880" draw:enhanced-path="M 38222 182338 L 0 182338 0 0 38222 0 38222 18233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182880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182880 / ?f7"/>
              </draw:enhanced-geometry>
            </draw:custom-shape>
          </draw:g>
          <draw:frame draw:z-index="103" draw:id="id102" draw:style-name="a140" draw:name="image23.png" svg:x="14.93073in" svg:y="90.01608in" svg:width="1.64436in" svg:height="1.11365in" style:rel-width="scale" style:rel-height="scale">
            <draw:image xlink:href="media/image7.png" xlink:type="simple" xlink:show="embed" xlink:actuate="onLoad"/>
            <svg:title/>
            <svg:desc/>
          </draw:frame>
          <draw:custom-shape svg:x="2.0092in" svg:y="72.34789in" svg:width="0.08403in" svg:height="0.34236in" draw:z-index="108" draw:id="id107" draw:style-name="a145" draw:name="Shape 109">
            <svg:title/>
            <svg:desc/>
            <draw:enhanced-geometry xmlns:dr3d="urn:oasis:names:tc:opendocument:xmlns:dr3d:1.0" draw:type="non-primitive" svg:viewBox="0 0 76835 313055" draw:enhanced-path="M 76445 312581 L 0 312581 0 0 76445 0 76445 312581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6835"/>
              <draw:equation draw:name="f7" draw:formula="?f4 / 313055"/>
              <draw:equation draw:name="f8" draw:formula="0 / ?f6"/>
              <draw:equation draw:name="f9" draw:formula="76835 / ?f6"/>
              <draw:equation draw:name="f10" draw:formula="0 / ?f7"/>
              <draw:equation draw:name="f11" draw:formula="313055 / ?f7"/>
            </draw:enhanced-geometry>
          </draw:custom-shape>
          <draw:custom-shape svg:x="9.81202in" svg:y="73.54921in" svg:width="0.13958in" svg:height="0.35278in" draw:z-index="110" draw:id="id109" draw:style-name="a147" draw:name="Shape 111">
            <svg:title/>
            <svg:desc/>
            <draw:enhanced-geometry xmlns:dr3d="urn:oasis:names:tc:opendocument:xmlns:dr3d:1.0" draw:type="non-primitive" svg:viewBox="0 0 127635 322580" draw:enhanced-path="M 50965 140030 L 0 140030 0 322364 50965 322364 50965 140030 Z N M 127406 0 L 76441 0 76441 182346 127406 182346 127406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7635"/>
              <draw:equation draw:name="f7" draw:formula="?f4 / 322580"/>
              <draw:equation draw:name="f8" draw:formula="0 / ?f6"/>
              <draw:equation draw:name="f9" draw:formula="127635 / ?f6"/>
              <draw:equation draw:name="f10" draw:formula="0 / ?f7"/>
              <draw:equation draw:name="f11" draw:formula="322580 / ?f7"/>
            </draw:enhanced-geometry>
          </draw:custom-shape>
          <draw:custom-shape svg:x="10.82918in" svg:y="73.54921in" svg:width="0.05625in" svg:height="0.2in" draw:z-index="111" draw:id="id110" draw:style-name="a148" draw:name="Shape 112">
            <svg:title/>
            <svg:desc/>
            <draw:enhanced-geometry xmlns:dr3d="urn:oasis:names:tc:opendocument:xmlns:dr3d:1.0" draw:type="non-primitive" svg:viewBox="0 0 51435 182880" draw:enhanced-path="M 50963 182338 L 0 182338 0 0 50963 0 50963 182338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182880"/>
              <draw:equation draw:name="f8" draw:formula="0 / ?f6"/>
              <draw:equation draw:name="f9" draw:formula="51435 / ?f6"/>
              <draw:equation draw:name="f10" draw:formula="0 / ?f7"/>
              <draw:equation draw:name="f11" draw:formula="182880 / ?f7"/>
            </draw:enhanced-geometry>
          </draw:custom-shape>
          <draw:custom-shape svg:x="11.76381in" svg:y="73.54921in" svg:width="0.05625in" svg:height="0.2in" draw:z-index="112" draw:id="id111" draw:style-name="a149" draw:name="Shape 113">
            <svg:title/>
            <svg:desc/>
            <draw:enhanced-geometry xmlns:dr3d="urn:oasis:names:tc:opendocument:xmlns:dr3d:1.0" draw:type="non-primitive" svg:viewBox="0 0 51435 182880" draw:enhanced-path="M 50963 182338 L 0 182338 0 0 50963 0 50963 182338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182880"/>
              <draw:equation draw:name="f8" draw:formula="0 / ?f6"/>
              <draw:equation draw:name="f9" draw:formula="51435 / ?f6"/>
              <draw:equation draw:name="f10" draw:formula="0 / ?f7"/>
              <draw:equation draw:name="f11" draw:formula="182880 / ?f7"/>
            </draw:enhanced-geometry>
          </draw:custom-shape>
          <draw:custom-shape svg:x="16.00982in" svg:y="82.2635in" svg:width="0.08403in" svg:height="0.2in" draw:z-index="114" draw:id="id113" draw:style-name="a151" draw:name="Shape 115">
            <svg:title/>
            <svg:desc/>
            <draw:enhanced-geometry xmlns:dr3d="urn:oasis:names:tc:opendocument:xmlns:dr3d:1.0" draw:type="non-primitive" svg:viewBox="0 0 76835 182880" draw:enhanced-path="M 76445 182338 L 0 182338 0 0 76445 0 76445 182338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6835"/>
              <draw:equation draw:name="f7" draw:formula="?f4 / 182880"/>
              <draw:equation draw:name="f8" draw:formula="0 / ?f6"/>
              <draw:equation draw:name="f9" draw:formula="76835 / ?f6"/>
              <draw:equation draw:name="f10" draw:formula="0 / ?f7"/>
              <draw:equation draw:name="f11" draw:formula="182880 / ?f7"/>
            </draw:enhanced-geometry>
          </draw:custom-shape>
          <draw:custom-shape svg:x="0.0418in" svg:y="88.54168in" svg:width="0.07014in" svg:height="0.2in" draw:z-index="115" draw:id="id114" draw:style-name="a152" draw:name="Shape 116">
            <svg:title/>
            <svg:desc/>
            <draw:enhanced-geometry xmlns:dr3d="urn:oasis:names:tc:opendocument:xmlns:dr3d:1.0" draw:type="non-primitive" svg:viewBox="0 0 64135 182880" draw:enhanced-path="M 63704 182338 L 0 182338 0 0 63704 0 63704 182338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64135"/>
              <draw:equation draw:name="f7" draw:formula="?f4 / 182880"/>
              <draw:equation draw:name="f8" draw:formula="0 / ?f6"/>
              <draw:equation draw:name="f9" draw:formula="64135 / ?f6"/>
              <draw:equation draw:name="f10" draw:formula="0 / ?f7"/>
              <draw:equation draw:name="f11" draw:formula="182880 / ?f7"/>
            </draw:enhanced-geometry>
          </draw:custom-shape>
          <draw:frame draw:z-index="117" draw:id="id116" draw:style-name="a158" draw:name="Textbox 118" svg:x="0.0418in" svg:y="88.56131in" svg:width="0.05556in" svg:height="0.16389in">
            <draw:text-box>
              <text:p text:style-name="a157" text:class-names="" text:cond-style-name=""><text:span text:style-name="a156" text:class-names="">•</text:span></text:p>
            </draw:text-box>
            <svg:title/>
            <svg:desc/>
          </draw:frame>
          <draw:frame draw:z-index="120" draw:id="id119" draw:style-name="a161" draw:name="image28.jpeg" svg:x="0.71237in" svg:y="113.89936in" svg:width="1.30977in" svg:height="2.33866in" style:rel-width="scale" style:rel-height="scale">
            <draw:image xlink:href="media/image8.jpeg" xlink:type="simple" xlink:show="embed" xlink:actuate="onLoad"/>
            <svg:title/>
            <svg:desc/>
          </draw:frame>
          <draw:frame draw:z-index="121" draw:id="id120" draw:style-name="a162" draw:name="image29.png" svg:x="0.40582in" svg:y="116.71132in" svg:width="2.25726in" svg:height="3.11821in" style:rel-width="scale" style:rel-height="scale">
            <draw:image xlink:href="media/image9.png" xlink:type="simple" xlink:show="embed" xlink:actuate="onLoad"/>
            <svg:title/>
            <svg:desc/>
          </draw:frame>
          <draw:frame draw:z-index="126" draw:id="id125" draw:style-name="a166" draw:name="image32.png" svg:x="15.17554in" svg:y="114.4005in" svg:width="1.50501in" svg:height="3.36878in" style:rel-width="scale" style:rel-height="scale">
            <draw:image xlink:href="media/image10.png" xlink:type="simple" xlink:show="embed" xlink:actuate="onLoad"/>
            <svg:title/>
            <svg:desc/>
          </draw:frame>
          <draw:custom-shape svg:x="1.07464in" svg:y="116.46073in" svg:width="0.64097in" svg:height="0in" draw:z-index="132" draw:id="id131" draw:style-name="a171" draw:name="Shape 133">
            <svg:title/>
            <svg:desc/>
            <draw:enhanced-geometry xmlns:dr3d="urn:oasis:names:tc:opendocument:xmlns:dr3d:1.0" draw:type="non-primitive" svg:viewBox="0 0 586105 0" draw:enhanced-path="M 0 0 L 586084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86105"/>
              <draw:equation draw:name="f7" draw:formula="?f4 / 0"/>
              <draw:equation draw:name="f8" draw:formula="0 / ?f6"/>
              <draw:equation draw:name="f9" draw:formula="586105 / ?f6"/>
              <draw:equation draw:name="f10" draw:formula="0 / ?f7"/>
            </draw:enhanced-geometry>
          </draw:custom-shape>
          <draw:custom-shape svg:x="0.38451in" svg:y="103.18892in" svg:width="0.08403in" svg:height="0.19028in" draw:z-index="140" draw:id="id139" draw:style-name="a179" draw:name="Shape 141">
            <svg:title/>
            <svg:desc/>
            <draw:enhanced-geometry xmlns:dr3d="urn:oasis:names:tc:opendocument:xmlns:dr3d:1.0" draw:type="non-primitive" svg:viewBox="0 0 76835 173990" draw:enhanced-path="M 76445 173656 L 0 173656 0 0 76445 0 76445 173656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6835"/>
              <draw:equation draw:name="f7" draw:formula="?f4 / 173990"/>
              <draw:equation draw:name="f8" draw:formula="0 / ?f6"/>
              <draw:equation draw:name="f9" draw:formula="76835 / ?f6"/>
              <draw:equation draw:name="f10" draw:formula="0 / ?f7"/>
              <draw:equation draw:name="f11" draw:formula="173990 / ?f7"/>
            </draw:enhanced-geometry>
          </draw:custom-shape>
          <draw:custom-shape svg:x="16.11565in" svg:y="107.22588in" svg:width="0.08403in" svg:height="0.19028in" draw:z-index="141" draw:id="id140" draw:style-name="a180" draw:name="Shape 142">
            <svg:title/>
            <svg:desc/>
            <draw:enhanced-geometry xmlns:dr3d="urn:oasis:names:tc:opendocument:xmlns:dr3d:1.0" draw:type="non-primitive" svg:viewBox="0 0 76835 173990" draw:enhanced-path="M 76445 173656 L 0 173656 0 0 76445 0 76445 173656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6835"/>
              <draw:equation draw:name="f7" draw:formula="?f4 / 173990"/>
              <draw:equation draw:name="f8" draw:formula="0 / ?f6"/>
              <draw:equation draw:name="f9" draw:formula="76835 / ?f6"/>
              <draw:equation draw:name="f10" draw:formula="0 / ?f7"/>
              <draw:equation draw:name="f11" draw:formula="173990 / ?f7"/>
            </draw:enhanced-geometry>
          </draw:custom-shape>
          <draw:custom-shape svg:x="0.24356in" svg:y="113.37878in" svg:width="0.08403in" svg:height="0.19028in" draw:z-index="142" draw:id="id141" draw:style-name="a181" draw:name="Shape 143">
            <svg:title/>
            <svg:desc/>
            <draw:enhanced-geometry xmlns:dr3d="urn:oasis:names:tc:opendocument:xmlns:dr3d:1.0" draw:type="non-primitive" svg:viewBox="0 0 76835 173990" draw:enhanced-path="M 76445 173656 L 0 173656 0 0 76445 0 76445 173656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6835"/>
              <draw:equation draw:name="f7" draw:formula="?f4 / 173990"/>
              <draw:equation draw:name="f8" draw:formula="0 / ?f6"/>
              <draw:equation draw:name="f9" draw:formula="76835 / ?f6"/>
              <draw:equation draw:name="f10" draw:formula="0 / ?f7"/>
              <draw:equation draw:name="f11" draw:formula="173990 / ?f7"/>
            </draw:enhanced-geometry>
          </draw:custom-shape>
          <draw:frame draw:z-index="143" draw:id="id142" draw:style-name="a184" draw:name="Textbox 144" svg:x="0.38451in" svg:y="103.20762in" svg:width="0.05486in" svg:height="0.15556in">
            <draw:text-box>
              <text:p text:style-name="a183" text:class-names="" text:cond-style-name=""><text:span text:style-name="a182" text:class-names="">•</text:span></text:p>
            </draw:text-box>
            <svg:title/>
            <svg:desc/>
          </draw:frame>
          <draw:frame draw:z-index="166" draw:id="id165" draw:style-name="a294" draw:name="image39.png" svg:x="8.00214in" svg:y="139.54148in" svg:width="7.16192in" svg:height="0.33409in" style:rel-width="scale" style:rel-height="scale">
            <draw:image xlink:href="media/image11.png" xlink:type="simple" xlink:show="embed" xlink:actuate="onLoad"/>
            <svg:title/>
            <svg:desc/>
          </draw:frame>
          <draw:custom-shape svg:x="15.08918in" svg:y="138.96631in" svg:width="0.05625in" svg:height="0.375in" draw:z-index="190" draw:id="id189" draw:style-name="a329" draw:name="Shape 191">
            <svg:title/>
            <svg:desc/>
            <draw:enhanced-geometry xmlns:dr3d="urn:oasis:names:tc:opendocument:xmlns:dr3d:1.0" draw:type="non-primitive" svg:viewBox="0 0 51435 342900" draw:enhanced-path="M 50963 342712 L 0 342712 0 0 50963 0 50963 342712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435"/>
              <draw:equation draw:name="f7" draw:formula="?f4 / 342900"/>
              <draw:equation draw:name="f8" draw:formula="0 / ?f6"/>
              <draw:equation draw:name="f9" draw:formula="51435 / ?f6"/>
              <draw:equation draw:name="f10" draw:formula="0 / ?f7"/>
              <draw:equation draw:name="f11" draw:formula="342900 / ?f7"/>
            </draw:enhanced-geometry>
          </draw:custom-shape>
          <draw:g draw:z-index="195" draw:name="Group 196" draw:id="id196">
            <svg:title/>
            <svg:desc/>
            <draw:frame draw:id="id194" draw:style-name="a336" draw:name="image47.jpeg" svg:x="15.78862in" svg:y="154.3422in" svg:width="0.64095in" svg:height="1.05796in" style:rel-width="scale" style:rel-height="scale">
              <draw:image xlink:href="media/image12.jpeg" xlink:type="simple" xlink:show="embed" xlink:actuate="onLoad"/>
              <svg:title/>
              <svg:desc/>
            </draw:frame>
            <draw:custom-shape svg:x="15.92796in" svg:y="153.64616in" svg:width="0in" svg:height="0.69653in" draw:id="id195" draw:style-name="a337" draw:name="Shape 198">
              <svg:title/>
              <svg:desc/>
              <draw:enhanced-geometry xmlns:dr3d="urn:oasis:names:tc:opendocument:xmlns:dr3d:1.0" draw:type="non-primitive" svg:viewBox="0 0 0 636905" draw:enhanced-path="M 0 636449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636905"/>
                <draw:equation draw:name="f8" draw:formula="0 / ?f6"/>
                <draw:equation draw:name="f9" draw:formula="0 / ?f7"/>
                <draw:equation draw:name="f10" draw:formula="636905 / ?f7"/>
              </draw:enhanced-geometry>
            </draw:custom-shape>
          </draw:g>
          <draw:frame draw:z-index="213" draw:id="id212" draw:style-name="a376" draw:name="image53.jpeg" svg:x="1.60412in" svg:y="164.55517in" svg:width="0.55735in" svg:height="0.55682in" style:rel-width="scale" style:rel-height="scale">
            <draw:image xlink:href="media/image13.jpeg" xlink:type="simple" xlink:show="embed" xlink:actuate="onLoad"/>
            <svg:title/>
            <svg:desc/>
          </draw:frame>
          <draw:custom-shape svg:x="0.32323in" svg:y="164.45242in" svg:width="0.07014in" svg:height="0.33264in" draw:z-index="221" draw:id="id220" draw:style-name="a384" draw:name="Shape 222">
            <svg:title/>
            <svg:desc/>
            <draw:enhanced-geometry xmlns:dr3d="urn:oasis:names:tc:opendocument:xmlns:dr3d:1.0" draw:type="non-primitive" svg:viewBox="0 0 64135 304165" draw:enhanced-path="M 63704 303898 L 0 303898 0 0 63704 0 63704 303898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64135"/>
              <draw:equation draw:name="f7" draw:formula="?f4 / 304165"/>
              <draw:equation draw:name="f8" draw:formula="0 / ?f6"/>
              <draw:equation draw:name="f9" draw:formula="64135 / ?f6"/>
              <draw:equation draw:name="f10" draw:formula="0 / ?f7"/>
              <draw:equation draw:name="f11" draw:formula="304165 / ?f7"/>
            </draw:enhanced-geometry>
          </draw:custom-shape>
          <draw:custom-shape svg:x="1.0753in" svg:y="164.70011in" svg:width="0.04236in" svg:height="0.51597in" draw:z-index="222" draw:id="id221" draw:style-name="a385" draw:name="Shape 223">
            <svg:title/>
            <svg:desc/>
            <draw:enhanced-geometry xmlns:dr3d="urn:oasis:names:tc:opendocument:xmlns:dr3d:1.0" draw:type="non-primitive" svg:viewBox="0 0 38735 471805" draw:enhanced-path="M 38222 471230 L 0 471230 0 0 38222 0 38222 47123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38735"/>
              <draw:equation draw:name="f7" draw:formula="?f4 / 471805"/>
              <draw:equation draw:name="f8" draw:formula="0 / ?f6"/>
              <draw:equation draw:name="f9" draw:formula="38735 / ?f6"/>
              <draw:equation draw:name="f10" draw:formula="0 / ?f7"/>
              <draw:equation draw:name="f11" draw:formula="471805 / ?f7"/>
            </draw:enhanced-geometry>
          </draw:custom-shape>
        </table:shapes>
        <table:table-column table:style-name="co1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2" table:default-cell-style-name="ce1"/>
        <table:table-column table:style-name="co5" table:number-columns-repeated="2" table:default-cell-style-name="ce1"/>
        <table:table-column table:style-name="co1" table:number-columns-repeated="3" table:default-cell-style-name="ce1"/>
        <table:table-column table:style-name="co2" table:default-cell-style-name="ce1"/>
        <table:table-column table:style-name="co1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1" table:default-cell-style-name="ce1"/>
        <table:table-column table:style-name="co5" table:default-cell-style-name="ce1"/>
        <table:table-column table:style-name="co9" table:default-cell-style-name="ce1"/>
        <table:table-column table:style-name="co5" table:default-cell-style-name="ce1"/>
        <table:table-column table:style-name="co6" table:default-cell-style-name="ce1"/>
        <table:table-column table:style-name="co9" table:default-cell-style-name="ce1"/>
        <table:table-column table:style-name="co8" table:number-columns-repeated="2" table:default-cell-style-name="ce1"/>
        <table:table-column table:style-name="co1" table:default-cell-style-name="ce1"/>
        <table:table-column table:style-name="co2" table:default-cell-style-name="ce1"/>
        <table:table-column table:style-name="co10" table:default-cell-style-name="ce1"/>
        <table:table-column table:style-name="co11" table:default-cell-style-name="ce1"/>
        <table:table-column table:style-name="co1" table:default-cell-style-name="ce1"/>
        <table:table-column table:style-name="co2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11" table:default-cell-style-name="ce1"/>
        <table:table-column table:style-name="co5" table:number-columns-repeated="2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1" table:default-cell-style-name="ce1"/>
        <table:table-column table:style-name="co10" table:default-cell-style-name="ce1"/>
        <table:table-column table:style-name="co5" table:default-cell-style-name="ce1"/>
        <table:table-column table:style-name="co8" table:default-cell-style-name="ce1"/>
        <table:table-column table:style-name="co12" table:default-cell-style-name="ce1"/>
        <table:table-column table:style-name="co3" table:default-cell-style-name="ce1"/>
        <table:table-column table:style-name="co5" table:default-cell-style-name="ce1"/>
        <table:table-column table:style-name="co2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4" table:number-columns-repeated="16324" table:default-cell-style-name="ce1"/>
        <table:table-row table:style-name="ro1">
          <table:table-cell table:number-columns-spanned="2" table:number-rows-spanned="1" table:style-name="ce12"/>
          <table:covered-table-cell/>
          <table:table-cell table:number-columns-repeated="16382" table:style-name="ce1"/>
        </table:table-row>
        <table:table-row table:style-name="ro2">
          <table:table-cell office:value-type="string" table:number-columns-spanned="58" table:number-rows-spanned="1" table:style-name="ce13">
            <text:p><text:span text:style-name="T3">•</text:span></text:p>
          </table:table-cell>
          <table:covered-table-cell table:number-columns-repeated="5"/>
          <table:covered-table-cell>
            <draw:custom-shape svg:x="0.45391in" svg:y="0.15994in" svg:width="0.07014in" svg:height="0.26597in" draw:z-index="22" draw:id="id21" draw:style-name="a20" draw:name="Shape 23">
              <svg:title/>
              <svg:desc/>
              <draw:enhanced-geometry xmlns:dr3d="urn:oasis:names:tc:opendocument:xmlns:dr3d:1.0" draw:type="non-primitive" svg:viewBox="0 0 64135 243204" draw:enhanced-path="M 63704 243118 L 0 243118 0 0 63704 0 63704 24311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243204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243204 / ?f7"/>
              </draw:enhanced-geometry>
            </draw:custom-shape>
          </table:covered-table-cell>
          <table:covered-table-cell table:number-columns-repeated="51"/>
          <table:table-cell table:number-columns-repeated="16326"/>
        </table:table-row>
        <table:table-row table:style-name="ro3">
          <table:table-cell office:value-type="string" table:number-columns-spanned="58" table:number-rows-spanned="1" table:style-name="ce14">
            <text:p><text:span text:style-name="T4">•</text:span></text:p>
          </table:table-cell>
          <table:covered-table-cell table:number-columns-repeated="57"/>
          <table:table-cell table:number-columns-repeated="16326"/>
        </table:table-row>
        <table:table-row table:style-name="ro4">
          <table:table-cell office:value-type="string" table:number-columns-spanned="42" table:number-rows-spanned="1" table:style-name="ce115">
            <text:p><text:span text:style-name="T5">1</text:span><text:span text:style-name="T6">º<text:s/></text:span><text:span text:style-name="T5">OFICIAL DE REGISTRO DE TÍTULOS<text:s/></text:span><text:span text:style-name="T6">E<text:s/></text:span><text:span text:style-name="T5">DOCUMENTOS<text:s/></text:span><text:span text:style-name="T7">E<text:s/></text:span><text:span text:style-name="T5">CIVIL D</text:span><text:span text:style-name="T6">E<text:s/></text:span><text:span text:style-name="T5">PESSOA JURÍDICA DA COMARCA DE GUARULHOS</text:span><text:span text:style-name="T6">/</text:span><text:span text:style-name="T5">SP</text:span></text:p>
            <text:p><text:span text:style-name="T8">M</text:span><text:span text:style-name="T9">anuel Sanches de Almeida<text:s/></text:span><text:span text:style-name="T10">-<text:s/></text:span><text:span text:style-name="T9">Oficial</text:span></text:p>
            <text:p><text:span text:style-name="T11">1R</text:span><text:span text:style-name="T12">TD</text:span><text:span text:style-name="T11">P</text:span><text:span text:style-name="T12">J<text:s text:c="19"/></text:span><text:span text:style-name="T9">CNPJ: 5</text:span><text:span text:style-name="T8">1</text:span><text:span text:style-name="T9">.260.743</text:span><text:span text:style-name="T13">/</text:span><text:span text:style-name="T9">000</text:span><text:span text:style-name="T13">1</text:span><text:span text:style-name="T9">-31</text:span></text:p>
          </table:table-cell>
          <table:covered-table-cell table:number-columns-repeated="3"/>
          <table:covered-table-cell>
            <draw:frame draw:z-index="1" draw:id="id0" draw:style-name="a0" draw:name="image1.jpeg" svg:x="0.11281in" svg:y="0.2645in" svg:width="1.30977in" svg:height="1.16933in" style:rel-width="scale" style:rel-height="scale">
              <draw:image xlink:href="media/image14.jpeg" xlink:type="simple" xlink:show="embed" xlink:actuate="onLoad"/>
              <svg:title/>
              <svg:desc/>
            </draw:frame>
          </table:covered-table-cell>
          <table:covered-table-cell table:number-columns-repeated="37"/>
          <table:table-cell table:number-columns-repeated="16342" table:style-name="ce1"/>
        </table:table-row>
        <table:table-row table:style-name="ro5">
          <table:table-cell office:value-type="string" table:number-columns-spanned="42" table:number-rows-spanned="1" table:style-name="ce18">
            <text:p><text:span text:style-name="T9">Rua Dona Olinda de Albuquerque, 157<text:s/></text:span><text:span text:style-name="T14">-<text:s/></text:span><text:span text:style-name="T9">Jd.São<text:s/></text:span><text:span text:style-name="T8">P</text:span><text:span text:style-name="T9">au</text:span><text:span text:style-name="T8">l</text:span><text:span text:style-name="T9">o - Gua</text:span><text:span text:style-name="T8">r</text:span><text:span text:style-name="T9">ulhos</text:span><text:span text:style-name="T13">/</text:span><text:span text:style-name="T9">SP</text:span></text:p>
            <text:p><text:span text:style-name="T15">GU</text:span><text:span text:style-name="T16">ARU</text:span><text:span text:style-name="T15">Ll!OS<text:s text:c="28"/></text:span><text:span text:style-name="T9">CEP: 07110-060- Tel.: (11) 2464</text:span><text:span text:style-name="T14">-</text:span><text:span text:style-name="T9">0935<text:s text:c="23"/></text:span><text:span text:style-name="T17">,</text:span><text:span text:style-name="T18">{</text:span><text:span text:style-name="T17">�</text:span></text:p>
            <text:p><text:span text:style-name="T19">• <text:s text:c="2"/>,</text:span></text:p>
            <text:p><text:span text:style-name="T20">W\vw.lri  uarulhos.com.br</text:span><text:span text:style-name="T9"><text:s text:c="33"/></text:span><text:span text:style-name="T21">/</text:span></text:p>
          </table:table-cell>
          <table:covered-table-cell table:number-columns-repeated="41"/>
          <table:table-cell table:number-columns-repeated="16342" table:style-name="ce1"/>
        </table:table-row>
        <table:table-row table:style-name="ro6">
          <table:table-cell office:value-type="string" table:number-columns-spanned="58" table:number-rows-spanned="1" table:style-name="ce20">
            <text:p><text:span text:style-name="T22">,</text:span><text:span text:style-name="T23">J:-:ic'-</text:span><text:span text:style-name="T22">�</text:span><text:span text:style-name="T23">� <text:s/>....</text:span></text:p>
            <text:p><text:span text:style-name="T24">-</text:span><text:span text:style-name="T17">., <text:s text:c="10"/>�-�-&gt;-</text:span></text:p>
            <text:p><text:span text:style-name="T25">/,</text:span><text:span text:style-name="T26">,</text:span><text:span text:style-name="T25">' <text:s/>':'�</text:span><text:span text:style-name="T27">1</text:span></text:p>
          </table:table-cell>
          <table:covered-table-cell table:number-columns-repeated="51"/>
          <table:covered-table-cell>
            <draw:custom-shape svg:x="0.08163in" svg:y="0.5024in" svg:width="1.72639in" svg:height="0in" draw:z-index="23" draw:id="id22" draw:style-name="a21" draw:name="Shape 24">
              <svg:title/>
              <svg:desc/>
              <draw:enhanced-geometry xmlns:dr3d="urn:oasis:names:tc:opendocument:xmlns:dr3d:1.0" draw:type="non-primitive" svg:viewBox="0 0 1578610 0" draw:enhanced-path="M 0 0 L 15781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78610"/>
                <draw:equation draw:name="f7" draw:formula="?f4 / 0"/>
                <draw:equation draw:name="f8" draw:formula="0 / ?f6"/>
                <draw:equation draw:name="f9" draw:formula="1578610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frame draw:z-index="27" draw:id="id26" draw:style-name="a27" draw:name="Textbox 28" svg:x="0.2279in" svg:y="0.86089in" svg:width="0.10069in" svg:height="0.17778in">
              <draw:text-box>
                <text:p text:style-name="a26" text:class-names="" text:cond-style-name=""><text:span text:style-name="a25" text:class-names="">\</text:span></text:p>
              </draw:text-box>
              <svg:title/>
              <svg:desc/>
            </draw:frame>
          </table:covered-table-cell>
          <table:covered-table-cell/>
          <table:table-cell table:number-columns-repeated="16326"/>
        </table:table-row>
        <table:table-row table:style-name="ro7">
          <table:table-cell office:value-type="string" table:number-columns-spanned="58" table:number-rows-spanned="1" table:style-name="ce21">
            <text:p><text:span text:style-name="T28">REGISTRO CIVIL DE PESSOA JURIDICA</text:span><text:span text:style-name="T5"><text:s text:c="34"/></text:span><text:span text:style-name="T29">�·<text:s text:c="4"/></text:span><text:span text:style-name="T30">_,,,,,,7-�<text:s text:c="2"/></text:span><text:span text:style-name="T31">;�f</text:span></text:p>
          </table:table-cell>
          <table:covered-table-cell table:number-columns-repeated="57"/>
          <table:table-cell table:number-columns-repeated="16326"/>
        </table:table-row>
        <table:table-row table:style-name="ro8">
          <table:table-cell office:value-type="string" table:number-columns-spanned="58" table:number-rows-spanned="1" table:style-name="ce20">
            <text:p><text:span text:style-name="T28">REGISTRO PARA FINS DE PUBLICIDADE </text:span><text:span text:style-name="T32">E </text:span><text:span text:style-name="T28">EFI</text:span><text:span text:style-name="T32">C</text:span><text:span text:style-name="T28">ÁCIA EM RELAÇÃO A</text:span><text:span text:style-name="T5"><text:s text:c="3"/></text:span><text:span text:style-name="T33">'</text:span><text:span text:style-name="T29">�<text:s text:c="16"/></text:span><text:span text:style-name="T34">/_:;�J</text:span></text:p>
            <text:p><text:span text:style-name="T28">T</text:span><text:span text:style-name="T32">E</text:span><text:span text:style-name="T28">RCEIROS</text:span><text:span text:style-name="T5"><text:s text:c="69"/></text:span><text:span text:style-name="T35">q:---,-.-::;·Y</text:span></text:p>
            <text:p><text:span text:style-name="T36">��·?,1/</text:span></text:p>
          </table:table-cell>
          <table:covered-table-cell table:number-columns-repeated="57"/>
          <table:table-cell table:number-columns-repeated="16326"/>
        </table:table-row>
        <table:table-row table:style-name="ro9">
          <table:table-cell office:value-type="string" table:number-columns-spanned="58" table:number-rows-spanned="1" table:style-name="ce22">
            <text:p><text:span text:style-name="T37">N</text:span><text:span text:style-name="T38">º </text:span><text:span text:style-name="T37">163172 de 10/11</text:span><text:span text:style-name="T38">/</text:span><text:span text:style-name="T37">2025</text:span></text:p>
          </table:table-cell>
          <table:covered-table-cell table:number-columns-repeated="57"/>
          <table:table-cell table:number-columns-repeated="16326"/>
        </table:table-row>
        <table:table-row table:style-name="ro10">
          <table:table-cell office:value-type="string" table:number-columns-spanned="58" table:number-rows-spanned="1" table:style-name="ce19">
            <text:p><text:span text:style-name="T6">C</text:span><text:span text:style-name="T5">ertifico <text:s/>e <text:s/>dou f</text:span><text:span text:style-name="T6">é<text:s text:c="2"/></text:span><text:span text:style-name="T9">que o <text:s/>documento <text:s/>anexo</text:span><text:span text:style-name="T13">,<text:s/></text:span><text:span text:style-name="T9">co</text:span><text:span text:style-name="T8">n</text:span><text:span text:style-name="T9">tendo 29 página (s)</text:span><text:span text:style-name="T13">,<text:s/></text:span><text:span text:style-name="T9">foi apresentado <text:s/>em 24</text:span><text:span text:style-name="T13">/</text:span><text:span text:style-name="T8">1</text:span><text:span text:style-name="T9">0</text:span><text:span text:style-name="T13">/</text:span><text:span text:style-name="T9">2025</text:span><text:span text:style-name="T13">,<text:s/></text:span><text:span text:style-name="T9">o qual<text:s/></text:span><text:span text:style-name="T8">f</text:span><text:span text:style-name="T9">oi protocolado sob n</text:span><text:span text:style-name="T13">º<text:s/></text:span><text:span text:style-name="T8">0</text:span><text:span text:style-name="T9">92000</text:span><text:span text:style-name="T13">,<text:s/></text:span><text:span text:style-name="T9">tendo sido reg</text:span><text:span text:style-name="T8">i</text:span><text:span text:style-name="T9">st</text:span><text:span text:style-name="T8">r</text:span><text:span text:style-name="T9">ado sob n</text:span><text:span text:style-name="T13">º<text:s/></text:span><text:span text:style-name="T5">163172<text:s text:c="3"/></text:span><text:span text:style-name="T9">no</text:span></text:p>
            <text:p><text:span text:style-name="T39">•<text:s text:c="51"/></text:span><text:span text:style-name="T8">L</text:span><text:span text:style-name="T9">ivro <text:s text:c="2"/>A <text:s/>deste<text:s text:c="3"/></text:span><text:span text:style-name="T40">1</text:span><text:span text:style-name="T41">°<text:s text:c="2"/></text:span><text:span text:style-name="T9">OF</text:span><text:span text:style-name="T8">I</text:span><text:span text:style-name="T9">C</text:span><text:span text:style-name="T8">I</text:span><text:span text:style-name="T9">AL<text:s text:c="2"/></text:span><text:span text:style-name="T8">D</text:span><text:span text:style-name="T9">E<text:s text:c="2"/></text:span><text:span text:style-name="T8">R</text:span><text:span text:style-name="T9">EG</text:span><text:span text:style-name="T8">I</text:span><text:span text:style-name="T9">STRO <text:s text:c="2"/>C</text:span><text:span text:style-name="T8">I</text:span><text:span text:style-name="T9">VIL<text:s text:c="2"/></text:span><text:span text:style-name="T8">D</text:span><text:span text:style-name="T9">E <text:s/>PESSOA <text:s text:c="2"/>JU</text:span><text:span text:style-name="T8">RÍ</text:span><text:span text:style-name="T9">D</text:span><text:span text:style-name="T8">I</text:span><text:span text:style-name="T9">CA <text:s text:c="2"/>DA</text:span></text:p>
            <text:p><text:span text:style-name="T9">COMARC</text:span><text:span text:style-name="T13">A<text:s/></text:span><text:span text:style-name="T9">DE GUARULHOS na presente data</text:span><text:span text:style-name="T8">.</text:span></text:p>
            <draw:custom-shape svg:x="0.07649in" svg:y="0.832in" svg:width="0.07014in" svg:height="0.22847in" draw:z-index="25" draw:id="id24" draw:style-name="a23" draw:name="Shape 26">
              <svg:title/>
              <svg:desc/>
              <draw:enhanced-geometry xmlns:dr3d="urn:oasis:names:tc:opendocument:xmlns:dr3d:1.0" draw:type="non-primitive" svg:viewBox="0 0 64135 208915" draw:enhanced-path="M 63704 208387 L 0 208387 0 0 63704 0 63704 20838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208915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208915 / ?f7"/>
              </draw:enhanced-geometry>
            </draw:custom-shape>
          </table:table-cell>
          <table:covered-table-cell table:number-columns-repeated="16"/>
          <table:covered-table-cell>
            <draw:frame draw:z-index="2" draw:id="id1" draw:style-name="a1" draw:name="image2.png" svg:x="0.06622in" svg:y="1.49161in" svg:width="8.16514in" svg:height="2.17161in" style:rel-width="scale" style:rel-height="scale">
              <draw:image xlink:href="media/image15.png" xlink:type="simple" xlink:show="embed" xlink:actuate="onLoad"/>
              <svg:title/>
              <svg:desc/>
            </draw:frame>
          </table:covered-table-cell>
          <table:covered-table-cell table:number-columns-repeated="40"/>
          <table:table-cell table:number-columns-repeated="16326"/>
        </table:table-row>
        <table:table-row table:style-name="ro11">
          <table:table-cell office:value-type="string" table:number-columns-spanned="58" table:number-rows-spanned="1" table:style-name="ce23">
            <text:p><text:span text:style-name="T5">AVERB REG <text:s/>161.895</text:span><text:span text:style-name="T6">/</text:span><text:span text:style-name="T5">24 P.43</text:span></text:p>
          </table:table-cell>
          <table:covered-table-cell table:number-columns-repeated="57"/>
          <table:table-cell table:number-columns-repeated="16326"/>
        </table:table-row>
        <table:table-row table:style-name="ro12">
          <table:table-cell office:value-type="string" table:number-columns-spanned="58" table:number-rows-spanned="1" table:style-name="ce24">
            <text:p><text:span text:style-name="T9">Denominação</text:span></text:p>
            <text:p><text:span text:style-name="T5">A</text:span><text:span text:style-name="T6">S</text:span><text:span text:style-name="T5">SOCIA</text:span><text:span text:style-name="T6">Ç</text:span><text:span text:style-name="T5">ÃO CARITATIVA DA PAROQ</text:span><text:span text:style-name="T6">UIA<text:s text:c="2"/></text:span><text:span text:style-name="T5">NOSSA S</text:span><text:span text:style-name="T6">E</text:span><text:span text:style-name="T5">NHORA <text:s/>DE FATIMA</text:span></text:p>
            <text:p><text:span text:style-name="T9">Natureza<text:s text:c="153"/></text:span><text:span text:style-name="T42">..</text:span></text:p>
            <text:p><text:span text:style-name="T5">ATA</text:span></text:p>
          </table:table-cell>
          <table:covered-table-cell table:number-columns-repeated="54"/>
          <table:covered-table-cell>
            <draw:custom-shape svg:x="0.06701in" svg:y="0.90688in" svg:width="0.08403in" svg:height="0.27222in" draw:z-index="26" draw:id="id25" draw:style-name="a24" draw:name="Shape 27">
              <svg:title/>
              <svg:desc/>
              <draw:enhanced-geometry xmlns:dr3d="urn:oasis:names:tc:opendocument:xmlns:dr3d:1.0" draw:type="non-primitive" svg:viewBox="0 0 76835 248920" draw:enhanced-path="M 76445 248466 L 0 248466 0 0 76445 0 76445 248466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6835"/>
                <draw:equation draw:name="f7" draw:formula="?f4 / 248920"/>
                <draw:equation draw:name="f8" draw:formula="0 / ?f6"/>
                <draw:equation draw:name="f9" draw:formula="76835 / ?f6"/>
                <draw:equation draw:name="f10" draw:formula="0 / ?f7"/>
                <draw:equation draw:name="f11" draw:formula="248920 / ?f7"/>
              </draw:enhanced-geometry>
            </draw:custom-shape>
          </table:covered-table-cell>
          <table:covered-table-cell table:number-columns-repeated="2"/>
          <table:table-cell table:number-columns-repeated="16326"/>
        </table:table-row>
        <table:table-row table:style-name="ro13">
          <table:table-cell office:value-type="string" table:number-columns-spanned="58" table:number-rows-spanned="1" table:style-name="ce25">
            <text:p><text:span text:style-name="T9">ste certificado<text:s/></text:span><text:span text:style-name="T43">é<text:s/></text:span><text:span text:style-name="T9">parte<text:s/></text:span><text:span text:style-name="T5">integrante e inseparável<text:s/></text:span><text:span text:style-name="T9">do registro do documento aci1na descrito</text:span><text:span text:style-name="T13">.</text:span></text:p>
          </table:table-cell>
          <table:covered-table-cell table:number-columns-repeated="7"/>
          <table:covered-table-cell>
            <draw:custom-shape svg:x="0.13011in" svg:y="0.41842in" svg:width="0in" svg:height="0.94722in" draw:z-index="15" draw:id="id14" draw:style-name="a14" draw:name="Shape 16">
              <svg:title/>
              <svg:desc/>
              <draw:enhanced-geometry xmlns:dr3d="urn:oasis:names:tc:opendocument:xmlns:dr3d:1.0" draw:type="non-primitive" svg:viewBox="0 0 0 866140" draw:enhanced-path="M 0 865570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866140"/>
                <draw:equation draw:name="f8" draw:formula="0 / ?f6"/>
                <draw:equation draw:name="f9" draw:formula="0 / ?f7"/>
                <draw:equation draw:name="f10" draw:formula="866140 / ?f7"/>
              </draw:enhanced-geometry>
            </draw:custom-shape>
          </table:covered-table-cell>
          <table:covered-table-cell table:number-columns-repeated="13"/>
          <table:covered-table-cell>
            <draw:custom-shape svg:x="0in" svg:y="0.41842in" svg:width="0in" svg:height="2.26944in" draw:z-index="16" draw:id="id15" draw:style-name="a15" draw:name="Shape 17">
              <svg:title/>
              <svg:desc/>
              <draw:enhanced-geometry xmlns:dr3d="urn:oasis:names:tc:opendocument:xmlns:dr3d:1.0" draw:type="non-primitive" svg:viewBox="0 0 0 2075180" draw:enhanced-path="M 0 2074824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2075180"/>
                <draw:equation draw:name="f8" draw:formula="0 / ?f6"/>
                <draw:equation draw:name="f9" draw:formula="0 / ?f7"/>
                <draw:equation draw:name="f10" draw:formula="2075180 / ?f7"/>
              </draw:enhanced-geometry>
            </draw:custom-shape>
          </table:covered-table-cell>
          <table:covered-table-cell/>
          <table:covered-table-cell>
            <draw:custom-shape svg:x="0in" svg:y="0.41842in" svg:width="0in" svg:height="2.26944in" draw:z-index="17" draw:id="id16" draw:style-name="a16" draw:name="Shape 18">
              <svg:title/>
              <svg:desc/>
              <draw:enhanced-geometry xmlns:dr3d="urn:oasis:names:tc:opendocument:xmlns:dr3d:1.0" draw:type="non-primitive" svg:viewBox="0 0 0 2075180" draw:enhanced-path="M 0 2074824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2075180"/>
                <draw:equation draw:name="f8" draw:formula="0 / ?f6"/>
                <draw:equation draw:name="f9" draw:formula="0 / ?f7"/>
                <draw:equation draw:name="f10" draw:formula="2075180 / ?f7"/>
              </draw:enhanced-geometry>
            </draw:custom-shape>
          </table:covered-table-cell>
          <table:covered-table-cell table:number-columns-repeated="31"/>
          <table:covered-table-cell>
            <draw:custom-shape svg:x="0.10946in" svg:y="0.37923in" svg:width="0in" svg:height="2.14444in" draw:z-index="12" draw:id="id11" draw:style-name="a11" draw:name="Shape 13">
              <svg:title/>
              <svg:desc/>
              <draw:enhanced-geometry xmlns:dr3d="urn:oasis:names:tc:opendocument:xmlns:dr3d:1.0" draw:type="non-primitive" svg:viewBox="0 0 0 1960880" draw:enhanced-path="M 0 1960263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1960880"/>
                <draw:equation draw:name="f8" draw:formula="0 / ?f6"/>
                <draw:equation draw:name="f9" draw:formula="0 / ?f7"/>
                <draw:equation draw:name="f10" draw:formula="1960880 / ?f7"/>
              </draw:enhanced-geometry>
            </draw:custom-shape>
          </table:covered-table-cell>
          <table:covered-table-cell/>
          <table:table-cell table:number-columns-repeated="16326"/>
        </table:table-row>
        <table:table-row table:style-name="ro14">
          <table:table-cell office:value-type="string" table:number-columns-spanned="22" table:number-rows-spanned="1" table:style-name="ce26">
            <text:p><text:span text:style-name="T44">            Emo</text:span><text:span text:style-name="T45">I</text:span></text:p>
          </table:table-cell>
          <table:covered-table-cell table:number-columns-repeated="21"/>
          <table:table-cell office:value-type="string" table:number-columns-spanned="2" table:number-rows-spanned="1" table:style-name="ce27">
            <text:p><text:span text:style-name="T45">Estado</text:span></text:p>
          </table:table-cell>
          <table:covered-table-cell/>
          <table:table-cell office:value-type="string" table:number-columns-spanned="7" table:number-rows-spanned="1" table:style-name="ce28">
            <text:p><text:span text:style-name="T46">SEFAZ</text:span></text:p>
          </table:table-cell>
          <table:covered-table-cell table:number-columns-repeated="6"/>
          <table:table-cell office:value-type="string" table:number-columns-spanned="18" table:number-rows-spanned="1" table:style-name="ce29">
            <text:p><text:span text:style-name="T47">Reg</text:span><text:span text:style-name="T48">i</text:span><text:span text:style-name="T49">s</text:span><text:span text:style-name="T47">tro C</text:span><text:span text:style-name="T48">i</text:span><text:span text:style-name="T47">vil</text:span></text:p>
          </table:table-cell>
          <table:covered-table-cell table:number-columns-repeated="17"/>
          <table:table-cell office:value-type="string" table:number-columns-spanned="4" table:number-rows-spanned="1" table:style-name="ce30">
            <text:p><text:span text:style-name="T47">Tribunal de Justiça</text:span></text:p>
          </table:table-cell>
          <table:covered-table-cell table:number-columns-repeated="3"/>
          <table:table-cell table:number-columns-repeated="16331" table:style-name="ce1"/>
        </table:table-row>
        <table:table-row table:style-name="ro15">
          <table:table-cell office:value-type="string" table:number-columns-spanned="22" table:number-rows-spanned="1" table:style-name="ce31">
            <text:p><text:span text:style-name="T50">R</text:span><text:span text:style-name="T51">$</text:span></text:p>
          </table:table-cell>
          <table:covered-table-cell table:number-columns-repeated="21"/>
          <table:table-cell office:value-type="string" table:number-columns-spanned="2" table:number-rows-spanned="1" table:style-name="ce32">
            <text:p><text:span text:style-name="T50">R</text:span><text:span text:style-name="T51">$ 6</text:span><text:span text:style-name="T50">5</text:span><text:span text:style-name="T51">,1</text:span><text:span text:style-name="T50">6</text:span></text:p>
          </table:table-cell>
          <table:covered-table-cell/>
          <table:table-cell office:value-type="string" table:number-columns-spanned="7" table:number-rows-spanned="1" table:style-name="ce33">
            <text:p><text:span text:style-name="T50">R</text:span><text:span text:style-name="T51">$<text:s/></text:span><text:span text:style-name="T50">4</text:span><text:span text:style-name="T51">4</text:span><text:span text:style-name="T52">.</text:span><text:span text:style-name="T51">6</text:span><text:span text:style-name="T50">1</text:span></text:p>
          </table:table-cell>
          <table:covered-table-cell table:number-columns-repeated="6"/>
          <table:table-cell office:value-type="string" table:number-columns-spanned="18" table:number-rows-spanned="1" table:style-name="ce34">
            <text:p><text:span text:style-name="T51">R$<text:s/></text:span><text:span text:style-name="T50">1</text:span><text:span text:style-name="T51">2,16</text:span></text:p>
          </table:table-cell>
          <table:covered-table-cell table:number-columns-repeated="17"/>
          <table:table-cell office:value-type="string" table:number-columns-spanned="4" table:number-rows-spanned="1" table:style-name="ce35">
            <text:p><text:span text:style-name="T50">R</text:span><text:span text:style-name="T51">$<text:s/></text:span><text:span text:style-name="T50">1</text:span><text:span text:style-name="T51">5,73</text:span></text:p>
          </table:table-cell>
          <table:covered-table-cell table:number-columns-repeated="3"/>
          <table:table-cell table:number-columns-repeated="16331" table:style-name="ce1"/>
        </table:table-row>
        <table:table-row table:style-name="ro16">
          <table:table-cell office:value-type="string" table:number-columns-spanned="22" table:number-rows-spanned="1" table:style-name="ce36">
            <text:p><text:span text:style-name="T53">        Min</text:span><text:span text:style-name="T54">i</text:span><text:span text:style-name="T53">st</text:span><text:span text:style-name="T54">é</text:span><text:span text:style-name="T47">r</text:span><text:span text:style-name="T49">i</text:span><text:span text:style-name="T47">o Público</text:span></text:p>
            <text:p><text:span text:style-name="T51">R$ 10</text:span><text:span text:style-name="T55">,</text:span><text:span text:style-name="T50">9</text:span><text:span text:style-name="T51">3</text:span></text:p>
          </table:table-cell>
          <table:covered-table-cell table:number-columns-repeated="21"/>
          <table:table-cell office:value-type="string" table:number-columns-spanned="2" table:number-rows-spanned="1" table:style-name="ce37">
            <text:p><text:span text:style-name="T47">ISS</text:span></text:p>
            <text:p><text:span text:style-name="T50">R</text:span><text:span text:style-name="T51">$<text:s/></text:span><text:span text:style-name="T50">1</text:span><text:span text:style-name="T51">1</text:span><text:span text:style-name="T55">,</text:span><text:span text:style-name="T50">5</text:span><text:span text:style-name="T51">3</text:span></text:p>
          </table:table-cell>
          <table:covered-table-cell/>
          <table:table-cell office:value-type="string" table:number-columns-spanned="7" table:number-rows-spanned="1" table:style-name="ce37">
            <text:p><text:span text:style-name="T47">Condução</text:span></text:p>
            <text:p><text:span text:style-name="T51">R$ 0.00</text:span></text:p>
          </table:table-cell>
          <table:covered-table-cell table:number-columns-repeated="6"/>
          <table:table-cell office:value-type="string" table:number-columns-spanned="18" table:number-rows-spanned="1" table:style-name="ce38">
            <text:p><text:span text:style-name="T47">Outras Despesas</text:span></text:p>
          </table:table-cell>
          <table:covered-table-cell table:number-columns-repeated="17"/>
          <table:table-cell office:value-type="string" table:number-columns-spanned="4" table:number-rows-spanned="1" table:style-name="ce37">
            <text:p><text:span text:style-name="T45">Total</text:span></text:p>
            <text:p><text:span text:style-name="T51">R</text:span><text:span text:style-name="T50">$<text:s/></text:span><text:span text:style-name="T51">3</text:span><text:span text:style-name="T50">8</text:span><text:span text:style-name="T51">9,</text:span><text:span text:style-name="T50">80</text:span></text:p>
          </table:table-cell>
          <table:covered-table-cell table:number-columns-repeated="3"/>
          <table:table-cell table:number-columns-repeated="16331" table:style-name="ce1"/>
        </table:table-row>
        <table:table-row table:style-name="ro17">
          <table:table-cell office:value-type="float" office:value="7" table:number-columns-spanned="3" table:number-rows-spanned="1" table:style-name="ce39">
            <text:p>7</text:p>
          </table:table-cell>
          <table:covered-table-cell table:number-columns-repeated="2"/>
          <table:table-cell table:number-columns-repeated="16381" table:style-name="ce1"/>
        </table:table-row>
        <table:table-row table:style-name="ro18">
          <table:table-cell office:value-type="string" table:number-columns-spanned="58" table:number-rows-spanned="1" table:style-name="ce40">
            <text:p><text:span text:style-name="T9">Para conferir a procedência deste documento efetue a leitura do QR Code impresso ou acesse o endereço e</text:span><text:span text:style-name="T8">l</text:span><text:span text:style-name="T9">etrô</text:span><text:span text:style-name="T8">n</text:span><text:span text:style-name="T9">ico</text:span></text:p>
          </table:table-cell>
          <table:covered-table-cell table:number-columns-repeated="51"/>
          <table:covered-table-cell>
            <draw:custom-shape svg:x="0.07599in" svg:y="0.83724in" svg:width="0in" svg:height="0.79375in" draw:z-index="11" draw:id="id10" draw:style-name="a10" draw:name="Shape 12">
              <svg:title/>
              <svg:desc/>
              <draw:enhanced-geometry xmlns:dr3d="urn:oasis:names:tc:opendocument:xmlns:dr3d:1.0" draw:type="non-primitive" svg:viewBox="0 0 0 725805" draw:enhanced-path="M 0 725551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725805"/>
                <draw:equation draw:name="f8" draw:formula="0 / ?f6"/>
                <draw:equation draw:name="f9" draw:formula="0 / ?f7"/>
                <draw:equation draw:name="f10" draw:formula="725805 / ?f7"/>
              </draw:enhanced-geometry>
            </draw:custom-shape>
          </table:covered-table-cell>
          <table:covered-table-cell table:number-columns-repeated="5"/>
          <table:table-cell table:number-columns-repeated="16326"/>
        </table:table-row>
        <table:table-row table:style-name="ro13">
          <table:table-cell office:value-type="string" table:number-columns-spanned="58" table:number-rows-spanned="1" table:style-name="ce41">
            <text:p><text:a xlink:href="https://selodigital.tjsp.j/"><text:span text:style-name="T9">https:</text:span><text:span text:style-name="T56">//</text:span><text:span text:style-name="T9">selodigital.tjsp</text:span><text:span text:style-name="T8">.</text:span><text:span text:style-name="T9">j us</text:span><text:span text:style-name="T8">.</text:span><text:span text:style-name="T9">br</text:span><text:span text:style-name="T13">/</text:span><text:span text:style-name="T8">.</text:span></text:a></text:p>
          </table:table-cell>
          <table:covered-table-cell table:number-columns-repeated="57"/>
          <table:table-cell table:number-columns-repeated="16326"/>
        </table:table-row>
        <table:table-row table:style-name="ro13">
          <table:table-cell office:value-type="string" table:number-columns-spanned="58" table:number-rows-spanned="1" table:style-name="ce42">
            <text:p><text:span text:style-name="T5">Selo Digital</text:span><text:span text:style-name="T6">:<text:s/></text:span><text:span text:style-name="T9">l l 14844P</text:span><text:span text:style-name="T8">J</text:span><text:span text:style-name="T9">SF0007</text:span><text:span text:style-name="T10">7</text:span><text:span text:style-name="T9">4</text:span><text:span text:style-name="T8">8</text:span><text:span text:style-name="T9">39</text:span><text:span text:style-name="T8">BI</text:span><text:span text:style-name="T9">25S</text:span></text:p>
          </table:table-cell>
          <table:covered-table-cell table:number-columns-repeated="5"/>
          <table:covered-table-cell>
            <draw:g draw:z-index="3" draw:name="Group 4" draw:id="id6">
              <svg:title/>
              <svg:desc/>
              <draw:frame draw:id="id2" draw:style-name="a2" draw:name="image3.jpeg" svg:x="1.92554in" svg:y="0.5431in" svg:width="0.44588in" svg:height="0.4733in" style:rel-width="scale" style:rel-height="scale">
                <draw:image xlink:href="media/image16.jpeg" xlink:type="simple" xlink:show="embed" xlink:actuate="onLoad"/>
                <svg:title/>
                <svg:desc/>
              </draw:frame>
              <draw:custom-shape svg:x="0.05842in" svg:y="0.79366in" svg:width="1.86736in" svg:height="2.12986in" draw:id="id3" draw:style-name="a3" draw:name="Shape 6">
                <svg:title/>
                <svg:desc/>
                <draw:enhanced-geometry xmlns:dr3d="urn:oasis:names:tc:opendocument:xmlns:dr3d:1.0" draw:type="non-primitive" svg:viewBox="0 0 1707514 1947545" draw:enhanced-path="M 12740 1947534 L 12740 0 N M 0 25457 L 1707290 25457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707514"/>
                  <draw:equation draw:name="f7" draw:formula="?f4 / 1947545"/>
                  <draw:equation draw:name="f8" draw:formula="0 / ?f6"/>
                  <draw:equation draw:name="f9" draw:formula="1707514 / ?f6"/>
                  <draw:equation draw:name="f10" draw:formula="0 / ?f7"/>
                  <draw:equation draw:name="f11" draw:formula="1947545 / ?f7"/>
                </draw:enhanced-geometry>
              </draw:custom-shape>
              <draw:custom-shape svg:x="1.98428in" svg:y="0.39792in" svg:width="0.02847in" svg:height="0.44097in" draw:id="id4" draw:style-name="a4" draw:name="Shape 7">
                <svg:title/>
                <svg:desc/>
                <draw:enhanced-geometry xmlns:dr3d="urn:oasis:names:tc:opendocument:xmlns:dr3d:1.0" draw:type="non-primitive" svg:viewBox="0 0 26034 403225" draw:enhanced-path="M 25481 402687 L 0 402687 0 0 25481 0 25481 402687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6034"/>
                  <draw:equation draw:name="f7" draw:formula="?f4 / 403225"/>
                  <draw:equation draw:name="f8" draw:formula="0 / ?f6"/>
                  <draw:equation draw:name="f9" draw:formula="26034 / ?f6"/>
                  <draw:equation draw:name="f10" draw:formula="0 / ?f7"/>
                  <draw:equation draw:name="f11" draw:formula="403225 / ?f7"/>
                </draw:enhanced-geometry>
              </draw:custom-shape>
              <draw:frame draw:id="id5" draw:style-name="a7" draw:name="Textbox 8" svg:x="1.98428in" svg:y="0.44647in" svg:width="0.07153in" svg:height="0.3625in">
                <draw:text-box>
                  <text:p text:style-name="a6" text:class-names="" text:cond-style-name=""><text:span text:style-name="a5" text:class-names="">•</text:span></text:p>
                </draw:text-box>
                <svg:title/>
                <svg:desc/>
              </draw:frame>
            </draw:g>
          </table:covered-table-cell>
          <table:covered-table-cell table:number-columns-repeated="51"/>
          <table:table-cell table:number-columns-repeated="16326"/>
        </table:table-row>
        <table:table-row table:style-name="ro19">
          <table:table-cell table:number-columns-repeated="16384" table:style-name="ce1"/>
        </table:table-row>
        <table:table-row table:style-name="ro20">
          <table:table-cell table:number-columns-repeated="42" table:style-name="ce1"/>
          <table:table-cell table:style-name="ce1">
            <draw:custom-shape svg:x="0.1354in" svg:y="0.00696in" svg:width="3.13542in" svg:height="0in" draw:z-index="13" draw:id="id12" draw:style-name="a12" draw:name="Shape 14">
              <svg:title/>
              <svg:desc/>
              <draw:enhanced-geometry xmlns:dr3d="urn:oasis:names:tc:opendocument:xmlns:dr3d:1.0" draw:type="non-primitive" svg:viewBox="0 0 2867025 0" draw:enhanced-path="M 0 0 L 286671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867025"/>
                <draw:equation draw:name="f7" draw:formula="?f4 / 0"/>
                <draw:equation draw:name="f8" draw:formula="0 / ?f6"/>
                <draw:equation draw:name="f9" draw:formula="2867025 / ?f6"/>
                <draw:equation draw:name="f10" draw:formula="0 / ?f7"/>
              </draw:enhanced-geometry>
            </draw:custom-shape>
          </table:table-cell>
          <table:table-cell table:number-columns-repeated="16341" table:style-name="ce1"/>
        </table:table-row>
        <table:table-row table:style-name="ro20">
          <table:table-cell table:number-columns-repeated="36" table:style-name="ce1"/>
          <table:table-cell table:style-name="ce1">
            <draw:custom-shape svg:x="0.38307in" svg:y="0.00696in" svg:width="0.46042in" svg:height="0in" draw:z-index="14" draw:id="id13" draw:style-name="a13" draw:name="Shape 15">
              <svg:title/>
              <svg:desc/>
              <draw:enhanced-geometry xmlns:dr3d="urn:oasis:names:tc:opendocument:xmlns:dr3d:1.0" draw:type="non-primitive" svg:viewBox="0 0 421005 0" draw:enhanced-path="M 0 0 L 42045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21005"/>
                <draw:equation draw:name="f7" draw:formula="?f4 / 0"/>
                <draw:equation draw:name="f8" draw:formula="0 / ?f6"/>
                <draw:equation draw:name="f9" draw:formula="421005 / ?f6"/>
                <draw:equation draw:name="f10" draw:formula="0 / ?f7"/>
              </draw:enhanced-geometry>
            </draw:custom-shape>
          </table:table-cell>
          <table:table-cell table:number-columns-repeated="16347" table:style-name="ce1"/>
        </table:table-row>
        <table:table-row table:style-name="ro21">
          <table:table-cell table:number-columns-repeated="32" table:style-name="ce1"/>
          <table:table-cell table:style-name="ce1">
            <draw:g draw:z-index="18" draw:name="Group 19" draw:id="id19">
              <svg:title/>
              <svg:desc/>
              <draw:custom-shape svg:x="0.44848in" svg:y="0in" svg:width="4.08264in" svg:height="2.28333in" draw:id="id17" draw:style-name="a17" draw:name="Shape 20">
                <svg:title/>
                <svg:desc/>
                <draw:enhanced-geometry xmlns:dr3d="urn:oasis:names:tc:opendocument:xmlns:dr3d:1.0" draw:type="non-primitive" svg:viewBox="0 0 3733165 2087880" draw:enhanced-path="M 0 2074824 L 0 0 N M 3733104 2087552 L 3733104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733165"/>
                  <draw:equation draw:name="f7" draw:formula="?f4 / 2087880"/>
                  <draw:equation draw:name="f8" draw:formula="0 / ?f6"/>
                  <draw:equation draw:name="f9" draw:formula="3733165 / ?f6"/>
                  <draw:equation draw:name="f10" draw:formula="0 / ?f7"/>
                  <draw:equation draw:name="f11" draw:formula="2087880 / ?f7"/>
                </draw:enhanced-geometry>
              </draw:custom-shape>
              <draw:custom-shape svg:x="0.44848in" svg:y="2.26905in" svg:width="4.09653in" svg:height="0in" draw:id="id18" draw:style-name="a18" draw:name="Shape 21">
                <svg:title/>
                <svg:desc/>
                <draw:enhanced-geometry xmlns:dr3d="urn:oasis:names:tc:opendocument:xmlns:dr3d:1.0" draw:type="non-primitive" svg:viewBox="0 0 3745865 0" draw:enhanced-path="M 0 0 L 374584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745865"/>
                  <draw:equation draw:name="f7" draw:formula="?f4 / 0"/>
                  <draw:equation draw:name="f8" draw:formula="0 / ?f6"/>
                  <draw:equation draw:name="f9" draw:formula="3745865 / ?f6"/>
                  <draw:equation draw:name="f10" draw:formula="0 / ?f7"/>
                </draw:enhanced-geometry>
              </draw:custom-shape>
            </draw:g>
          </table:table-cell>
          <table:table-cell table:number-columns-repeated="16351" table:style-name="ce1"/>
        </table:table-row>
        <table:table-row table:style-name="ro22">
          <table:table-cell table:number-columns-repeated="53" table:style-name="ce1"/>
          <table:table-cell table:style-name="ce1">
            <draw:custom-shape svg:x="0.24389in" svg:y="0in" svg:width="1.24931in" svg:height="0.84306in" draw:z-index="24" draw:id="id23" draw:style-name="a22" draw:name="Shape 25">
              <svg:title/>
              <svg:desc/>
              <draw:enhanced-geometry xmlns:dr3d="urn:oasis:names:tc:opendocument:xmlns:dr3d:1.0" draw:type="non-primitive" svg:viewBox="0 0 1142365 770890" draw:enhanced-path="M 1141844 194462 L 1065390 194462 1065390 299097 1017752 299097 1017752 0 0 0 0 402691 718743 402691 718743 770369 1126464 770369 1126464 477202 1141844 477202 1141844 194462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142365"/>
                <draw:equation draw:name="f7" draw:formula="?f4 / 770890"/>
                <draw:equation draw:name="f8" draw:formula="0 / ?f6"/>
                <draw:equation draw:name="f9" draw:formula="1142365 / ?f6"/>
                <draw:equation draw:name="f10" draw:formula="0 / ?f7"/>
                <draw:equation draw:name="f11" draw:formula="770890 / ?f7"/>
              </draw:enhanced-geometry>
            </draw:custom-shape>
          </table:table-cell>
          <table:table-cell table:number-columns-repeated="16330" table:style-name="ce1"/>
        </table:table-row>
        <table:table-row table:style-name="ro23">
          <table:table-cell office:value-type="string" table:number-columns-spanned="11" table:number-rows-spanned="2" table:style-name="ce43">
            <text:p><text:span text:style-name="T57">•</text:span></text:p>
            <text:p><text:span text:style-name="T58">•</text:span><text:span text:style-name="T59"><text:s text:c="9"/></text:span><text:span text:style-name="T60">•<text:s/></text:span><text:span text:style-name="T61">�"</text:span></text:p>
          </table:table-cell>
          <table:covered-table-cell table:number-columns-repeated="5"/>
          <table:covered-table-cell>
            <draw:custom-shape svg:x="0.38284in" svg:y="0.48412in" svg:width="0.07014in" svg:height="0.35139in" draw:z-index="45" draw:id="id44" draw:style-name="a53" draw:name="Shape 46">
              <svg:title/>
              <svg:desc/>
              <draw:enhanced-geometry xmlns:dr3d="urn:oasis:names:tc:opendocument:xmlns:dr3d:1.0" draw:type="non-primitive" svg:viewBox="0 0 64135 321310" draw:enhanced-path="M 63704 321263 L 0 321263 0 0 63704 0 63704 321263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321310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321310 / ?f7"/>
              </draw:enhanced-geometry>
            </draw:custom-shape>
          </table:covered-table-cell>
          <table:covered-table-cell table:number-columns-repeated="4"/>
          <table:table-cell table:style-name="ce4"/>
          <table:table-cell table:number-columns-spanned="3" table:number-rows-spanned="1" table:style-name="ce44"/>
          <table:covered-table-cell table:number-columns-repeated="2"/>
          <table:table-cell table:style-name="ce4"/>
          <table:table-cell table:number-columns-spanned="10" table:number-rows-spanned="1" table:style-name="ce44"/>
          <table:covered-table-cell table:number-columns-repeated="9"/>
          <table:table-cell table:style-name="ce5"/>
          <table:table-cell table:number-columns-spanned="9" table:number-rows-spanned="1" table:style-name="ce44"/>
          <table:covered-table-cell table:number-columns-repeated="8"/>
          <table:table-cell table:number-columns-repeated="3" table:style-name="ce4"/>
          <table:table-cell table:number-columns-spanned="2" table:number-rows-spanned="1" table:style-name="ce44"/>
          <table:covered-table-cell/>
          <table:table-cell table:style-name="ce4"/>
          <table:table-cell table:number-columns-spanned="2" table:number-rows-spanned="1" table:style-name="ce44"/>
          <table:covered-table-cell/>
          <table:table-cell table:number-columns-spanned="6" table:number-rows-spanned="1" table:style-name="ce44"/>
          <table:covered-table-cell table:number-columns-repeated="5"/>
          <table:table-cell table:number-columns-spanned="2" table:number-rows-spanned="1" table:style-name="ce44"/>
          <table:covered-table-cell/>
          <table:table-cell table:number-columns-spanned="4" table:number-rows-spanned="1" table:style-name="ce44"/>
          <table:covered-table-cell table:number-columns-repeated="3"/>
          <table:table-cell table:number-columns-repeated="16328" table:style-name="ce1"/>
        </table:table-row>
        <table:table-row table:style-name="ro24">
          <table:covered-table-cell/>
          <table:covered-table-cell table:number-columns-repeated="10"/>
          <table:table-cell table:style-name="ce2">
            <draw:custom-shape svg:x="0.0804in" svg:y="1.44988in" svg:width="0.02847in" svg:height="0.21875in" draw:z-index="47" draw:id="id46" draw:style-name="a55" draw:name="Shape 48">
              <svg:title/>
              <svg:desc/>
              <draw:enhanced-geometry xmlns:dr3d="urn:oasis:names:tc:opendocument:xmlns:dr3d:1.0" draw:type="non-primitive" svg:viewBox="0 0 26034 200025" draw:enhanced-path="M 25481 199704 L 0 199704 0 0 25481 0 25481 199704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6034"/>
                <draw:equation draw:name="f7" draw:formula="?f4 / 200025"/>
                <draw:equation draw:name="f8" draw:formula="0 / ?f6"/>
                <draw:equation draw:name="f9" draw:formula="26034 / ?f6"/>
                <draw:equation draw:name="f10" draw:formula="0 / ?f7"/>
                <draw:equation draw:name="f11" draw:formula="200025 / ?f7"/>
              </draw:enhanced-geometry>
            </draw:custom-shape>
          </table:table-cell>
          <table:table-cell table:number-columns-spanned="3" table:number-rows-spanned="1" table:style-name="ce19"/>
          <table:covered-table-cell table:number-columns-repeated="2"/>
          <table:table-cell table:style-name="ce2"/>
          <table:table-cell table:number-columns-spanned="10" table:number-rows-spanned="1" table:style-name="ce19"/>
          <table:covered-table-cell table:number-columns-repeated="9"/>
          <table:table-cell table:style-name="ce2"/>
          <table:table-cell table:number-columns-spanned="9" table:number-rows-spanned="1" table:style-name="ce19"/>
          <table:covered-table-cell table:number-columns-repeated="8"/>
          <table:table-cell table:number-columns-repeated="3" table:style-name="ce2"/>
          <table:table-cell table:number-columns-spanned="2" table:number-rows-spanned="1" table:style-name="ce19"/>
          <table:covered-table-cell/>
          <table:table-cell table:style-name="ce2"/>
          <table:table-cell table:number-columns-spanned="2" table:number-rows-spanned="1" table:style-name="ce19"/>
          <table:covered-table-cell/>
          <table:table-cell table:number-columns-spanned="6" table:number-rows-spanned="1" table:style-name="ce19"/>
          <table:covered-table-cell table:number-columns-repeated="5"/>
          <table:table-cell table:number-columns-spanned="2" table:number-rows-spanned="1" table:style-name="ce19"/>
          <table:covered-table-cell/>
          <table:table-cell table:number-columns-spanned="4" table:number-rows-spanned="1" table:style-name="ce19"/>
          <table:covered-table-cell table:number-columns-repeated="3"/>
          <table:table-cell table:number-columns-repeated="16328" table:style-name="ce1"/>
        </table:table-row>
        <table:table-row table:style-name="ro25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table-cell office:value-type="string" table:number-columns-spanned="46" table:number-rows-spanned="3" table:style-name="ce19">
            <text:p><text:span text:style-name="T62">,</text:span><text:span text:style-name="T63">�</text:span><text:span text:style-name="T64">-</text:span><text:span text:style-name="T62">-.</text:span><text:span text:style-name="T64">-</text:span><text:span text:style-name="T62">.</text:span><text:span text:style-name="T65">·</text:span><text:span text:style-name="T62">.</text:span><text:span text:style-name="T64">�</text:span><text:span text:style-name="T62">,</text:span><text:span text:style-name="T63">�</text:span></text:p>
            <text:p><text:span text:style-name="T66">... <text:s/>f</text:span></text:p>
            <text:p><text:span text:style-name="T67">-à<text:s text:c="7"/></text:span><text:span text:style-name="T68">,f</text:span></text:p>
          </table:table-cell>
          <table:covered-table-cell table:number-columns-repeated="45"/>
          <table:table-cell table:number-columns-repeated="16328" table:style-name="ce1"/>
        </table:table-row>
        <table:table-row table:style-name="ro26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covered-table-cell/>
          <table:covered-table-cell table:number-columns-repeated="45"/>
          <table:table-cell table:number-columns-repeated="16328" table:style-name="ce1"/>
        </table:table-row>
        <table:table-row table:style-name="ro27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covered-table-cell/>
          <table:covered-table-cell table:number-columns-repeated="45"/>
          <table:table-cell table:number-columns-repeated="16328" table:style-name="ce1"/>
        </table:table-row>
        <table:table-row table:style-name="ro27">
          <table:table-cell office:value-type="string" table:number-columns-spanned="15" table:number-rows-spanned="2" table:style-name="ce48">
            <text:p><text:span text:style-name="T69">·</text:span><text:span text:style-name="T70">-(��'(;</text:span><text:span text:style-name="T71">�</text:span><text:span text:style-name="T72">�</text:span><text:span text:style-name="T73">O.</text:span></text:p>
          </table:table-cell>
          <table:covered-table-cell table:number-columns-repeated="14"/>
          <table:table-cell table:style-name="ce4"/>
          <table:table-cell table:number-columns-spanned="10" table:number-rows-spanned="1" table:style-name="ce44"/>
          <table:covered-table-cell table:number-columns-repeated="9"/>
          <table:table-cell table:style-name="ce4"/>
          <table:table-cell table:number-columns-spanned="9" table:number-rows-spanned="1" table:style-name="ce44"/>
          <table:covered-table-cell table:number-columns-repeated="8"/>
          <table:table-cell table:number-columns-repeated="3" table:style-name="ce4"/>
          <table:table-cell table:number-columns-spanned="2" table:number-rows-spanned="1" table:style-name="ce44"/>
          <table:covered-table-cell/>
          <table:table-cell table:style-name="ce4"/>
          <table:table-cell table:number-columns-spanned="2" table:number-rows-spanned="1" table:style-name="ce44"/>
          <table:covered-table-cell/>
          <table:table-cell table:number-columns-spanned="6" table:number-rows-spanned="1" table:style-name="ce44"/>
          <table:covered-table-cell table:number-columns-repeated="5"/>
          <table:table-cell table:number-columns-spanned="2" table:number-rows-spanned="1" table:style-name="ce44"/>
          <table:covered-table-cell/>
          <table:table-cell table:number-columns-spanned="4" table:number-rows-spanned="1" table:style-name="ce44"/>
          <table:covered-table-cell table:number-columns-repeated="3"/>
          <table:table-cell table:number-columns-repeated="16328" table:style-name="ce1"/>
        </table:table-row>
        <table:table-row table:style-name="ro28">
          <table:covered-table-cell/>
          <table:covered-table-cell table:number-columns-repeated="14"/>
          <table:table-cell table:style-name="ce6"/>
          <table:table-cell office:value-type="string" table:number-columns-spanned="40" table:number-rows-spanned="3" table:style-name="ce25">
            <text:p><text:span text:style-name="T73">SR.<text:s/></text:span><text:span text:style-name="T74">12<text:s text:c="2"/></text:span><text:span text:style-name="T73">OFICIAL DE REGISTRO CIVIL DE PESSOAS JURÍDICAS DA</text:span></text:p>
            <text:p><text:span text:style-name="T75">..,</text:span></text:p>
          </table:table-cell>
          <table:covered-table-cell table:number-columns-repeated="39"/>
          <table:table-cell table:number-columns-repeated="16328" table:style-name="ce1"/>
        </table:table-row>
        <table:table-row table:style-name="ro29">
          <table:table-cell table:number-columns-spanned="15" table:number-rows-spanned="1" table:style-name="ce50"/>
          <table:covered-table-cell table:number-columns-repeated="14"/>
          <table:table-cell table:style-name="ce6"/>
          <table:covered-table-cell/>
          <table:covered-table-cell table:number-columns-repeated="39"/>
          <table:table-cell table:number-columns-repeated="16328"/>
        </table:table-row>
        <table:table-row table:style-name="ro30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table-cell table:number-columns-repeated="2" table:style-name="ce6"/>
          <table:table-cell table:number-columns-spanned="3" table:number-rows-spanned="1" table:style-name="ce45"/>
          <table:covered-table-cell table:number-columns-repeated="2"/>
          <table:table-cell table:style-name="ce6"/>
          <table:covered-table-cell/>
          <table:covered-table-cell table:number-columns-repeated="39"/>
          <table:table-cell table:number-columns-repeated="16328"/>
        </table:table-row>
        <table:table-row table:style-name="ro31">
          <table:table-cell office:value-type="string" table:number-columns-spanned="36" table:number-rows-spanned="1" table:style-name="ce52">
            <text:p><text:span text:style-name="T73">COMARCA DE GUARULHOS DO ESTADO DE SAO PAULO</text:span></text:p>
          </table:table-cell>
          <table:covered-table-cell table:number-columns-repeated="35"/>
          <table:table-cell table:style-name="ce6"/>
          <table:table-cell table:style-name="ce6">
            <draw:custom-shape svg:x="0.06761in" svg:y="0.45366in" svg:width="3.17708in" svg:height="0in" draw:z-index="44" draw:id="id43" draw:style-name="a52" draw:name="Shape 45">
              <svg:title/>
              <svg:desc/>
              <draw:enhanced-geometry xmlns:dr3d="urn:oasis:names:tc:opendocument:xmlns:dr3d:1.0" draw:type="non-primitive" svg:viewBox="0 0 2905125 0" draw:enhanced-path="M 0 0 L 290494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905125"/>
                <draw:equation draw:name="f7" draw:formula="?f4 / 0"/>
                <draw:equation draw:name="f8" draw:formula="0 / ?f6"/>
                <draw:equation draw:name="f9" draw:formula="2905125 / ?f6"/>
                <draw:equation draw:name="f10" draw:formula="0 / ?f7"/>
              </draw:enhanced-geometry>
            </draw:custom-shape>
          </table:table-cell>
          <table:table-cell table:style-name="ce6"/>
          <table:table-cell table:number-columns-spanned="2" table:number-rows-spanned="1" table:style-name="ce45"/>
          <table:covered-table-cell/>
          <table:table-cell table:style-name="ce6"/>
          <table:table-cell table:number-columns-spanned="2" table:number-rows-spanned="1" table:style-name="ce45"/>
          <table:covered-table-cell/>
          <table:table-cell table:number-columns-spanned="6" table:number-rows-spanned="1" table:style-name="ce45"/>
          <table:covered-table-cell table:number-columns-repeated="5"/>
          <table:table-cell table:number-columns-spanned="2" table:number-rows-spanned="1" table:style-name="ce45"/>
          <table:covered-table-cell/>
          <table:table-cell table:number-columns-spanned="4" table:number-rows-spanned="1" table:style-name="ce45"/>
          <table:covered-table-cell table:number-columns-repeated="3"/>
          <table:table-cell table:number-columns-repeated="16328"/>
        </table:table-row>
        <table:table-row table:style-name="ro32">
          <table:table-cell table:number-columns-spanned="6" table:number-rows-spanned="1" table:style-name="ce19"/>
          <table:covered-table-cell table:number-columns-repeated="5"/>
          <table:table-cell table:number-columns-spanned="4" table:number-rows-spanned="1" table:style-name="ce19"/>
          <table:covered-table-cell table:number-columns-repeated="3"/>
          <table:table-cell table:number-columns-repeated="2" table:style-name="ce2"/>
          <table:table-cell table:number-columns-spanned="3" table:number-rows-spanned="1" table:style-name="ce19"/>
          <table:covered-table-cell table:number-columns-repeated="2"/>
          <table:table-cell table:style-name="ce2"/>
          <table:table-cell table:number-columns-spanned="10" table:number-rows-spanned="1" table:style-name="ce19"/>
          <table:covered-table-cell table:number-columns-repeated="9"/>
          <table:table-cell table:style-name="ce2"/>
          <table:table-cell table:number-columns-spanned="9" table:number-rows-spanned="1" table:style-name="ce19"/>
          <table:covered-table-cell table:number-columns-repeated="8"/>
          <table:table-cell table:number-columns-repeated="2" table:style-name="ce2"/>
          <table:table-cell office:value-type="string" table:number-columns-spanned="14" table:number-rows-spanned="1" table:style-name="ce114">
            <text:p><text:span text:style-name="T76">GUARULHOS - SP</text:span></text:p>
            <text:p><text:span text:style-name="T77">DIGITALIZADO<text:s/></text:span><text:span text:style-name="T78">NO</text:span></text:p>
            <text:p><text:span text:style-name="T79">163172</text:span></text:p>
            <text:p><text:span text:style-name="T80">1</text:span><text:span text:style-name="T81">•<text:s/></text:span><text:span text:style-name="T80">Oficial<text:s/></text:span><text:span text:style-name="T82">de<text:s/></text:span><text:span text:style-name="T83">Registro<text:s/></text:span><text:span text:style-name="T80">Civll</text:span></text:p>
            <text:p><text:span text:style-name="T78">de Pessoa Jurldica</text:span></text:p>
          </table:table-cell>
          <table:covered-table-cell table:number-columns-repeated="13"/>
          <table:table-cell table:number-columns-spanned="4" table:number-rows-spanned="1" table:style-name="ce19"/>
          <table:covered-table-cell table:number-columns-repeated="3"/>
          <table:table-cell table:number-columns-repeated="16328"/>
        </table:table-row>
        <table:table-row table:style-name="ro33">
          <table:table-cell office:value-type="string" table:number-columns-spanned="56" table:number-rows-spanned="2" table:style-name="ce55">
            <text:p><text:span text:style-name="T84">JOSÉ ROBERTO OE MORAES,</text:span><text:span text:style-name="T85"><text:s/>portador do RG. n!?<text:s/></text:span><text:span text:style-name="T84">14.258.284</text:span><text:span text:style-name="T86">-</text:span><text:span text:style-name="T84">0,</text:span><text:span text:style-name="T85"><text:s/>órgão expedidor<text:s/></text:span><text:span text:style-name="T84">SSP/SP</text:span><text:span text:style-name="T85"><text:s/>e do <text:s/>CPF. n2<text:s/></text:span><text:span text:style-name="T84">027.251.848-43</text:span><text:span text:style-name="T85">, nacionalidade<text:s/></text:span><text:span text:style-name="T84">brasileira,</text:span><text:span text:style-name="T85"><text:s/>estado civil: <text:s text:c="2"/>solteiro <text:s/>( <text:s text:c="5"/>),</text:span></text:p>
            <text:p><text:span text:style-name="T85">( X ) casado / <text:s/>separado ( <text:s text:c="3"/>) / <text:s/>divorciado ( <text:s text:c="3"/>) / <text:s/>viúvo ( <text:s text:c="2"/>) e unido estavelmente ( <text:s text:c="4"/>),</text:span></text:p>
            <text:p><text:span text:style-name="T84">Filiação: Francisco de Moraes</text:span><text:span text:style-name="T85"><text:s/>e<text:s/></text:span><text:span text:style-name="T84">Dulce dos Santos de Moraes,</text:span><text:span text:style-name="T85"><text:s/>residente e domiciliado na<text:s/></text:span><text:span text:style-name="T84">Rua Eugenio Diamante</text:span><text:span text:style-name="T85"><text:s/>n2<text:s/></text:span><text:span text:style-name="T84">621,</text:span><text:span text:style-name="T85"><text:s/>bairro</text:span><text:span text:style-name="T87">:<text:s/></text:span><text:span text:style-name="T84">Vila Barros,</text:span><text:span text:style-name="T85"><text:s/>cidade de<text:s/></text:span><text:span text:style-name="T84">Guarulhos,</text:span><text:span text:style-name="T85"><text:s/>estado de<text:s/></text:span><text:span text:style-name="T84">São</text:span><text:span text:style-name="T85"><text:s text:c="3"/></text:span><text:span text:style-name="T84">Paulo</text:span><text:span text:style-name="T85">, <text:s text:c="2"/>representante <text:s text:c="2"/>legal <text:s text:c="2"/>da <text:s text:c="2"/>pessoa <text:s text:c="2"/>jurídica <text:s text:c="2"/>denominada<text:s text:c="3"/></text:span><text:span text:style-name="T84">ASSOCIAÇÃO</text:span><text:span text:style-name="T85"><text:s/></text:span><text:span text:style-name="T84">CARITATIVA DA PARÓQUIA NOSSA SENHORA OE FÁTIMA,</text:span><text:span text:style-name="T85"><text:s/>com sede na Rua<text:s/></text:span><text:span text:style-name="T84">Maria de</text:span></text:p>
            <text:p><text:span text:style-name="T84">Fátima Kida</text:span><text:span text:style-name="T85">, n2<text:s/></text:span><text:span text:style-name="T84">205,</text:span><text:span text:style-name="T85"><text:s/>bairro<text:s/></text:span><text:span text:style-name="T84">Vila Fátima</text:span><text:span text:style-name="T85">, cidade de<text:s/></text:span><text:span text:style-name="T84">Guarulhos,</text:span><text:span text:style-name="T85"><text:s text:c="2"/>estado <text:s/>de<text:s/></text:span><text:span text:style-name="T84">São Paulo</text:span><text:span text:style-name="T85">,</text:span></text:p>
            <text:p><text:span text:style-name="T85">CEP.<text:s/></text:span><text:span text:style-name="T84">07191-210,</text:span><text:span text:style-name="T85"><text:s/>inscrita no,<text:s/></text:span><text:span text:style-name="T84">CNPJ</text:span><text:span text:style-name="T85"><text:s/>nº<text:s text:c="2"/></text:span><text:span text:style-name="T84">48.150.296/0001-53</text:span><text:span text:style-name="T85">.</text:span></text:p>
          </table:table-cell>
          <table:covered-table-cell table:number-columns-repeated="55"/>
          <table:table-cell table:number-columns-repeated="16328"/>
        </table:table-row>
        <table:table-row table:style-name="ro34">
          <table:covered-table-cell/>
          <table:covered-table-cell table:number-columns-repeated="55"/>
          <table:table-cell table:number-columns-repeated="16328"/>
        </table:table-row>
        <table:table-row table:style-name="ro35">
          <table:table-cell office:value-type="string" table:number-columns-spanned="56" table:number-rows-spanned="1" table:style-name="ce56">
            <text:p><text:span text:style-name="T85">( <text:s text:c="2"/>X <text:s/>) Nos termos do artigo 42,<text:s/></text:span><text:span text:style-name="T88">§§</text:span><text:span text:style-name="T89">.<text:s/></text:span><text:span text:style-name="T85">1!? e <text:s/>2!?, do <text:s/>Provimento 61, de 2017, do Conselho</text:span></text:p>
            <text:p><text:span text:style-name="T85">Nacional <text:s/>de <text:s/>Justiça <text:s/>(CNJ), <text:s/>quanto <text:s/>aos <text:s/>meus <text:s/>dados <text:s/>qualificativos, <text:s/>declaro <text:s/>que <text:s/>as informações não preenchidas são por mim <text:s/>desconhecidas.</text:span></text:p>
            <text:p><text:span text:style-name="T85">Vem requerer de V.S.i!, nos termos do artigo 121, da lei <text:s/>6.015, de 1973, a AVERBAÇA</text:span><text:span text:style-name="T90">-</text:span><text:span text:style-name="T85">O do <text:s/>instrumento anexo juntando 2 vias de igual teor</text:span><text:span text:style-name="T87">.</text:span></text:p>
          </table:table-cell>
          <table:covered-table-cell table:number-columns-repeated="55"/>
          <table:table-cell table:number-columns-repeated="16328"/>
        </table:table-row>
        <table:table-row table:style-name="ro36">
          <table:table-cell office:value-type="string" table:number-columns-spanned="56" table:number-rows-spanned="1" table:style-name="ce25">
            <text:p><text:span text:style-name="T85">Nestes termos</text:span></text:p>
            <text:p><text:span text:style-name="T85">Pede deferimento</text:span><text:span text:style-name="T87">.</text:span></text:p>
          </table:table-cell>
          <table:covered-table-cell table:number-columns-repeated="21"/>
          <table:covered-table-cell>
            <draw:g draw:z-index="28" draw:name="Group 29" draw:id="id32">
              <svg:title/>
              <svg:desc/>
              <draw:frame draw:id="id27" draw:style-name="a28" draw:name="image5.png" svg:x="0.87876in" svg:y="1.58584in" svg:width="4.65385in" svg:height="1.4199in" style:rel-width="scale" style:rel-height="scale">
                <draw:image xlink:href="media/image17.png" xlink:type="simple" xlink:show="embed" xlink:actuate="onLoad"/>
                <svg:title/>
                <svg:desc/>
              </draw:frame>
              <draw:frame draw:id="id28" draw:style-name="a29" draw:name="image6.png" svg:x="5.64408in" svg:y="1.02902in" svg:width="3.26048in" svg:height="1.44774in" style:rel-width="scale" style:rel-height="scale">
                <draw:image xlink:href="media/image18.png" xlink:type="simple" xlink:show="embed" xlink:actuate="onLoad"/>
                <svg:title/>
                <svg:desc/>
              </draw:frame>
              <draw:custom-shape svg:x="5.11461in" svg:y="2.32363in" svg:width="1.11528in" svg:height="0in" draw:id="id29" draw:style-name="a30" draw:name="Shape 32">
                <svg:title/>
                <svg:desc/>
                <draw:enhanced-geometry xmlns:dr3d="urn:oasis:names:tc:opendocument:xmlns:dr3d:1.0" draw:type="non-primitive" svg:viewBox="0 0 1019810 0" draw:enhanced-path="M 0 0 L 101927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019810"/>
                  <draw:equation draw:name="f7" draw:formula="?f4 / 0"/>
                  <draw:equation draw:name="f8" draw:formula="0 / ?f6"/>
                  <draw:equation draw:name="f9" draw:formula="1019810 / ?f6"/>
                  <draw:equation draw:name="f10" draw:formula="0 / ?f7"/>
                </draw:enhanced-geometry>
              </draw:custom-shape>
              <draw:frame draw:id="id30" draw:style-name="a39" draw:name="Textbox 33" svg:x="2.69559in" svg:y="2.56145in" svg:width="2.34861in" svg:height="0.34236in">
                <draw:text-box>
                  <text:p text:style-name="a38" text:class-names="" text:cond-style-name=""><text:span text:style-name="a31" text:class-names="">Jos</text:span><text:span text:style-name="a32" text:class-names="">é</text:span><text:span text:style-name="a33" text:class-names=""><text:s text:c="1"/></text:span><text:span text:style-name="a34" text:class-names="">Robert</text:span><text:span text:style-name="a35" text:class-names="">o</text:span><text:span text:style-name="a36" text:class-names=""><text:s text:c="1"/></text:span><text:span text:style-name="a37" text:class-names="">de</text:span></text:p>
                </draw:text-box>
                <svg:title/>
                <svg:desc/>
              </draw:frame>
              <draw:frame draw:id="id31" draw:style-name="a42" draw:name="Textbox 34" svg:x="5.41103in" svg:y="2.56145in" svg:width="0.81944in" svg:height="0.34236in">
                <draw:text-box>
                  <text:p text:style-name="a41" text:class-names="" text:cond-style-name=""><text:span text:style-name="a40" text:class-names="">oraes</text:span></text:p>
                </draw:text-box>
                <svg:title/>
                <svg:desc/>
              </draw:frame>
            </draw:g>
          </table:covered-table-cell>
          <table:covered-table-cell table:number-columns-repeated="33"/>
          <table:table-cell table:number-columns-repeated="16328"/>
        </table:table-row>
        <table:table-row table:style-name="ro37">
          <table:table-cell office:value-type="string" table:number-columns-spanned="39" table:number-rows-spanned="2" table:style-name="ce57">
            <text:p><text:a xlink:href="mailto:nono@uoloom.br"><text:span text:style-name="T85">Representante Legal</text:span><text:line-break/><text:span text:style-name="T91">4</text:span><text:span text:style-name="T92">O<text:s text:c="15"/></text:span><text:span text:style-name="T93">4�</text:span><text:span text:style-name="T94">Cartório-de</text:span><text:span text:style-name="T93">NotasdeGuarulhos<text:s text:c="2"/></text:span><text:span text:style-name="T95">•<text:s/></text:span><text:span text:style-name="T93">Tabelião:</text:span><text:span text:style-name="T94">Euro-Galvãl&gt;-Xavier eleOllv81'a<text:s/></text:span><text:span text:style-name="T93">CARTÓR</text:span><text:span text:style-name="T92">I</text:span><text:span text:style-name="T93">O<text:s text:c="14"/></text:span><text:span text:style-name="T96">Av.</text:span><text:span text:style-name="T94">E$1)9rança. 223</text:span><text:span text:style-name="T93">·Centro</text:span><text:span text:style-name="T95">•</text:span><text:span text:style-name="T96">Guaulhos</text:span><text:span text:style-name="T97">•<text:s/></text:span><text:span text:style-name="T94">SP<text:s/></text:span><text:span text:style-name="T98">•<text:s/></text:span><text:span text:style-name="T94">Cep 07095-005</text:span><text:line-break/><text:span text:style-name="T99">11</text:span><text:span text:style-name="T100">o&lt;&lt;&gt;u••u•</text:span><text:span text:style-name="T101">·</text:span><text:span text:style-name="T100">�<text:s text:c="18"/></text:span><text:span text:style-name="T96">Te&lt;efooos: (11)<text:s/></text:span><text:span text:style-name="T102">24-08-0056</text:span><text:span text:style-name="T103">/</text:span><text:span text:style-name="T102">24-08-3326 </text:span><text:span text:style-name="T104">-</text:span><text:span text:style-name="T102">�nono@uoloom</text:span><text:span text:style-name="T105">.</text:span><text:span text:style-name="T102">br</text:span></text:a></text:p>
          </table:table-cell>
          <table:covered-table-cell table:number-columns-repeated="38"/>
          <table:table-cell table:number-columns-spanned="2" table:number-rows-spanned="1" table:style-name="ce44"/>
          <table:covered-table-cell/>
          <table:table-cell table:style-name="ce4"/>
          <table:table-cell table:number-columns-spanned="2" table:number-rows-spanned="1" table:style-name="ce44"/>
          <table:covered-table-cell/>
          <table:table-cell table:number-columns-spanned="6" table:number-rows-spanned="1" table:style-name="ce44"/>
          <table:covered-table-cell table:number-columns-repeated="5"/>
          <table:table-cell table:number-columns-spanned="2" table:number-rows-spanned="1" table:style-name="ce44"/>
          <table:covered-table-cell/>
          <table:table-cell table:number-columns-spanned="4" table:number-rows-spanned="1" table:style-name="ce44"/>
          <table:covered-table-cell table:number-columns-repeated="3"/>
          <table:table-cell table:number-columns-repeated="16328"/>
        </table:table-row>
        <table:table-row table:style-name="ro38">
          <table:covered-table-cell/>
          <table:covered-table-cell table:number-columns-repeated="38"/>
          <table:table-cell table:number-columns-spanned="2" table:number-rows-spanned="1" table:style-name="ce44"/>
          <table:covered-table-cell/>
          <table:table-cell table:style-name="ce4"/>
          <table:table-cell table:number-columns-spanned="2" table:number-rows-spanned="1" table:style-name="ce44"/>
          <table:covered-table-cell/>
          <table:table-cell office:value-type="string" table:number-columns-spanned="12" table:number-rows-spanned="2" table:style-name="ce19">
            <text:p><text:span text:style-name="T106">,abe//,1.</text:span></text:p>
            <text:p><text:span text:style-name="T107">--�llrc</text:span><text:span text:style-name="T108">,<text:s text:c="6"/></text:span><text:span text:style-name="T109">-z.</text:span><text:span text:style-name="T110">\</text:span></text:p>
          </table:table-cell>
          <table:covered-table-cell table:number-columns-repeated="11"/>
          <table:table-cell table:number-columns-repeated="16328"/>
        </table:table-row>
        <table:table-row table:style-name="ro39">
          <table:table-cell table:number-columns-spanned="6" table:number-rows-spanned="1" table:style-name="ce19"/>
          <table:covered-table-cell table:number-columns-repeated="5"/>
          <table:table-cell table:number-columns-spanned="4" table:number-rows-spanned="1" table:style-name="ce19"/>
          <table:covered-table-cell table:number-columns-repeated="3"/>
          <table:table-cell table:number-columns-repeated="2" table:style-name="ce2"/>
          <table:table-cell table:number-columns-spanned="3" table:number-rows-spanned="1" table:style-name="ce19"/>
          <table:covered-table-cell table:number-columns-repeated="2"/>
          <table:table-cell table:style-name="ce2"/>
          <table:table-cell table:number-columns-spanned="10" table:number-rows-spanned="1" table:style-name="ce19"/>
          <table:covered-table-cell table:number-columns-repeated="9"/>
          <table:table-cell table:style-name="ce2"/>
          <table:table-cell table:number-columns-spanned="9" table:number-rows-spanned="1" table:style-name="ce19"/>
          <table:covered-table-cell table:number-columns-repeated="8"/>
          <table:table-cell table:number-columns-repeated="3" table:style-name="ce2"/>
          <table:table-cell table:number-columns-spanned="2" table:number-rows-spanned="1" table:style-name="ce19"/>
          <table:covered-table-cell/>
          <table:table-cell table:style-name="ce2"/>
          <table:table-cell table:number-columns-spanned="2" table:number-rows-spanned="1" table:style-name="ce19"/>
          <table:covered-table-cell/>
          <table:covered-table-cell/>
          <table:covered-table-cell table:number-columns-repeated="11"/>
          <table:table-cell table:number-columns-repeated="16328"/>
        </table:table-row>
        <table:table-row table:style-name="ro40">
          <table:table-cell office:value-type="string" table:number-columns-spanned="56" table:number-rows-spanned="1" table:style-name="ce58">
            <text:p><text:span text:style-name="T111">S10372AA0539945</text:span></text:p>
          </table:table-cell>
          <table:covered-table-cell table:number-columns-repeated="55"/>
          <table:table-cell table:number-columns-repeated="16328"/>
        </table:table-row>
        <table:table-row table:style-name="ro41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table-cell table:number-columns-repeated="2" table:style-name="ce6"/>
          <table:table-cell table:number-columns-spanned="3" table:number-rows-spanned="1" table:style-name="ce45"/>
          <table:covered-table-cell table:number-columns-repeated="2"/>
          <table:table-cell table:style-name="ce6"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9" table:number-rows-spanned="1" table:style-name="ce45"/>
          <table:covered-table-cell table:number-columns-repeated="8"/>
          <table:table-cell table:style-name="ce6"/>
          <table:table-cell office:value-type="string" table:number-columns-spanned="1" table:number-rows-spanned="3" table:style-name="ce59">
            <text:p><text:span text:style-name="T112">-</text:span></text:p>
          </table:table-cell>
          <table:table-cell office:value-type="string" table:number-columns-spanned="3" table:number-rows-spanned="3" table:style-name="ce60">
            <text:p><text:span text:style-name="T112">"'=</text:span></text:p>
          </table:table-cell>
          <table:covered-table-cell table:number-columns-repeated="2"/>
          <table:table-cell table:style-name="ce6"/>
          <table:table-cell table:number-columns-spanned="2" table:number-rows-spanned="1" table:style-name="ce45"/>
          <table:covered-table-cell/>
          <table:table-cell table:number-columns-spanned="6" table:number-rows-spanned="1" table:style-name="ce45"/>
          <table:covered-table-cell table:number-columns-repeated="5"/>
          <table:table-cell office:value-type="string" table:number-columns-spanned="2" table:number-rows-spanned="3" table:style-name="ce59">
            <text:p><text:span text:style-name="T112">--</text:span></text:p>
          </table:table-cell>
          <table:covered-table-cell/>
          <table:table-cell table:number-columns-spanned="4" table:number-rows-spanned="1" table:style-name="ce45"/>
          <table:covered-table-cell table:number-columns-repeated="3"/>
          <table:table-cell table:number-columns-repeated="16328"/>
        </table:table-row>
        <table:table-row table:style-name="ro42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table-cell table:number-columns-repeated="2" table:style-name="ce6"/>
          <table:table-cell table:number-columns-spanned="3" table:number-rows-spanned="1" table:style-name="ce45"/>
          <table:covered-table-cell table:number-columns-repeated="2"/>
          <table:table-cell table:style-name="ce6"/>
          <table:table-cell table:number-columns-spanned="10" table:number-rows-spanned="1" table:style-name="ce45"/>
          <table:covered-table-cell table:number-columns-repeated="5"/>
          <table:covered-table-cell>
            <draw:g draw:z-index="35" draw:name="Group 36" draw:id="id42">
              <svg:title/>
              <svg:desc/>
              <draw:frame draw:id="id34" draw:style-name="a44" draw:name="image8.jpeg" svg:x="2.68647in" svg:y="0.2521in" svg:width="6.29803in" svg:height="2.979in" style:rel-width="scale" style:rel-height="scale">
                <draw:image xlink:href="media/image19.jpeg" xlink:type="simple" xlink:show="embed" xlink:actuate="onLoad"/>
                <svg:title/>
                <svg:desc/>
              </draw:frame>
              <draw:frame draw:id="id35" draw:style-name="a45" draw:name="image9.jpeg" svg:x="9.17957in" svg:y="0.30778in" svg:width="3.37195in" svg:height="2.67275in" style:rel-width="scale" style:rel-height="scale">
                <draw:image xlink:href="media/image20.jpeg" xlink:type="simple" xlink:show="embed" xlink:actuate="onLoad"/>
                <svg:title/>
                <svg:desc/>
              </draw:frame>
              <draw:frame draw:id="id36" draw:style-name="a46" draw:name="image10.jpeg" svg:x="11.15815in" svg:y="0.27994in" svg:width="0.52948in" svg:height="0.58466in" style:rel-width="scale" style:rel-height="scale">
                <draw:image xlink:href="media/image21.jpeg" xlink:type="simple" xlink:show="embed" xlink:actuate="onLoad"/>
                <svg:title/>
                <svg:desc/>
              </draw:frame>
              <draw:frame draw:id="id37" draw:style-name="a47" draw:name="image11.jpeg" svg:x="0.45708in" svg:y="1.08734in" svg:width="0.72455in" svg:height="0.86308in" style:rel-width="scale" style:rel-height="scale">
                <draw:image xlink:href="media/image22.jpeg" xlink:type="simple" xlink:show="embed" xlink:actuate="onLoad"/>
                <svg:title/>
                <svg:desc/>
              </draw:frame>
              <draw:custom-shape svg:x="10.21067in" svg:y="0.27994in" svg:width="0.94792in" svg:height="0in" draw:id="id38" draw:style-name="a48" draw:name="Shape 41">
                <svg:title/>
                <svg:desc/>
                <draw:enhanced-geometry xmlns:dr3d="urn:oasis:names:tc:opendocument:xmlns:dr3d:1.0" draw:type="non-primitive" svg:viewBox="0 0 866775 0" draw:enhanced-path="M 0 0 L 86638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66775"/>
                  <draw:equation draw:name="f7" draw:formula="?f4 / 0"/>
                  <draw:equation draw:name="f8" draw:formula="0 / ?f6"/>
                  <draw:equation draw:name="f9" draw:formula="866775 / ?f6"/>
                  <draw:equation draw:name="f10" draw:formula="0 / ?f7"/>
                </draw:enhanced-geometry>
              </draw:custom-shape>
              <draw:custom-shape svg:x="1.18163in" svg:y="1.04557in" svg:width="7.99861in" svg:height="0.22292in" draw:id="id39" draw:style-name="a49" draw:name="Shape 42">
                <svg:title/>
                <svg:desc/>
                <draw:enhanced-geometry xmlns:dr3d="urn:oasis:names:tc:opendocument:xmlns:dr3d:1.0" draw:type="non-primitive" svg:viewBox="0 0 7313930 203835" draw:enhanced-path="M 0 0 L 802681 0 N M 6752714 203663 L 7313317 203663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313930"/>
                  <draw:equation draw:name="f7" draw:formula="?f4 / 203835"/>
                  <draw:equation draw:name="f8" draw:formula="0 / ?f6"/>
                  <draw:equation draw:name="f9" draw:formula="7313930 / ?f6"/>
                  <draw:equation draw:name="f10" draw:formula="0 / ?f7"/>
                  <draw:equation draw:name="f11" draw:formula="203835 / ?f7"/>
                </draw:enhanced-geometry>
              </draw:custom-shape>
              <draw:custom-shape svg:x="0.70789in" svg:y="1.95041in" svg:width="8.47222in" svg:height="0.25069in" draw:id="id40" draw:style-name="a50" draw:name="Shape 43">
                <svg:title/>
                <svg:desc/>
                <draw:enhanced-geometry xmlns:dr3d="urn:oasis:names:tc:opendocument:xmlns:dr3d:1.0" draw:type="non-primitive" svg:viewBox="0 0 7747000 229235" draw:enhanced-path="M 0 0 L 1809217 0 N M 7185907 229121 L 7746510 229121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747000"/>
                  <draw:equation draw:name="f7" draw:formula="?f4 / 229235"/>
                  <draw:equation draw:name="f8" draw:formula="0 / ?f6"/>
                  <draw:equation draw:name="f9" draw:formula="7747000 / ?f6"/>
                  <draw:equation draw:name="f10" draw:formula="0 / ?f7"/>
                  <draw:equation draw:name="f11" draw:formula="229235 / ?f7"/>
                </draw:enhanced-geometry>
              </draw:custom-shape>
              <draw:custom-shape svg:x="7.54084in" svg:y="0.60074in" svg:width="0.04236in" svg:height="0.21875in" draw:id="id41" draw:style-name="a51" draw:name="Shape 44">
                <svg:title/>
                <svg:desc/>
                <draw:enhanced-geometry xmlns:dr3d="urn:oasis:names:tc:opendocument:xmlns:dr3d:1.0" draw:type="non-primitive" svg:viewBox="0 0 38735 200025" draw:enhanced-path="M 38222 199704 L 0 199704 0 0 38222 0 38222 199704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8735"/>
                  <draw:equation draw:name="f7" draw:formula="?f4 / 200025"/>
                  <draw:equation draw:name="f8" draw:formula="0 / ?f6"/>
                  <draw:equation draw:name="f9" draw:formula="38735 / ?f6"/>
                  <draw:equation draw:name="f10" draw:formula="0 / ?f7"/>
                  <draw:equation draw:name="f11" draw:formula="200025 / ?f7"/>
                </draw:enhanced-geometry>
              </draw:custom-shape>
            </draw:g>
          </table:covered-table-cell>
          <table:covered-table-cell table:number-columns-repeated="3"/>
          <table:table-cell table:style-name="ce6"/>
          <table:table-cell table:number-columns-spanned="9" table:number-rows-spanned="1" table:style-name="ce45"/>
          <table:covered-table-cell table:number-columns-repeated="8"/>
          <table:table-cell table:style-name="ce6"/>
          <table:covered-table-cell/>
          <table:covered-table-cell/>
          <table:covered-table-cell table:number-columns-repeated="2"/>
          <table:table-cell table:style-name="ce6"/>
          <table:table-cell office:value-type="string" table:number-columns-spanned="2" table:number-rows-spanned="1" table:style-name="ce61">
            <text:p><text:span text:style-name="T112">=</text:span><text:span text:style-name="T113">=-</text:span></text:p>
          </table:table-cell>
          <table:covered-table-cell/>
          <table:table-cell table:number-columns-spanned="6" table:number-rows-spanned="1" table:style-name="ce45"/>
          <table:covered-table-cell table:number-columns-repeated="5"/>
          <table:covered-table-cell/>
          <table:covered-table-cell/>
          <table:table-cell table:number-columns-spanned="4" table:number-rows-spanned="1" table:style-name="ce45"/>
          <table:covered-table-cell table:number-columns-repeated="3"/>
          <table:table-cell table:number-columns-repeated="16328"/>
        </table:table-row>
        <table:table-row table:style-name="ro41">
          <table:table-cell table:number-columns-spanned="6" table:number-rows-spanned="1" table:style-name="ce45"/>
          <table:covered-table-cell table:number-columns-repeated="5"/>
          <table:table-cell table:number-columns-spanned="4" table:number-rows-spanned="1" table:style-name="ce45"/>
          <table:covered-table-cell table:number-columns-repeated="3"/>
          <table:table-cell table:number-columns-repeated="2" table:style-name="ce6"/>
          <table:table-cell table:number-columns-spanned="3" table:number-rows-spanned="1" table:style-name="ce45"/>
          <table:covered-table-cell table:number-columns-repeated="2"/>
          <table:table-cell table:style-name="ce6"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9" table:number-rows-spanned="1" table:style-name="ce45"/>
          <table:covered-table-cell table:number-columns-repeated="8"/>
          <table:table-cell table:style-name="ce6"/>
          <table:covered-table-cell/>
          <table:covered-table-cell/>
          <table:covered-table-cell table:number-columns-repeated="2"/>
          <table:table-cell table:style-name="ce6"/>
          <table:table-cell table:number-columns-spanned="2" table:number-rows-spanned="1" table:style-name="ce45"/>
          <table:covered-table-cell/>
          <table:table-cell table:number-columns-spanned="6" table:number-rows-spanned="1" table:style-name="ce45"/>
          <table:covered-table-cell table:number-columns-repeated="5"/>
          <table:covered-table-cell/>
          <table:covered-table-cell/>
          <table:table-cell table:number-columns-spanned="4" table:number-rows-spanned="1" table:style-name="ce45"/>
          <table:covered-table-cell table:number-columns-repeated="3"/>
          <table:table-cell table:number-columns-repeated="16328"/>
        </table:table-row>
        <table:table-row table:style-name="ro43">
          <table:table-cell table:number-columns-repeated="16384" table:style-name="ce1"/>
        </table:table-row>
        <table:table-row table:style-name="ro44">
          <table:table-cell table:number-columns-spanned="7" table:number-rows-spanned="1" table:style-name="ce45"/>
          <table:covered-table-cell table:number-columns-repeated="6"/>
          <table:table-cell table:style-name="ce6"/>
          <table:table-cell table:number-columns-spanned="6" table:number-rows-spanned="1" table:style-name="ce45"/>
          <table:covered-table-cell table:number-columns-repeated="5"/>
          <table:table-cell office:value-type="string" table:number-columns-spanned="1" table:number-rows-spanned="4" table:style-name="ce19">
            <text:p><text:span text:style-name="T114">,</text:span></text:p>
            <text:p><text:span text:style-name="T115">•</text:span></text:p>
            <draw:custom-shape svg:x="0in" svg:y="0.20287in" svg:width="0.04236in" svg:height="0.20625in" draw:z-index="81" draw:id="id80" draw:style-name="a119" draw:name="Shape 82">
              <svg:title/>
              <svg:desc/>
              <draw:enhanced-geometry xmlns:dr3d="urn:oasis:names:tc:opendocument:xmlns:dr3d:1.0" draw:type="non-primitive" svg:viewBox="0 0 38735 188595" draw:enhanced-path="M 38222 188492 L 0 188492 0 0 38222 0 38222 188492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188595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188595 / ?f7"/>
              </draw:enhanced-geometry>
            </draw:custom-shape>
          </table:table-cell>
          <table:table-cell table:number-columns-spanned="2" table:number-rows-spanned="1" table:style-name="ce45"/>
          <table:covered-table-cell/>
          <table:table-cell table:style-name="ce6"/>
          <table:table-cell table:number-columns-spanned="10" table:number-rows-spanned="1" table:style-name="ce45"/>
          <table:covered-table-cell table:number-columns-repeated="9"/>
          <table:table-cell table:style-name="ce7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45">
          <table:table-cell table:number-columns-spanned="7" table:number-rows-spanned="1" table:style-name="ce45"/>
          <table:covered-table-cell table:number-columns-repeated="6"/>
          <table:table-cell table:style-name="ce6"/>
          <table:table-cell table:number-columns-spanned="6" table:number-rows-spanned="1" table:style-name="ce45"/>
          <table:covered-table-cell table:number-columns-repeated="5"/>
          <table:covered-table-cell/>
          <table:table-cell table:number-columns-spanned="2" table:number-rows-spanned="1" table:style-name="ce45"/>
          <table:covered-table-cell/>
          <table:table-cell table:style-name="ce6"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46">
          <table:table-cell table:number-columns-spanned="7" table:number-rows-spanned="1" table:style-name="ce45"/>
          <table:covered-table-cell table:number-columns-repeated="6"/>
          <table:table-cell office:value-type="string" table:number-columns-spanned="1" table:number-rows-spanned="3" table:style-name="ce62">
            <text:p><text:span text:style-name="T116">-</text:span><text:span text:style-name="T117">•</text:span></text:p>
          </table:table-cell>
          <table:table-cell table:number-columns-spanned="6" table:number-rows-spanned="1" table:style-name="ce45"/>
          <table:covered-table-cell table:number-columns-repeated="5"/>
          <table:covered-table-cell/>
          <table:table-cell table:number-columns-spanned="2" table:number-rows-spanned="1" table:style-name="ce45"/>
          <table:covered-table-cell/>
          <table:table-cell table:style-name="ce6"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2">
          <table:table-cell table:number-columns-spanned="7" table:number-rows-spanned="1" table:style-name="ce45"/>
          <table:covered-table-cell table:number-columns-repeated="6"/>
          <table:covered-table-cell/>
          <table:table-cell table:number-columns-spanned="6" table:number-rows-spanned="1" table:style-name="ce45"/>
          <table:covered-table-cell table:number-columns-repeated="5"/>
          <table:covered-table-cell/>
          <table:table-cell table:number-columns-spanned="2" table:number-rows-spanned="1" table:style-name="ce45"/>
          <table:covered-table-cell/>
          <table:table-cell office:value-type="string" table:number-columns-spanned="1" table:number-rows-spanned="3" table:style-name="ce63">
            <text:p><text:span text:style-name="T118">...</text:span></text:p>
          </table:table-cell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30">
          <table:table-cell table:number-columns-spanned="7" table:number-rows-spanned="1" table:style-name="ce45"/>
          <table:covered-table-cell table:number-columns-repeated="6"/>
          <table:covered-table-cell/>
          <table:table-cell table:number-columns-spanned="6" table:number-rows-spanned="1" table:style-name="ce45"/>
          <table:covered-table-cell table:number-columns-repeated="5"/>
          <table:table-cell table:style-name="ce6"/>
          <table:table-cell table:number-columns-spanned="2" table:number-rows-spanned="1" table:style-name="ce45"/>
          <table:covered-table-cell/>
          <table:covered-table-cell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41">
          <table:table-cell table:number-columns-spanned="7" table:number-rows-spanned="1" table:style-name="ce45"/>
          <table:covered-table-cell table:number-columns-repeated="6"/>
          <table:table-cell table:style-name="ce6"/>
          <table:table-cell table:number-columns-spanned="6" table:number-rows-spanned="1" table:style-name="ce45"/>
          <table:covered-table-cell table:number-columns-repeated="5"/>
          <table:table-cell table:style-name="ce6"/>
          <table:table-cell table:number-columns-spanned="2" table:number-rows-spanned="1" table:style-name="ce45"/>
          <table:covered-table-cell/>
          <table:covered-table-cell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47">
          <table:table-cell office:value-type="string" table:number-columns-spanned="46" table:number-rows-spanned="2" table:style-name="ce25">
            <text:p><text:span text:style-name="T119">•</text:span></text:p>
            <text:p><text:span text:style-name="T120">Associação Caritati\la <text:s/>da <text:s/>Paróquia Nossa Senhora de Fátima</text:span></text:p>
            <text:p><text:span text:style-name="T121">Rw</text:span><text:span text:style-name="T122">·<text:s/></text:span><text:span text:style-name="T123">Maria<text:s/></text:span><text:span text:style-name="T124">4e<text:s/></text:span><text:span text:style-name="T125">F.c,,y<text:s/></text:span><text:span text:style-name="T126">l&lt;iO.I.<text:s/></text:span><text:span text:style-name="T124">205</text:span><text:span text:style-name="T127">-<text:s/></text:span><text:span text:style-name="T124">,.-�Fàltttf\a -CEP07191</text:span><text:span text:style-name="T127">-</text:span><text:span text:style-name="T124">210</text:span></text:p>
            <text:p><text:span text:style-name="T126">�<text:s text:c="17"/></text:span><text:span text:style-name="T128">•<text:s/></text:span><text:span text:style-name="T126">$�P.-.O</text:span><text:span text:style-name="T128">-<text:s/></text:span><text:span text:style-name="T126">Fon.i,:,a,.. <text:s/>2409 • 677l</text:span></text:p>
            <text:p><text:span text:style-name="T123">C</text:span><text:span text:style-name="T129">N</text:span><text:span text:style-name="T130">P</text:span><text:span text:style-name="T123">J::'<text:s/></text:span><text:span text:style-name="T130">48.1</text:span><text:span text:style-name="T123">�</text:span><text:span text:style-name="T131">-</text:span><text:span text:style-name="T123">53</text:span></text:p>
          </table:table-cell>
          <table:covered-table-cell table:number-columns-repeated="45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48">
          <table:covered-table-cell/>
          <table:covered-table-cell table:number-columns-repeated="45"/>
          <table:table-cell table:number-columns-spanned="2" table:number-rows-spanned="1" table:style-name="ce19"/>
          <table:covered-table-cell/>
          <table:table-cell office:value-type="string" table:number-columns-spanned="7" table:number-rows-spanned="2" table:style-name="ce65">
            <text:p><text:span text:style-name="T132">•-</text:span><text:span text:style-name="T133">.,..</text:span><text:span text:style-name="T134">GU/-\RULHOS</text:span><text:span text:style-name="T135">·</text:span><text:span text:style-name="T136"><text:s text:c="3"/></text:span><text:span text:style-name="T137">SP<text:s/></text:span><text:span text:style-name="T136">DIGITALIZADO<text:s/></text:span><text:span text:style-name="T138">N</text:span><text:span text:style-name="T139">.<text:s/></text:span><text:span text:style-name="T138">O</text:span></text:p>
            <text:p><text:span text:style-name="T140">163172</text:span></text:p>
            <text:p><text:span text:style-name="T141">1•<text:s/></text:span><text:span text:style-name="T142">Ofielal<text:s/></text:span><text:span text:style-name="T143">de<text:s/></text:span><text:span text:style-name="T144">Regístro<text:s/></text:span><text:span text:style-name="T142">Clvll</text:span></text:p>
            <text:p><text:span text:style-name="T142">dePessoa<text:s/></text:span><text:span text:style-name="T145">Jurldlca</text:span></text:p>
            <draw:custom-shape svg:x="0in" svg:y="0.0044in" svg:width="0in" svg:height="1.89375in" draw:z-index="74" draw:id="id73" draw:style-name="a112" draw:name="Shape 75">
              <svg:title/>
              <svg:desc/>
              <draw:enhanced-geometry xmlns:dr3d="urn:oasis:names:tc:opendocument:xmlns:dr3d:1.0" draw:type="non-primitive" svg:viewBox="0 0 0 1731645" draw:enhanced-path="M 0 1731141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1731645"/>
                <draw:equation draw:name="f8" draw:formula="0 / ?f6"/>
                <draw:equation draw:name="f9" draw:formula="0 / ?f7"/>
                <draw:equation draw:name="f10" draw:formula="1731645 / ?f7"/>
              </draw:enhanced-geometry>
            </draw:custom-shape>
          </table:table-cell>
          <table:covered-table-cell table:number-columns-repeated="5"/>
          <table:covered-table-cell>
            <draw:frame draw:z-index="52" draw:id="id51" draw:style-name="a62" draw:name="image13.jpeg" svg:x="0.07921in" svg:y="0.8605in" svg:width="0.50161in" svg:height="1.05796in" style:rel-width="scale" style:rel-height="scale">
              <draw:image xlink:href="media/image23.jpeg" xlink:type="simple" xlink:show="embed" xlink:actuate="onLoad"/>
              <svg:title/>
              <svg:desc/>
            </draw:frame>
            <draw:custom-shape svg:x="0.20462in" svg:y="0.04616in" svg:width="0in" svg:height="0.80764in" draw:z-index="75" draw:id="id74" draw:style-name="a113" draw:name="Shape 76">
              <svg:title/>
              <svg:desc/>
              <draw:enhanced-geometry xmlns:dr3d="urn:oasis:names:tc:opendocument:xmlns:dr3d:1.0" draw:type="non-primitive" svg:viewBox="0 0 0 738505" draw:enhanced-path="M 0 738280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738505"/>
                <draw:equation draw:name="f8" draw:formula="0 / ?f6"/>
                <draw:equation draw:name="f9" draw:formula="0 / ?f7"/>
                <draw:equation draw:name="f10" draw:formula="738505 / ?f7"/>
              </draw:enhanced-geometry>
            </draw:custom-shape>
          </table:covered-table-cell>
          <table:table-cell table:number-columns-spanned="5" table:number-rows-spanned="1" table:style-name="ce19"/>
          <table:covered-table-cell table:number-columns-repeated="4"/>
          <table:table-cell table:number-columns-repeated="16324"/>
        </table:table-row>
        <table:table-row table:style-name="ro45">
          <table:table-cell table:number-columns-spanned="7" table:number-rows-spanned="1" table:style-name="ce45"/>
          <table:covered-table-cell table:number-columns-repeated="6"/>
          <table:table-cell table:style-name="ce6"/>
          <table:table-cell table:number-columns-spanned="6" table:number-rows-spanned="1" table:style-name="ce45"/>
          <table:covered-table-cell table:number-columns-repeated="5"/>
          <table:table-cell table:style-name="ce6"/>
          <table:table-cell table:number-columns-spanned="2" table:number-rows-spanned="1" table:style-name="ce45"/>
          <table:covered-table-cell/>
          <table:table-cell table:style-name="ce6"/>
          <table:table-cell table:number-columns-spanned="10" table:number-rows-spanned="1" table:style-name="ce45"/>
          <table:covered-table-cell table:number-columns-repeated="9"/>
          <table:table-cell table:style-name="ce6"/>
          <table:table-cell table:number-columns-spanned="17" table:number-rows-spanned="1" table:style-name="ce45"/>
          <table:covered-table-cell table:number-columns-repeated="16"/>
          <table:table-cell table:number-columns-spanned="2" table:number-rows-spanned="1" table:style-name="ce45"/>
          <table:covered-table-cell/>
          <table:covered-table-cell/>
          <table:covered-table-cell table:number-columns-repeated="6"/>
          <table:table-cell table:number-columns-spanned="5" table:number-rows-spanned="1" table:style-name="ce45"/>
          <table:covered-table-cell table:number-columns-repeated="4"/>
          <table:table-cell table:number-columns-repeated="16324"/>
        </table:table-row>
        <table:table-row table:style-name="ro49">
          <table:table-cell office:value-type="string" table:number-columns-spanned="60" table:number-rows-spanned="1" table:style-name="ce66">
            <text:p><text:span text:style-name="T146">CONVOCAÇÃO DE ASSEMBLÉIA GERAL ORDINÁRIA ASSOCIAÇÃO CARITATIVA DA PARÓQUIA NOSSA SENHORA DE FÁTINA</text:span></text:p>
          </table:table-cell>
          <table:covered-table-cell table:number-columns-repeated="59"/>
          <table:table-cell table:number-columns-repeated="16324"/>
        </table:table-row>
        <table:table-row table:style-name="ro50">
          <table:table-cell office:value-type="string" table:number-columns-spanned="60" table:number-rows-spanned="1" table:style-name="ce67">
            <text:p><text:span text:style-name="T117">•<text:s text:c="39"/></text:span><text:span text:style-name="T147">A Diretoria da ASSOCIAÇÃO <text:s/>CARITATIVA <text:s/>DA PARÓQUIA <text:s/>NOSSA SENHORA</text:span></text:p>
            <text:p><text:span text:style-name="T147">DE <text:s/>FÁTIMA<text:s/></text:span><text:span text:style-name="T148">CONVOCA<text:s text:c="2"/></text:span><text:span text:style-name="T147">seus associados <text:s/>para participarem <text:s/>da <text:s/>Assembleia Geral Ordinária a ser realizada no <text:s/>dia 03 de<text:s/></text:span><text:span text:style-name="T149">setembro<text:s/></text:span><text:span text:style-name="T147">de 2025, às 19h30, no<text:s/></text:span><text:span text:style-name="T149">salão "Dom<text:s/></text:span><text:span text:style-name="T147">João Bergese", da Paróquia Nossa Senhora de Fátima.</text:span></text:p>
            <text:p><text:span text:style-name="T148">Ordem do dia:</text:span></text:p>
          </table:table-cell>
          <table:covered-table-cell table:number-columns-repeated="3"/>
          <table:covered-table-cell>
            <draw:custom-shape svg:x="0.21542in" svg:y="2.6089in" svg:width="0.08403in" svg:height="0.22847in" draw:z-index="87" draw:id="id86" draw:style-name="a125" draw:name="Shape 88">
              <svg:title/>
              <svg:desc/>
              <draw:enhanced-geometry xmlns:dr3d="urn:oasis:names:tc:opendocument:xmlns:dr3d:1.0" draw:type="non-primitive" svg:viewBox="0 0 76835 208915" draw:enhanced-path="M 76445 208387 L 0 208387 0 0 76445 0 76445 20838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6835"/>
                <draw:equation draw:name="f7" draw:formula="?f4 / 208915"/>
                <draw:equation draw:name="f8" draw:formula="0 / ?f6"/>
                <draw:equation draw:name="f9" draw:formula="76835 / ?f6"/>
                <draw:equation draw:name="f10" draw:formula="0 / ?f7"/>
                <draw:equation draw:name="f11" draw:formula="208915 / ?f7"/>
              </draw:enhanced-geometry>
            </draw:custom-shape>
          </table:covered-table-cell>
          <table:covered-table-cell table:number-columns-repeated="55"/>
          <table:table-cell table:number-columns-repeated="16324"/>
        </table:table-row>
        <table:table-row table:style-name="ro51">
          <table:table-cell office:value-type="string" table:number-columns-spanned="60" table:number-rows-spanned="1" table:style-name="ce19">
            <text:p><text:span text:style-name="T150">-<text:s text:c="5"/></text:span><text:span text:style-name="T147">Eleição da diretoria <text:s/>da Associação Caritativa Nossa Senhora <text:s/>de <text:s/>Fátima</text:span></text:p>
            <text:p><text:span text:style-name="T151">:</text:span></text:p>
            <text:p><text:span text:style-name="T147">para o <text:s text:c="5"/>triênio de 01/01/2026 a 31/12/2028.</text:span></text:p>
            <text:p><text:span text:style-name="T149">-<text:s/></text:span><text:span text:style-name="T147">Eleição do Conselho Fiscal para o triênio de 01/01/2026 a 31/12/2028.</text:span></text:p>
          </table:table-cell>
          <table:covered-table-cell table:number-columns-repeated="56"/>
          <table:covered-table-cell>
            <draw:custom-shape svg:x="0.02958in" svg:y="0.84142in" svg:width="0.07014in" svg:height="0.22222in" draw:z-index="88" draw:id="id87" draw:style-name="a126" draw:name="Shape 89">
              <svg:title/>
              <svg:desc/>
              <draw:enhanced-geometry xmlns:dr3d="urn:oasis:names:tc:opendocument:xmlns:dr3d:1.0" draw:type="non-primitive" svg:viewBox="0 0 64135 203200" draw:enhanced-path="M 63704 203166 L 0 203166 0 0 63704 0 63704 203166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203200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203200 / ?f7"/>
              </draw:enhanced-geometry>
            </draw:custom-shape>
          </table:covered-table-cell>
          <table:covered-table-cell table:number-columns-repeated="2"/>
          <table:table-cell table:number-columns-repeated="16324"/>
        </table:table-row>
        <table:table-row table:style-name="ro52">
          <table:table-cell office:value-type="string" table:number-columns-spanned="60" table:number-rows-spanned="1" table:style-name="ce68">
            <text:p><text:span text:style-name="T148">Guarulhos, 07 de agosto de 2025</text:span></text:p>
          </table:table-cell>
          <table:covered-table-cell table:number-columns-repeated="43"/>
          <table:covered-table-cell>
            <draw:g draw:z-index="56" draw:name="Group 57" draw:id="id66">
              <svg:title/>
              <svg:desc/>
              <draw:frame draw:id="id55" draw:style-name="a80" draw:name="image15.jpeg" svg:x="1.09883in" svg:y="2.15872in" svg:width="1.64417in" svg:height="1.00228in" style:rel-width="scale" style:rel-height="scale">
                <draw:image xlink:href="media/image24.jpeg" xlink:type="simple" xlink:show="embed" xlink:actuate="onLoad"/>
                <svg:title/>
                <svg:desc/>
              </draw:frame>
              <draw:custom-shape svg:x="0.01201in" svg:y="2.77122in" svg:width="0.40417in" svg:height="0in" draw:id="id56" draw:style-name="a81" draw:name="Shape 59">
                <svg:title/>
                <svg:desc/>
                <draw:enhanced-geometry xmlns:dr3d="urn:oasis:names:tc:opendocument:xmlns:dr3d:1.0" draw:type="non-primitive" svg:viewBox="0 0 369570 0" draw:enhanced-path="M 0 0 L 36948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69570"/>
                  <draw:equation draw:name="f7" draw:formula="?f4 / 0"/>
                  <draw:equation draw:name="f8" draw:formula="0 / ?f6"/>
                  <draw:equation draw:name="f9" draw:formula="369570 / ?f6"/>
                  <draw:equation draw:name="f10" draw:formula="0 / ?f7"/>
                </draw:enhanced-geometry>
              </draw:custom-shape>
              <draw:custom-shape svg:x="0.01201in" svg:y="2.99395in" svg:width="1.04514in" svg:height="0in" draw:id="id57" draw:style-name="a82" draw:name="Shape 60">
                <svg:title/>
                <svg:desc/>
                <draw:enhanced-geometry xmlns:dr3d="urn:oasis:names:tc:opendocument:xmlns:dr3d:1.0" draw:type="non-primitive" svg:viewBox="0 0 955675 0" draw:enhanced-path="M 0 0 L 95557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55675"/>
                  <draw:equation draw:name="f7" draw:formula="?f4 / 0"/>
                  <draw:equation draw:name="f8" draw:formula="0 / ?f6"/>
                  <draw:equation draw:name="f9" draw:formula="955675 / ?f6"/>
                  <draw:equation draw:name="f10" draw:formula="0 / ?f7"/>
                </draw:enhanced-geometry>
              </draw:custom-shape>
              <draw:custom-shape svg:x="0.36035in" svg:y="2.7573in" svg:width="0.69722in" svg:height="0.59861in" draw:id="id58" draw:style-name="a83" draw:name="Shape 61">
                <svg:title/>
                <svg:desc/>
                <draw:enhanced-geometry xmlns:dr3d="urn:oasis:names:tc:opendocument:xmlns:dr3d:1.0" draw:type="non-primitive" svg:viewBox="0 0 637540 547370" draw:enhanced-path="M 0 12728 L 637048 12728 N M 229337 547346 L 229337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37540"/>
                  <draw:equation draw:name="f7" draw:formula="?f4 / 547370"/>
                  <draw:equation draw:name="f8" draw:formula="0 / ?f6"/>
                  <draw:equation draw:name="f9" draw:formula="637540 / ?f6"/>
                  <draw:equation draw:name="f10" draw:formula="0 / ?f7"/>
                  <draw:equation draw:name="f11" draw:formula="547370 / ?f7"/>
                </draw:enhanced-geometry>
              </draw:custom-shape>
              <draw:custom-shape svg:x="0.88983in" svg:y="2.7573in" svg:width="0.16736in" svg:height="0.45972in" draw:id="id59" draw:style-name="a84" draw:name="Shape 62">
                <svg:title/>
                <svg:desc/>
                <draw:enhanced-geometry xmlns:dr3d="urn:oasis:names:tc:opendocument:xmlns:dr3d:1.0" draw:type="non-primitive" svg:viewBox="0 0 153035 420370" draw:enhanced-path="M 0 0 L 152892 0 152892 420056 0 420056 0 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3035"/>
                  <draw:equation draw:name="f7" draw:formula="?f4 / 420370"/>
                  <draw:equation draw:name="f8" draw:formula="0 / ?f6"/>
                  <draw:equation draw:name="f9" draw:formula="153035 / ?f6"/>
                  <draw:equation draw:name="f10" draw:formula="0 / ?f7"/>
                  <draw:equation draw:name="f11" draw:formula="420370 / ?f7"/>
                </draw:enhanced-geometry>
              </draw:custom-shape>
              <draw:custom-shape svg:x="0.38822in" svg:y="2.7573in" svg:width="0in" svg:height="0.59861in" draw:id="id60" draw:style-name="a85" draw:name="Shape 63">
                <svg:title/>
                <svg:desc/>
                <draw:enhanced-geometry xmlns:dr3d="urn:oasis:names:tc:opendocument:xmlns:dr3d:1.0" draw:type="non-primitive" svg:viewBox="0 0 0 547370" draw:enhanced-path="M 0 547346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547370"/>
                  <draw:equation draw:name="f8" draw:formula="0 / ?f6"/>
                  <draw:equation draw:name="f9" draw:formula="0 / ?f7"/>
                  <draw:equation draw:name="f10" draw:formula="547370 / ?f7"/>
                </draw:enhanced-geometry>
              </draw:custom-shape>
              <draw:custom-shape svg:x="0.34642in" svg:y="3.18884in" svg:width="0.69722in" svg:height="0in" draw:id="id61" draw:style-name="a86" draw:name="Shape 64">
                <svg:title/>
                <svg:desc/>
                <draw:enhanced-geometry xmlns:dr3d="urn:oasis:names:tc:opendocument:xmlns:dr3d:1.0" draw:type="non-primitive" svg:viewBox="0 0 637540 0" draw:enhanced-path="M 0 0 L 6370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37540"/>
                  <draw:equation draw:name="f7" draw:formula="?f4 / 0"/>
                  <draw:equation draw:name="f8" draw:formula="0 / ?f6"/>
                  <draw:equation draw:name="f9" draw:formula="637540 / ?f6"/>
                  <draw:equation draw:name="f10" draw:formula="0 / ?f7"/>
                </draw:enhanced-geometry>
              </draw:custom-shape>
              <draw:frame draw:id="id62" draw:style-name="a89" draw:name="Textbox 65" svg:x="0.02184in" svg:y="2.76298in" svg:width="0.16389in" svg:height="0.29792in">
                <draw:text-box>
                  <text:p text:style-name="a88" text:class-names="" text:cond-style-name=""><text:span text:style-name="a87" text:class-names="">r</text:span></text:p>
                </draw:text-box>
                <svg:title/>
                <svg:desc/>
              </draw:frame>
              <draw:frame draw:id="id63" draw:style-name="a92" draw:name="Textbox 66" svg:x="0.37655in" svg:y="3.10162in" svg:width="0.12986in" svg:height="0.34444in">
                <draw:text-box>
                  <text:p text:style-name="a91" text:class-names="" text:cond-style-name=""><text:span text:style-name="a90" text:class-names="">-</text:span></text:p>
                </draw:text-box>
                <svg:title/>
                <svg:desc/>
              </draw:frame>
              <draw:frame draw:id="id64" draw:style-name="a95" draw:name="Textbox 67" svg:x="0.42196in" svg:y="2.7391in" svg:width="0.17847in" svg:height="0.59375in">
                <draw:text-box>
                  <text:p text:style-name="a94" text:class-names="" text:cond-style-name=""><text:span text:style-name="a93" text:class-names="">-</text:span></text:p>
                </draw:text-box>
                <svg:title/>
                <svg:desc/>
              </draw:frame>
              <draw:frame draw:id="id65" draw:style-name="a98" draw:name="Textbox 68" svg:x="0.7612in" svg:y="3.02278in" svg:width="0.14167in" svg:height="0.32083in">
                <draw:text-box>
                  <text:p text:style-name="a97" text:class-names="" text:cond-style-name=""><text:span text:style-name="a96" text:class-names="">"</text:span></text:p>
                </draw:text-box>
                <svg:title/>
                <svg:desc/>
              </draw:frame>
            </draw:g>
          </table:covered-table-cell>
          <table:covered-table-cell table:number-columns-repeated="15"/>
          <table:table-cell table:number-columns-repeated="16324"/>
        </table:table-row>
        <table:table-row table:style-name="ro52">
          <table:table-cell office:value-type="string" table:number-columns-spanned="60" table:number-rows-spanned="1" table:style-name="ce68">
            <text:p><text:span text:style-name="T148">Presidente</text:span></text:p>
          </table:table-cell>
          <table:covered-table-cell table:number-columns-repeated="19"/>
          <table:covered-table-cell>
            <draw:g draw:z-index="68" draw:name="Group 69" draw:id="id71">
              <svg:title/>
              <svg:desc/>
              <draw:frame draw:id="id67" draw:style-name="a99" draw:name="image16.jpeg" svg:x="1.54256in" svg:y="2.49375in" svg:width="9.27984in" svg:height="3.86992in" style:rel-width="scale" style:rel-height="scale">
                <draw:image xlink:href="media/image25.jpeg" xlink:type="simple" xlink:show="embed" xlink:actuate="onLoad"/>
                <svg:title/>
                <svg:desc/>
              </draw:frame>
              <draw:custom-shape svg:x="0.03772in" svg:y="4.44263in" svg:width="1.49097in" svg:height="0in" draw:id="id68" draw:style-name="a100" draw:name="Shape 71">
                <svg:title/>
                <svg:desc/>
                <draw:enhanced-geometry xmlns:dr3d="urn:oasis:names:tc:opendocument:xmlns:dr3d:1.0" draw:type="non-primitive" svg:viewBox="0 0 1363345 0" draw:enhanced-path="M 0 0 L 136328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363345"/>
                  <draw:equation draw:name="f7" draw:formula="?f4 / 0"/>
                  <draw:equation draw:name="f8" draw:formula="0 / ?f6"/>
                  <draw:equation draw:name="f9" draw:formula="1363345 / ?f6"/>
                  <draw:equation draw:name="f10" draw:formula="0 / ?f7"/>
                </draw:enhanced-geometry>
              </draw:custom-shape>
              <draw:frame draw:id="id69" draw:style-name="a104" draw:name="Textbox 72" svg:x="7.32233in" svg:y="5.89904in" svg:width="0.15347in" svg:height="0.30069in">
                <draw:text-box>
                  <text:p text:style-name="a103" text:class-names="" text:cond-style-name=""><text:span text:style-name="a101" text:class-names="">t</text:span><text:span text:style-name="a102" text:class-names=""><text:s text:c="1"/></text:span></text:p>
                </draw:text-box>
                <svg:title/>
                <svg:desc/>
              </draw:frame>
              <draw:frame draw:id="id70" draw:style-name="a110" draw:name="Textbox 73" svg:x="7.81885in" svg:y="5.84186in" svg:width="1.91042in" svg:height="0.24931in">
                <draw:text-box>
                  <text:p text:style-name="a109" text:class-names="" text:cond-style-name=""><text:span text:style-name="a105" text:class-names="">S1037</text:span><text:span text:style-name="a106" text:class-names="">2<text:s text:c="1"/></text:span><text:span text:style-name="a107" text:class-names=""><text:s text:c="1"/></text:span><text:span text:style-name="a108" text:class-names="">�0539943</text:span></text:p>
                </draw:text-box>
                <svg:title/>
                <svg:desc/>
              </draw:frame>
            </draw:g>
          </table:covered-table-cell>
          <table:covered-table-cell/>
          <table:covered-table-cell>
            <draw:g draw:z-index="53" draw:name="Group 54" draw:id="id54">
              <svg:title/>
              <svg:desc/>
              <draw:frame draw:id="id52" draw:style-name="a63" draw:name="image14.jpeg" svg:x="1.98978in" svg:y="0.6187in" svg:width="6.13082in" svg:height="1.28069in" style:rel-width="scale" style:rel-height="scale">
                <draw:image xlink:href="media/image26.jpeg" xlink:type="simple" xlink:show="embed" xlink:actuate="onLoad"/>
                <svg:title/>
                <svg:desc/>
              </draw:frame>
              <draw:frame draw:id="id53" draw:style-name="a79" draw:name="Textbox 56" svg:x="1.98978in" svg:y="0.6187in" svg:width="6.13125in" svg:height="1.37431in">
                <draw:text-box>
                  <text:p text:style-name="a65" text:class-names="" text:cond-style-name=""><text:span text:style-name="a64" text:class-names=""/></text:p>
                  <text:p text:style-name="a67" text:class-names="" text:cond-style-name=""><text:span text:style-name="a66" text:class-names=""/></text:p>
                  <text:p text:style-name="a78" text:class-names="" text:cond-style-name=""><text:span text:style-name="a68" text:class-names="">Jos</text:span><text:span text:style-name="a69" text:class-names="">é</text:span><text:span text:style-name="a70" text:class-names=""><text:s text:c="1"/></text:span><text:span text:style-name="a71" text:class-names="">Robert</text:span><text:span text:style-name="a72" text:class-names="">o</text:span><text:span text:style-name="a73" text:class-names=""><text:s text:c="1"/></text:span><text:span text:style-name="a74" text:class-names="">d</text:span><text:span text:style-name="a75" text:class-names="">e</text:span><text:span text:style-name="a76" text:class-names=""><text:s text:c="1"/></text:span><text:span text:style-name="a77" text:class-names="">Moraes</text:span></text:p>
                </draw:text-box>
                <svg:title/>
                <svg:desc/>
              </draw:frame>
            </draw:g>
          </table:covered-table-cell>
          <table:covered-table-cell table:number-columns-repeated="37"/>
          <table:table-cell table:number-columns-repeated="16324"/>
        </table:table-row>
        <table:table-row table:style-name="ro53">
          <table:table-cell table:number-columns-repeated="16384" table:style-name="ce1"/>
        </table:table-row>
        <table:table-row table:style-name="ro54">
          <table:table-cell table:number-columns-repeated="17" table:style-name="ce1"/>
          <table:table-cell table:style-name="ce1">
            <draw:custom-shape svg:x="0.13414in" svg:y="-0in" svg:width="0in" svg:height="0.41806in" draw:z-index="73" draw:id="id72" draw:style-name="a111" draw:name="Shape 74">
              <svg:title/>
              <svg:desc/>
              <draw:enhanced-geometry xmlns:dr3d="urn:oasis:names:tc:opendocument:xmlns:dr3d:1.0" draw:type="non-primitive" svg:viewBox="0 0 0 382270" draw:enhanced-path="M 0 381869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382270"/>
                <draw:equation draw:name="f8" draw:formula="0 / ?f6"/>
                <draw:equation draw:name="f9" draw:formula="0 / ?f7"/>
                <draw:equation draw:name="f10" draw:formula="382270 / ?f7"/>
              </draw:enhanced-geometry>
            </draw:custom-shape>
          </table:table-cell>
          <table:table-cell table:number-columns-repeated="16366" table:style-name="ce1"/>
        </table:table-row>
        <table:table-row table:style-name="ro20">
          <table:table-cell table:number-columns-repeated="21" table:style-name="ce1"/>
          <table:table-cell table:style-name="ce1">
            <draw:custom-shape svg:x="0.05188in" svg:y="0.00696in" svg:width="0.82222in" svg:height="0in" draw:z-index="76" draw:id="id75" draw:style-name="a114" draw:name="Shape 77">
              <svg:title/>
              <svg:desc/>
              <draw:enhanced-geometry xmlns:dr3d="urn:oasis:names:tc:opendocument:xmlns:dr3d:1.0" draw:type="non-primitive" svg:viewBox="0 0 751840 0" draw:enhanced-path="M 0 0 L 75171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51840"/>
                <draw:equation draw:name="f7" draw:formula="?f4 / 0"/>
                <draw:equation draw:name="f8" draw:formula="0 / ?f6"/>
                <draw:equation draw:name="f9" draw:formula="751840 / ?f6"/>
                <draw:equation draw:name="f10" draw:formula="0 / ?f7"/>
              </draw:enhanced-geometry>
            </draw:custom-shape>
          </table:table-cell>
          <table:table-cell table:number-columns-repeated="16362" table:style-name="ce1"/>
        </table:table-row>
        <table:table-row table:style-name="ro55">
          <table:table-cell table:number-columns-repeated="22" table:style-name="ce1"/>
          <table:table-cell table:style-name="ce1">
            <draw:custom-shape svg:x="1.2931in" svg:y="0.01392in" svg:width="0.64097in" svg:height="0in" draw:z-index="77" draw:id="id76" draw:style-name="a115" draw:name="Shape 78">
              <svg:title/>
              <svg:desc/>
              <draw:enhanced-geometry xmlns:dr3d="urn:oasis:names:tc:opendocument:xmlns:dr3d:1.0" draw:type="non-primitive" svg:viewBox="0 0 586105 0" draw:enhanced-path="M 0 0 L 58608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86105"/>
                <draw:equation draw:name="f7" draw:formula="?f4 / 0"/>
                <draw:equation draw:name="f8" draw:formula="0 / ?f6"/>
                <draw:equation draw:name="f9" draw:formula="586105 / ?f6"/>
                <draw:equation draw:name="f10" draw:formula="0 / ?f7"/>
              </draw:enhanced-geometry>
            </draw:custom-shape>
          </table:table-cell>
          <table:table-cell table:number-columns-repeated="16361" table:style-name="ce1"/>
        </table:table-row>
        <table:table-row table:style-name="ro20">
          <table:table-cell table:style-name="ce1">
            <draw:custom-shape svg:x="0.11147in" svg:y="0.00696in" svg:width="0.47431in" svg:height="0in" draw:z-index="78" draw:id="id77" draw:style-name="a116" draw:name="Shape 79">
              <svg:title/>
              <svg:desc/>
              <draw:enhanced-geometry xmlns:dr3d="urn:oasis:names:tc:opendocument:xmlns:dr3d:1.0" draw:type="non-primitive" svg:viewBox="0 0 433705 0" draw:enhanced-path="M 0 0 L 43319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33705"/>
                <draw:equation draw:name="f7" draw:formula="?f4 / 0"/>
                <draw:equation draw:name="f8" draw:formula="0 / ?f6"/>
                <draw:equation draw:name="f9" draw:formula="433705 / ?f6"/>
                <draw:equation draw:name="f10" draw:formula="0 / ?f7"/>
              </draw:enhanced-geometry>
            </draw:custom-shape>
          </table:table-cell>
          <table:table-cell table:number-columns-repeated="16383" table:style-name="ce1"/>
        </table:table-row>
        <table:table-row table:style-name="ro20">
          <table:table-cell table:number-columns-repeated="4" table:style-name="ce1"/>
          <table:table-cell table:style-name="ce1">
            <draw:custom-shape svg:x="0.22428in" svg:y="0.00696in" svg:width="2.53611in" svg:height="0in" draw:z-index="79" draw:id="id78" draw:style-name="a117" draw:name="Shape 80">
              <svg:title/>
              <svg:desc/>
              <draw:enhanced-geometry xmlns:dr3d="urn:oasis:names:tc:opendocument:xmlns:dr3d:1.0" draw:type="non-primitive" svg:viewBox="0 0 2319020 0" draw:enhanced-path="M 0 0 L 231885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319020"/>
                <draw:equation draw:name="f7" draw:formula="?f4 / 0"/>
                <draw:equation draw:name="f8" draw:formula="0 / ?f6"/>
                <draw:equation draw:name="f9" draw:formula="2319020 / ?f6"/>
                <draw:equation draw:name="f10" draw:formula="0 / ?f7"/>
              </draw:enhanced-geometry>
            </draw:custom-shape>
          </table:table-cell>
          <table:table-cell table:number-columns-repeated="16379" table:style-name="ce1"/>
        </table:table-row>
        <table:table-row table:style-name="ro20">
          <table:table-cell table:number-columns-repeated="21" table:style-name="ce1"/>
          <table:table-cell table:style-name="ce1">
            <draw:custom-shape svg:x="0.10762in" svg:y="0.00696in" svg:width="1.14306in" svg:height="0in" draw:z-index="80" draw:id="id79" draw:style-name="a118" draw:name="Shape 81">
              <svg:title/>
              <svg:desc/>
              <draw:enhanced-geometry xmlns:dr3d="urn:oasis:names:tc:opendocument:xmlns:dr3d:1.0" draw:type="non-primitive" svg:viewBox="0 0 1045210 0" draw:enhanced-path="M 0 0 L 104475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045210"/>
                <draw:equation draw:name="f7" draw:formula="?f4 / 0"/>
                <draw:equation draw:name="f8" draw:formula="0 / ?f6"/>
                <draw:equation draw:name="f9" draw:formula="1045210 / ?f6"/>
                <draw:equation draw:name="f10" draw:formula="0 / ?f7"/>
              </draw:enhanced-geometry>
            </draw:custom-shape>
          </table:table-cell>
          <table:table-cell table:number-columns-repeated="16362" table:style-name="ce1"/>
        </table:table-row>
        <table:table-row table:style-name="ro56">
          <table:table-cell office:value-type="string" table:number-columns-spanned="23" table:number-rows-spanned="3" table:style-name="ce69">
            <text:p><text:span text:style-name="T152">•<text:s text:c="7"/></text:span><text:span text:style-name="T153">•</text:span></text:p>
          </table:table-cell>
          <table:covered-table-cell table:number-columns-repeated="22"/>
          <table:table-cell table:number-columns-spanned="2" table:number-rows-spanned="1" table:style-name="ce44"/>
          <table:covered-table-cell/>
          <table:table-cell table:number-columns-spanned="20" table:number-rows-spanned="1" table:style-name="ce44"/>
          <table:covered-table-cell table:number-columns-repeated="19"/>
          <table:table-cell table:number-columns-spanned="2" table:number-rows-spanned="1" table:style-name="ce44"/>
          <table:covered-table-cell/>
          <table:table-cell table:number-columns-spanned="7" table:number-rows-spanned="1" table:style-name="ce44">
            <draw:custom-shape svg:x="0in" svg:y="1.0024in" svg:width="0in" svg:height="1.89375in" draw:z-index="106" draw:id="id105" draw:style-name="a143" draw:name="Shape 107">
              <svg:title/>
              <svg:desc/>
              <draw:enhanced-geometry xmlns:dr3d="urn:oasis:names:tc:opendocument:xmlns:dr3d:1.0" draw:type="non-primitive" svg:viewBox="0 0 0 1731645" draw:enhanced-path="M 0 1731141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1731645"/>
                <draw:equation draw:name="f8" draw:formula="0 / ?f6"/>
                <draw:equation draw:name="f9" draw:formula="0 / ?f7"/>
                <draw:equation draw:name="f10" draw:formula="1731645 / ?f7"/>
              </draw:enhanced-geometry>
            </draw:custom-shape>
          </table:table-cell>
          <table:covered-table-cell table:number-columns-repeated="6"/>
          <table:table-cell table:number-columns-spanned="3" table:number-rows-spanned="1" table:style-name="ce44"/>
          <table:covered-table-cell table:number-columns-repeated="2"/>
          <table:table-cell table:number-columns-repeated="16327"/>
        </table:table-row>
        <table:table-row table:style-name="ro57">
          <table:covered-table-cell/>
          <table:covered-table-cell table:number-columns-repeated="22"/>
          <table:table-cell table:number-columns-spanned="2" table:number-rows-spanned="1" table:style-name="ce45"/>
          <table:covered-table-cell/>
          <table:table-cell table:number-columns-spanned="20" table:number-rows-spanned="1" table:style-name="ce45"/>
          <table:covered-table-cell table:number-columns-repeated="19"/>
          <table:table-cell table:number-columns-spanned="2" table:number-rows-spanned="1" table:style-name="ce45"/>
          <table:covered-table-cell/>
          <table:table-cell office:value-type="string" table:number-columns-spanned="7" table:number-rows-spanned="3" table:style-name="ce113">
            <text:p><text:span text:style-name="T154">GUARULHOS - SP</text:span></text:p>
            <text:p><text:span text:style-name="T155">DIGITALIZADO<text:s/></text:span><text:span text:style-name="T156">NO</text:span></text:p>
          </table:table-cell>
          <table:covered-table-cell table:number-columns-repeated="6"/>
          <table:table-cell table:number-columns-spanned="3" table:number-rows-spanned="1" table:style-name="ce45"/>
          <table:covered-table-cell table:number-columns-repeated="2"/>
          <table:table-cell table:number-columns-repeated="16327"/>
        </table:table-row>
        <table:table-row table:style-name="ro41">
          <table:covered-table-cell/>
          <table:covered-table-cell table:number-columns-repeated="22"/>
          <table:table-cell table:number-columns-spanned="2" table:number-rows-spanned="1" table:style-name="ce45"/>
          <table:covered-table-cell/>
          <table:table-cell office:value-type="string" table:number-columns-spanned="20" table:number-rows-spanned="4" table:style-name="ce25">
            <text:p><text:span text:style-name="T157">Associaçã</text:span><text:span text:style-name="T158">o<text:s/></text:span><text:span text:style-name="T157">Caritativa da Paróqui Nossa Senhora de<text:s/></text:span><text:span text:style-name="T158">F</text:span><text:span text:style-name="T157">átima</text:span></text:p>
            <text:p><text:span text:style-name="T159">-<text:s text:c="8"/></text:span><text:span text:style-name="T160">�<text:s text:c="9"/></text:span><text:span text:style-name="T159">de <text:s/>F- <text:s text:c="10"/>"-· <text:s text:c="5"/>�<text:s text:c="6"/></text:span><text:span text:style-name="T161">•<text:s/></text:span><text:span text:style-name="T162">Wo<text:s text:c="3"/></text:span><text:span text:style-name="T159">F-<text:s text:c="10"/></text:span><text:span text:style-name="T161">•<text:s/></text:span><text:span text:style-name="T159">CEP <text:s text:c="2"/>07191</text:span><text:span text:style-name="T161">•</text:span><text:span text:style-name="T159">210</text:span></text:p>
            <text:p><text:span text:style-name="T159">- <text:s text:c="17"/>- � <text:s text:c="4"/>Põt&lt;Ao<text:s/></text:span><text:span text:style-name="T161">•<text:s/></text:span><text:span text:style-name="T159">Fone,-!';ax<text:s/></text:span><text:span text:style-name="T163">2- <text:s text:c="5"/>•<text:s/></text:span><text:span text:style-name="T159">&amp;771</text:span></text:p>
            <text:p><text:span text:style-name="T162">C</text:span><text:span text:style-name="T164">N</text:span><text:span text:style-name="T162">PJ:<text:s/></text:span><text:span text:style-name="T165">48.</text:span><text:span text:style-name="T166">150.2K1&gt;001-S3</text:span></text:p>
          </table:table-cell>
          <table:covered-table-cell table:number-columns-repeated="19"/>
          <table:table-cell table:number-columns-spanned="2" table:number-rows-spanned="1" table:style-name="ce45"/>
          <table:covered-table-cell/>
          <table:covered-table-cell/>
          <table:covered-table-cell table:number-columns-repeated="6"/>
          <table:table-cell table:number-columns-spanned="3" table:number-rows-spanned="1" table:style-name="ce45"/>
          <table:covered-table-cell table:number-columns-repeated="2"/>
          <table:table-cell table:number-columns-repeated="16327"/>
        </table:table-row>
        <table:table-row table:style-name="ro40">
          <table:table-cell table:number-columns-spanned="23" table:number-rows-spanned="1" table:style-name="ce45"/>
          <table:covered-table-cell table:number-columns-repeated="5"/>
          <table:covered-table-cell>
            <draw:custom-shape svg:x="0.33145in" svg:y="0.32496in" svg:width="0.05625in" svg:height="0.2in" draw:z-index="109" draw:id="id108" draw:style-name="a146" draw:name="Shape 110">
              <svg:title/>
              <svg:desc/>
              <draw:enhanced-geometry xmlns:dr3d="urn:oasis:names:tc:opendocument:xmlns:dr3d:1.0" draw:type="non-primitive" svg:viewBox="0 0 51435 182880" draw:enhanced-path="M 50963 182338 L 0 182338 0 0 50963 0 50963 18233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8288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82880 / ?f7"/>
              </draw:enhanced-geometry>
            </draw:custom-shape>
            <draw:frame draw:z-index="116" draw:id="id115" draw:style-name="a155" draw:name="Textbox 117" svg:x="0.33145in" svg:y="0.34459in" svg:width="0.05347in" svg:height="0.19861in">
              <draw:text-box>
                <text:p text:style-name="a154" text:class-names="" text:cond-style-name=""><text:span text:style-name="a153" text:class-names="">•</text:span></text:p>
              </draw:text-box>
              <svg:title/>
              <svg:desc/>
            </draw:frame>
          </table:covered-table-cell>
          <table:covered-table-cell table:number-columns-repeated="16"/>
          <table:table-cell table:number-columns-spanned="2" table:number-rows-spanned="1" table:style-name="ce45"/>
          <table:covered-table-cell/>
          <table:covered-table-cell/>
          <table:covered-table-cell table:number-columns-repeated="19"/>
          <table:table-cell table:number-columns-spanned="2" table:number-rows-spanned="1" table:style-name="ce45"/>
          <table:covered-table-cell/>
          <table:covered-table-cell/>
          <table:covered-table-cell table:number-columns-repeated="6"/>
          <table:table-cell table:number-columns-spanned="3" table:number-rows-spanned="1" table:style-name="ce45"/>
          <table:covered-table-cell table:number-columns-repeated="2"/>
          <table:table-cell table:number-columns-repeated="16327"/>
        </table:table-row>
        <table:table-row table:style-name="ro58">
          <table:table-cell table:number-columns-spanned="23" table:number-rows-spanned="1" table:style-name="ce19"/>
          <table:covered-table-cell table:number-columns-repeated="22"/>
          <table:table-cell table:number-columns-spanned="2" table:number-rows-spanned="1" table:style-name="ce19"/>
          <table:covered-table-cell/>
          <table:covered-table-cell/>
          <table:covered-table-cell table:number-columns-repeated="19"/>
          <table:table-cell table:number-columns-spanned="2" table:number-rows-spanned="1" table:style-name="ce19"/>
          <table:covered-table-cell/>
          <table:table-cell office:value-type="string" table:number-columns-spanned="7" table:number-rows-spanned="1" table:style-name="ce65">
            <text:p><text:span text:style-name="T167">163172</text:span></text:p>
            <text:p><text:span text:style-name="T154">1• Oficial<text:s/></text:span><text:span text:style-name="T168">de<text:s/></text:span><text:span text:style-name="T169">Registro<text:s/></text:span><text:span text:style-name="T154">Civll</text:span></text:p>
            <text:p><text:span text:style-name="T156">de Pessoa<text:s/></text:span><text:span text:style-name="T154">Jurídica</text:span></text:p>
          </table:table-cell>
          <table:covered-table-cell table:number-columns-repeated="5"/>
          <table:covered-table-cell>
            <draw:frame draw:z-index="90" draw:id="id89" draw:style-name="a128" draw:name="image18.jpeg" svg:x="0.16362in" svg:y="0.01827in" svg:width="0.58521in" svg:height="1.00228in" style:rel-width="scale" style:rel-height="scale">
              <draw:image xlink:href="media/image27.jpeg" xlink:type="simple" xlink:show="embed" xlink:actuate="onLoad"/>
              <svg:title/>
              <svg:desc/>
            </draw:frame>
          </table:covered-table-cell>
          <table:table-cell table:number-columns-spanned="3" table:number-rows-spanned="1" table:style-name="ce19"/>
          <table:covered-table-cell table:number-columns-repeated="2"/>
          <table:table-cell table:number-columns-repeated="16327"/>
        </table:table-row>
        <table:table-row table:style-name="ro59">
          <table:table-cell table:number-columns-spanned="23" table:number-rows-spanned="1" table:style-name="ce45"/>
          <table:covered-table-cell table:number-columns-repeated="22"/>
          <table:table-cell table:number-columns-spanned="2" table:number-rows-spanned="1" table:style-name="ce45"/>
          <table:covered-table-cell/>
          <table:covered-table-cell/>
          <table:covered-table-cell table:number-columns-repeated="19"/>
          <table:table-cell table:number-columns-spanned="2" table:number-rows-spanned="1" table:style-name="ce45"/>
          <table:covered-table-cell/>
          <table:table-cell table:number-columns-spanned="7" table:number-rows-spanned="1" table:style-name="ce45"/>
          <table:covered-table-cell table:number-columns-repeated="6"/>
          <table:table-cell table:number-columns-spanned="3" table:number-rows-spanned="1" table:style-name="ce45"/>
          <table:covered-table-cell table:number-columns-repeated="2"/>
          <table:table-cell table:number-columns-repeated="16327"/>
        </table:table-row>
        <table:table-row table:style-name="ro60">
          <table:table-cell office:value-type="string" table:number-columns-spanned="57" table:number-rows-spanned="1" table:style-name="ce25">
            <text:p><text:span text:style-name="T170">ATA DA ASSEMBLÉIA GERAL ORDINÁRIA DE ELEIÇÃO DA DIRETORIA E DO CONSELHO</text:span></text:p>
            <text:p><text:span text:style-name="T170">FISCAL-TRIÊNIO DE 01/01/2026 a 31/12/2028 da ASSOCIAÇÃO CARITATIVA DA PARÓQUIA NOSSA SENHORA DE FÁTIMA</text:span></text:p>
          </table:table-cell>
          <table:covered-table-cell table:number-columns-repeated="56"/>
          <table:table-cell table:number-columns-repeated="16327"/>
        </table:table-row>
        <table:table-row table:style-name="ro33">
          <table:table-cell office:value-type="string" table:number-columns-spanned="57" table:number-rows-spanned="3" table:style-name="ce19">
            <text:p><text:span text:style-name="T171">Aos 03 (três) dias do mês de setembro do ano de 2025 (dois mil e vinte e cinco), às 19h30, no salão paroquial "Dom<text:s/></text:span><text:span text:style-name="T172">João<text:s/></text:span><text:span text:style-name="T171">Bergese", na Paróquia<text:s/></text:span><text:span text:style-name="T172">Nossa<text:s/></text:span><text:span text:style-name="T171">Senhora de<text:s/></text:span><text:span text:style-name="T172">Fátima,<text:s/></text:span><text:span text:style-name="T171">reuniram-se em <text:s/>Assembleia Geral Ordinária os senhores associados, preponderantemente ligados as Pastorais <text:s/>Sociais <text:s/>da <text:s/>Paróquia <text:s/>Nossa <text:s/>Senhora <text:s/>de <text:s/>Fátima, <text:s/>CNPJ.<text:s text:c="2"/></text:span><text:span text:style-name="T172">48.150.296/0001-53,<text:s/></text:span><text:span text:style-name="T171">por</text:span></text:p>
            <text:p><text:span text:style-name="T173">•<text:s text:c="51"/></text:span><text:span text:style-name="T171">convocação <text:s/>do <text:s/>Presidente, <text:s/>da <text:s/>Associação Nossa <text:s/>Senhora <text:s/>de<text:s text:c="2"/></text:span><text:span text:style-name="T172">Fátima,<text:s/></text:span><text:span text:style-name="T171">Sr. José<text:s/></text:span><text:span text:style-name="T172">Roberto<text:s/></text:span><text:span text:style-name="T171">de Moraes, <text:s/>maior, <text:s/>brasileiro, <text:s/>casado, <text:s/>aposentado, <text:s/>portador <text:s/>da <text:s/>cédula <text:s/>de <text:s/>identidade <text:s/>RG</text:span><text:span text:style-name="T174">.<text:s/></text:span><text:span text:style-name="T171">14.258.284-0/SSP-SP, <text:s/>CPF. <text:s text:c="2"/>027.251.848</text:span><text:span text:style-name="T175">-</text:span><text:span text:style-name="T171">43, <text:s text:c="2"/>residente <text:s text:c="2"/>e <text:s text:c="2"/>domiciliado<text:s text:c="3"/></text:span><text:span text:style-name="T172">na<text:s text:c="3"/></text:span><text:span text:style-name="T171">Rua <text:s text:c="2"/>Eugênio Diamante, nº <text:s/>621, Vila Barros, Guarulhos/SP, <text:s/>cabendo <text:s/>a mim <text:s/>Sra. Ana <text:s/>Lúcia <text:s/>de <text:s/>Campos Correa, <text:s text:c="2"/>maior, <text:s text:c="2"/>brasileira, <text:s text:c="2"/>casada, <text:s text:c="2"/>aposentada, <text:s text:c="2"/>portadora<text:s text:c="3"/></text:span><text:span text:style-name="T172">da<text:s text:c="3"/></text:span><text:span text:style-name="T171">cédula <text:s text:c="2"/>de <text:s text:c="2"/>identidade 18.182.022-5 e<text:s/></text:span><text:span text:style-name="T172">do<text:s/></text:span><text:span text:style-name="T171">CPF. 066.906.898-59,<text:s/></text:span><text:span text:style-name="T172">residente<text:s/></text:span><text:span text:style-name="T171">e domiciliada à Rua Pavini, nº 35, Jardim Flor do <text:s/>Campo, Guarulhos/SP,<text:s/></text:span><text:span text:style-name="T172">na qualidade<text:s/></text:span><text:span text:style-name="T171">de Secretária em <text:s/>exercício <text:s/>da atual diretoria lavrar a presente ata. Antes de ser proclamada a ordem do dia, todos foram convidados a</text:span></text:p>
            <text:p><text:span text:style-name="T171">entoar uma oração ao Espírito Santo, tendo o Sr. Gerson José proclamado o evangelho do<text:s text:c="11"/></text:span><text:span text:style-name="T176">•<text:s/></text:span><text:span text:style-name="T171">dia, Lucas 4, 38</text:span><text:span text:style-name="T177">-</text:span><text:span text:style-name="T171">48. Após a <text:s/>partilha <text:s/>da palavra <text:s/>de Deus, constituída <text:s/>a mesa <text:s/>diretora<text:s text:c="2"/></text:span><text:span text:style-name="T172">dos<text:s/></text:span><text:span text:style-name="T171">trabalhos <text:s/>e <text:s/>verificando</text:span><text:span text:style-name="T174">-</text:span><text:span text:style-name="T171">se <text:s/>que <text:s/>o <text:s/>número <text:s/>de <text:s/>associados <text:s/>presentes <text:s/>era <text:s/>regular <text:s/>e <text:s/>que cumpria as exigências estatutárias, o Senhor Presidente, procedeu a leitura da ordem do</text:span></text:p>
            <text:p><text:span text:style-name="T171">dia para a assembleia <text:s/>devidamente convocada por <text:s/>edital, afixado no <text:s/>mural da Secretaria,</text:span></text:p>
            <text:p><text:span text:style-name="T171">cujo teor versa sobre: a) eleição<text:s/></text:span><text:span text:style-name="T172">da<text:s/></text:span><text:span text:style-name="T171">Diretoria da Associação e b) Eleição do Conselho Fiscal,</text:span></text:p>
            <text:p><text:span text:style-name="T178">.</text:span></text:p>
            <text:p><text:span text:style-name="T171">ambos <text:s/>para <text:s/>o <text:s/>triênio <text:s/>de 01/01/2026 <text:s/>a <text:s/>31/12/2028, <text:s/>passando <text:s/>em <text:s/>seguida <text:s/>a <text:s/>palavra <text:s/>ao Padre <text:s/>Sr.<text:s/></text:span><text:span text:style-name="T172">Tarcísio<text:s text:c="2"/></text:span><text:span text:style-name="T171">Anatólio <text:s/>de <text:s/>Almeida, que na <text:s/>qualidade <text:s/>de pároco <text:s/>da Paróquia <text:s/>Nossa Senhora <text:s/>de Fátima integra <text:s/>a Diretoria <text:s/>nos<text:s/></text:span><text:span text:style-name="T172">termos<text:s/></text:span><text:span text:style-name="T171">do art. 48 do Estatuto Social, para dar continuidade as trabalhos. Padre Tarcísio discorreu sobre a importância da associação no complemento <text:s/>aos <text:s/>demais <text:s/>trabalhos <text:s/>da <text:s/>igreja <text:s/>desenvolvendo <text:s/>projetos <text:s/>sociais <text:s/>visando garantir proteção a criança, jovens, adultos e idosos, enfim sendo uma ferramenta <text:s/>com a missão de prestar assistência social e promover a pessoa humana de forma inclusiva, sem discriminação <text:s text:c="2"/>de <text:s/>raça, <text:s/>gênero, <text:s/>nacionalidade, <text:s/>crença <text:s text:c="2"/>religiosa, <text:s/>ideologia <text:s text:c="2"/>política <text:s text:c="2"/>ou condição <text:s/>social. <text:s/>Dando <text:s/>continuidade <text:s/>ao <text:s/>encontro, <text:s/>o <text:s/>Sr. <text:s/>Presidente, <text:s/>solicitou<text:s text:c="2"/></text:span><text:span text:style-name="T179">à<text:s text:c="2"/></text:span><text:span text:style-name="T171">vice presidente, <text:s/>Sra</text:span><text:span text:style-name="T174">.<text:s text:c="2"/></text:span><text:span text:style-name="T171">Maria <text:s/>Cristina <text:s/>Odoni, <text:s/>que <text:s/>se <text:s/>incumbisse <text:s/>de <text:s/>relatar <text:s/>aos <text:s/>presentes <text:s/>as</text:span></text:p>
            <text:p><text:span text:style-name="T180">'<text:s text:c="12"/></text:span><text:span text:style-name="T171">atividades desenvolvidas pela atual diretoria, no período de 01/01/2023 até a data em que</text:span></text:p>
            <draw:custom-shape svg:x="0in" svg:y="2.74003in" svg:width="0.07014in" svg:height="0.2in" draw:z-index="113" draw:id="id112" draw:style-name="a150" draw:name="Shape 114">
              <svg:title/>
              <svg:desc/>
              <draw:enhanced-geometry xmlns:dr3d="urn:oasis:names:tc:opendocument:xmlns:dr3d:1.0" draw:type="non-primitive" svg:viewBox="0 0 64135 182880" draw:enhanced-path="M 63704 182338 L 0 182338 0 0 63704 0 63704 18233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182880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182880 / ?f7"/>
              </draw:enhanced-geometry>
            </draw:custom-shape>
          </table:table-cell>
          <table:covered-table-cell table:number-columns-repeated="56"/>
          <table:table-cell table:number-columns-repeated="16327"/>
        </table:table-row>
        <table:table-row table:style-name="ro33">
          <table:covered-table-cell/>
          <table:covered-table-cell table:number-columns-repeated="56"/>
          <table:table-cell table:number-columns-repeated="16327"/>
        </table:table-row>
        <table:table-row table:style-name="ro61">
          <table:covered-table-cell/>
          <table:covered-table-cell table:number-columns-repeated="56"/>
          <table:table-cell table:number-columns-repeated="16327"/>
        </table:table-row>
        <table:table-row table:style-name="ro62">
          <table:table-cell office:value-type="string" table:number-columns-spanned="57" table:number-rows-spanned="1" table:style-name="ce19">
            <text:p><text:span text:style-name="T171">se <text:s/>realiza <text:s/>essa <text:s/>assembleia. <text:s/>Essa, <text:s/>por <text:s text:c="2"/>sua <text:s/>vez, <text:s/>fez <text:s/>um <text:s/>breve <text:s/>relato <text:s/>sobre <text:s/>os <text:s/>serviço</text:span><text:span text:style-name="T177">--.:..;..;,-.<text:s/></text:span><text:span text:style-name="T171">oferecidos <text:s/>no <text:s/>período, <text:s/>demonstrando <text:s/>as parcerias <text:s/>firmadas <text:s/>para <text:s/>custeio <text:s/>dos Curso <text:s/>de</text:span></text:p>
            <text:p><text:span text:style-name="T181">•</text:span></text:p>
            <text:p><text:span text:style-name="T171">Cabelereiro, <text:s/>Costura <text:s/>Criativa,<text:s/></text:span><text:span text:style-name="T172">Informática,<text:s text:c="2"/></text:span><text:span text:style-name="T171">Pequeno <text:s/>Cidadão e <text:s/>ainda <text:s/>para <text:s/>o <text:s/>custeio <text:s/>das</text:span></text:p>
            <text:p><text:span text:style-name="T171">despesas <text:s/>correntes <text:s/>da <text:s/>instituição. <text:s/>Em <text:s/>seguida <text:s/>o <text:s/>Padre <text:s/>Tarcísio <text:s/>esclareceu <text:s/>que <text:s/>a <text:s/>atual dretoria poderá serre conduzida para um <text:s/>mandato de mais 3 <text:s/>{três) anos e que a <text:s/>maio</text:span><text:span text:style-name="T182">v</text:span><text:span text:style-name="T171">,·</text:span><text:span text:style-name="T177">.</text:span><text:span text:style-name="T183">,</text:span><text:span text:style-name="T177">...<text:s/></text:span><text:span text:style-name="T171">disposta a seguir nessa missão e conclamnu os presentes<text:s/></text:span><text:span text:style-name="T184">que se</text:span><text:span text:style-name="T171"><text:s/>manifestassem sobre</text:span></text:p>
          </table:table-cell>
          <table:covered-table-cell table:number-columns-repeated="50"/>
          <table:covered-table-cell>
            <draw:frame draw:z-index="105" draw:id="id104" draw:style-name="a142" draw:name="image25.png" svg:x="0.09436in" svg:y="2.57785in" svg:width="1.39337in" svg:height="2.0324in" style:rel-width="scale" style:rel-height="scale">
              <draw:image xlink:href="media/image28.png" xlink:type="simple" xlink:show="embed" xlink:actuate="onLoad"/>
              <svg:title/>
              <svg:desc/>
            </draw:frame>
          </table:covered-table-cell>
          <table:covered-table-cell>
            <draw:frame draw:z-index="104" draw:id="id103" draw:style-name="a141" draw:name="image24.png" svg:x="0.55573in" svg:y="1.74261in" svg:width="0.75242in" svg:height="0.52898in" style:rel-width="scale" style:rel-height="scale">
              <draw:image xlink:href="media/image29.png" xlink:type="simple" xlink:show="embed" xlink:actuate="onLoad"/>
              <svg:title/>
              <svg:desc/>
            </draw:frame>
          </table:covered-table-cell>
          <table:covered-table-cell>
            <draw:custom-shape svg:x="0.1276in" svg:y="1.63125in" svg:width="0.89236in" svg:height="0.02847in" draw:z-index="107" draw:id="id106" draw:style-name="a144" draw:name="Shape 108">
              <svg:title/>
              <svg:desc/>
              <draw:enhanced-geometry xmlns:dr3d="urn:oasis:names:tc:opendocument:xmlns:dr3d:1.0" draw:type="non-primitive" svg:viewBox="0 0 815975 26034" draw:enhanced-path="M 815582 25457 L 0 25457 0 0 815582 0 815582 2545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15975"/>
                <draw:equation draw:name="f7" draw:formula="?f4 / 26034"/>
                <draw:equation draw:name="f8" draw:formula="0 / ?f6"/>
                <draw:equation draw:name="f9" draw:formula="815975 / ?f6"/>
                <draw:equation draw:name="f10" draw:formula="0 / ?f7"/>
                <draw:equation draw:name="f11" draw:formula="26034 / ?f7"/>
              </draw:enhanced-geometry>
            </draw:custom-shape>
          </table:covered-table-cell>
          <table:covered-table-cell table:number-columns-repeated="3"/>
          <table:table-cell table:number-columns-repeated="16327"/>
        </table:table-row>
        <table:table-row table:style-name="ro63">
          <table:table-cell table:number-columns-repeated="21" table:style-name="ce1"/>
          <table:table-cell table:style-name="ce1">
            <draw:frame draw:z-index="101" draw:id="id100" draw:style-name="a138" draw:name="image21.jpeg" svg:x="0.27482in" svg:y="0in" svg:width="5.76855in" svg:height="1.86536in" style:rel-width="scale" style:rel-height="scale">
              <draw:image xlink:href="media/image30.jpeg" xlink:type="simple" xlink:show="embed" xlink:actuate="onLoad"/>
              <svg:title/>
              <svg:desc/>
            </draw:frame>
          </table:table-cell>
          <table:table-cell table:number-columns-repeated="16362" table:style-name="ce1"/>
        </table:table-row>
        <table:table-row table:style-name="ro63">
          <table:table-cell table:number-columns-repeated="11" table:style-name="ce1"/>
          <table:table-cell table:style-name="ce1">
            <draw:custom-shape svg:x="0.09839in" svg:y="1.86465in" svg:width="0.05625in" svg:height="0.19028in" draw:z-index="133" draw:id="id132" draw:style-name="a172" draw:name="Shape 134">
              <svg:title/>
              <svg:desc/>
              <draw:enhanced-geometry xmlns:dr3d="urn:oasis:names:tc:opendocument:xmlns:dr3d:1.0" draw:type="non-primitive" svg:viewBox="0 0 51435 173990" draw:enhanced-path="M 50963 173656 L 0 173656 0 0 50963 0 50963 173656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7399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73990 / ?f7"/>
              </draw:enhanced-geometry>
            </draw:custom-shape>
          </table:table-cell>
          <table:table-cell table:number-columns-repeated="10" table:style-name="ce1"/>
          <table:table-cell table:style-name="ce1">
            <draw:custom-shape svg:x="0.88646in" svg:y="1.83854in" svg:width="0.07014in" svg:height="0.37083in" draw:z-index="134" draw:id="id133" draw:style-name="a173" draw:name="Shape 135">
              <svg:title/>
              <svg:desc/>
              <draw:enhanced-geometry xmlns:dr3d="urn:oasis:names:tc:opendocument:xmlns:dr3d:1.0" draw:type="non-primitive" svg:viewBox="0 0 64135 339090" draw:enhanced-path="M 63704 338629 L 0 338629 0 0 63704 0 63704 338629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339090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339090 / ?f7"/>
              </draw:enhanced-geometry>
            </draw:custom-shape>
          </table:table-cell>
          <table:table-cell table:number-columns-repeated="9" table:style-name="ce1"/>
          <table:table-cell table:style-name="ce1">
            <draw:frame draw:z-index="102" draw:id="id101" draw:style-name="a139" draw:name="image22.jpeg" svg:x="0.0862in" svg:y="0in" svg:width="4.51452in" svg:height="1.86536in" style:rel-width="scale" style:rel-height="scale">
              <draw:image xlink:href="media/image31.jpeg" xlink:type="simple" xlink:show="embed" xlink:actuate="onLoad"/>
              <svg:title/>
              <svg:desc/>
            </draw:frame>
          </table:table-cell>
          <table:table-cell table:number-columns-repeated="16351" table:style-name="ce1"/>
        </table:table-row>
        <table:table-row table:style-name="ro33">
          <table:table-cell office:value-type="string" table:number-columns-spanned="58" table:number-rows-spanned="4" table:style-name="ce76">
            <text:p><text:span text:style-name="T185">•<text:s text:c="57"/></text:span><text:span text:style-name="T186">'</text:span></text:p>
            <text:p><text:span text:style-name="T187">•<text:s text:c="140"/></text:span><text:span text:style-name="T188">Associagão Caritativa da Paróq Nossa Senhora de Fátima</text:span></text:p>
            <text:p><text:span text:style-name="T189">""3 <text:s text:c="4"/>M&gt;&lt;iaoeF-1Wa_�</text:span><text:span text:style-name="T190">-</text:span><text:span text:style-name="T189">-F-</text:span><text:span text:style-name="T191">-</text:span><text:span text:style-name="T189">CEP07191</text:span><text:span text:style-name="T190">•</text:span><text:span text:style-name="T189">210</text:span></text:p>
            <text:p><text:span text:style-name="T192">Guarulhas</text:span><text:span text:style-name="T193">-</text:span><text:span text:style-name="T192">SioPauto</text:span><text:span text:style-name="T194">•</text:span><text:span text:style-name="T192">F-a.&lt; 2408</text:span><text:span text:style-name="T195">-</text:span><text:span text:style-name="T192">&amp;nl</text:span></text:p>
            <text:p><text:span text:style-name="T189">C</text:span><text:span text:style-name="T196">N</text:span><text:span text:style-name="T189">PJ: 4&amp;.</text:span><text:span text:style-name="T196">1</text:span><text:span text:style-name="T189">i.J.-t</text:span><text:span text:style-name="T191">.</text:span><text:span text:style-name="T189">S3</text:span></text:p>
            <text:p><text:span text:style-name="T197">interesse em integrar <text:s text:c="2"/>a diretoria da entidade para o período; sugeriu conversas entre os participa�tes</text:span><text:span text:style-name="T198">.<text:s/></text:span><text:span text:style-name="T197">Após alguns minutos se dirigiu aos presentes que por aclamação decidiram manter a atual diretoria, pelo trabalho proveitoso que vem desenvolvendo, apenas com as seguintes <text:s/>alterações: 1- <text:s text:c="2"/>a <text:s/>atual Primeira <text:s/>Secretária, <text:s/>Sra. <text:s/>Ana <text:s/>Lúcia <text:s/>de <text:s/>Campos <text:s/>Correa, passa a ocupar o cargo de Segunda Secretária e a atual Segunda Secretária, Sra. Rosângela Gonçalves passa a ocupar o cargo de Primeira Secretária. 2- O membro efetivo do Conselho Fiscal, Sr</text:span><text:span text:style-name="T199">.<text:s/></text:span><text:span text:style-name="T197">Carlos Roberto da Silva passa a ser suplente deixando a vaga de membro efetivo para a Sr.! Margarete Aparecida Nogueira da Silva. Assim, por unanimidade, a<text:s/></text:span><text:span text:style-name="T200">Diretoria da Associação <text:s/>Caritativa <text:s text:c="2"/>da <text:s/>Paróquia <text:s text:c="2"/>Nossa <text:s/>Senhora <text:s/>de <text:s/>Fátima,<text:s text:c="3"/></text:span><text:span text:style-name="T197">para <text:s text:c="2"/>o <text:s text:c="2"/>tr</text:span><text:span text:style-name="T198">i</text:span><text:span text:style-name="T197">ênio <text:s text:c="2"/>de 01/01/2026 a 31/12/2028, passa a ter a seguinte constituição:<text:s/></text:span><text:span text:style-name="T200">Presidente: José Roberto de Moraes,<text:s/></text:span><text:span text:style-name="T197">maior, brasileiro, casado, aposentado, portador da cédula de identidade, RG. nº 14.258.284-SSP/SP <text:s/>e <text:s/>do <text:s/>CPF. <text:s/>027.251.848-43, <text:s/>residente <text:s/>e <text:s/>domiciliado<text:s text:c="2"/></text:span><text:span text:style-name="T201">à<text:s text:c="2"/></text:span><text:span text:style-name="T197">Rua <text:s/>Eugênio Diamante, <text:s/>nº <text:s text:c="2"/>621, <text:s/>Vila <text:s/>Barros, <text:s/>Guarulhos/SP, <text:s/>CEP. <text:s/>07193</text:span><text:span text:style-name="T199">-</text:span><text:span text:style-name="T197">000;<text:s text:c="2"/></text:span><text:span text:style-name="T200">Vice-Presidente: <text:s/>Maria Cristina Odoni,<text:s/></text:span><text:span text:style-name="T197">maior, brasileira, solteira, administradora aposentada, portadora da cédula de <text:s/>identidade <text:s/>RG</text:span><text:span text:style-name="T199">.<text:s text:c="2"/></text:span><text:span text:style-name="T197">nº <text:s text:c="2"/>9.765</text:span><text:span text:style-name="T199">.</text:span><text:span text:style-name="T197">566-1 <text:s/>e <text:s/>SSP/SP <text:s/>e <text:s/>do <text:s text:c="2"/>CPF. <text:s/>nº <text:s text:c="2"/>000.566.238-95, residente <text:s/>e domiciliada<text:s text:c="3"/></text:span><text:span text:style-name="T201">à<text:s text:c="2"/></text:span><text:span text:style-name="T197">Rua <text:s/>Palminópolis, <text:s/>nº <text:s text:c="2"/>20, <text:s/>Vila <text:s/>Barros, <text:s/>Guarulhos/SP <text:s/>- <text:s text:c="2"/>CEP <text:s/>07192-220;</text:span></text:p>
            <text:p><text:span text:style-name="T200">Primeiro <text:s text:c="2"/>Secretário: <text:s text:c="2"/>Rosângela <text:s text:c="2"/>Gonçalves,<text:s text:c="3"/></text:span><text:span text:style-name="T197">maior <text:s text:c="2"/>brasileira, <text:s text:c="2"/>solteira, <text:s text:c="2"/>aposentada,<text:s text:c="7"/></text:span><text:span text:style-name="T202">•</text:span></text:p>
            <text:p><text:span text:style-name="T197">portadora de cédula de identidade RG. nº <text:s/>14.256</text:span><text:span text:style-name="T199">.</text:span><text:span text:style-name="T197">162</text:span><text:span text:style-name="T199">-</text:span><text:span text:style-name="T197">9-SSP/SP e do <text:s/>CPF. nº <text:s/>054</text:span><text:span text:style-name="T203">.</text:span><text:span text:style-name="T197">981.848</text:span><text:span text:style-name="T199">-</text:span><text:span text:style-name="T197">08, <text:s/>residente <text:s/>e <text:s/>domiciliada<text:s text:c="2"/></text:span><text:span text:style-name="T201">à<text:s/></text:span><text:span text:style-name="T197">Rua <text:s/>Monte <text:s/>Santo <text:s/>de <text:s/>Minas, 165, <text:s/>Vila <text:s/>Nossa <text:s/>Senhora <text:s/>de Fátima, Guarulhos/SP- CEP. 07192-070;<text:s/></text:span><text:span text:style-name="T200">Segundo Secretário: Ana Lúcia de Campos Corrêa,<text:s/></text:span><text:span text:style-name="T197">maior <text:s/>brasileira, <text:s/>casada, <text:s/>portadora <text:s/>da <text:s/>cédula <text:s/>de identidade <text:s/>18</text:span><text:span text:style-name="T198">.</text:span><text:span text:style-name="T197">182</text:span><text:span text:style-name="T199">.</text:span><text:span text:style-name="T197">022-5</text:span><text:span text:style-name="T203">-</text:span><text:span text:style-name="T197">SS/SP e <text:s/>CPF. 066.906.898</text:span><text:span text:style-name="T199">-</text:span><text:span text:style-name="T197">59, <text:s/>residente <text:s/>e <text:s/>domiciliada <text:s/>na <text:s/>Rua <text:s/>Pavini, <text:s/>35, Jardim <text:s/>Flor <text:s/>do <text:s/>Campo, <text:s/>CEP. 07192</text:span><text:span text:style-name="T199">-</text:span><text:span text:style-name="T197">060;<text:s text:c="3"/></text:span><text:span text:style-name="T200">Primeiro <text:s text:c="2"/>Tesoureiro: <text:s text:c="2"/>Euclides <text:s text:c="2"/>Xavier <text:s text:c="2"/>Alves,<text:s text:c="3"/></text:span><text:span text:style-name="T197">maior, <text:s text:c="2"/>brasileiro, <text:s text:c="2"/>viúvo, aposentado, <text:s/>portador <text:s/>da <text:s/>cédula <text:s/>de <text:s/>identidade <text:s/>RG. <text:s/>nº <text:s/>8.771.338-X-SSP/SP e <text:s/>do <text:s/>CPF <text:s/>nº 779</text:span><text:span text:style-name="T198">.</text:span><text:span text:style-name="T197">513.528-53, residente<text:s/></text:span><text:span text:style-name="T201">à<text:s/></text:span><text:span text:style-name="T197">Rua Constantino Burato, nº <text:s/>376, Vila Barros, Guarulhos/SP<text:s/></text:span><text:span text:style-name="T199">-<text:s/></text:span><text:span text:style-name="T197">CEP. <text:s/>07192-040;<text:s text:c="2"/></text:span><text:span text:style-name="T200">Segundo <text:s/>Tesoureiro: <text:s/>Hélio <text:s/>Gil,<text:s text:c="2"/></text:span><text:span text:style-name="T197">maior, <text:s/>brasileiro, <text:s/>casado, <text:s/>Contador, portador da cédula de identidade RG. nº <text:s/>12.837.355-6</text:span><text:span text:style-name="T199">-</text:span><text:span text:style-name="T197">SSP/SP e do CPF. nº <text:s/>027.581.838-11, residente e domiciliado<text:s/></text:span><text:span text:style-name="T201">à<text:s/></text:span><text:span text:style-name="T197">Rua Carmo Venditti,<text:s/></text:span><text:span text:style-name="T204">nº<text:s/></text:span><text:span text:style-name="T197">56</text:span><text:span text:style-name="T198">,<text:s/></text:span><text:span text:style-name="T197">casa 1, Vila Nossa Senhora de Fátima,</text:span></text:p>
            <text:p><text:span text:style-name="T197">Guarulhos/SP <text:s/>- <text:s text:c="2"/>CEP <text:s/>07191</text:span><text:span text:style-name="T205">-</text:span><text:span text:style-name="T197">010;<text:s text:c="2"/></text:span><text:span text:style-name="T200">Representante <text:s/>da Paróquia<text:s text:c="2"/></text:span><text:span text:style-name="T197">Nossa <text:s/>Senhora <text:s/>de Fátima:</text:span></text:p>
            <text:p><text:span text:style-name="T206">•</text:span></text:p>
            <text:p><text:span text:style-name="T200">Tarcfsio <text:s/>Anatólio <text:s/>de <text:s/>Almeida,<text:s text:c="2"/></text:span><text:span text:style-name="T197">maior <text:s/>brasileiro</text:span><text:span text:style-name="T198">,<text:s text:c="2"/></text:span><text:span text:style-name="T197">solteiro, <text:s/>padre, <text:s/>portador <text:s/>da <text:s/>cédula <text:s/>de</text:span></text:p>
            <text:p><text:span text:style-name="T197">identidade RG, nº <text:s/>18</text:span><text:span text:style-name="T203">.</text:span><text:span text:style-name="T197">650.750</text:span><text:span text:style-name="T205">-</text:span><text:span text:style-name="T197">SSP/SP e do CPF, nº <text:s/>075.603</text:span><text:span text:style-name="T199">.</text:span><text:span text:style-name="T197">538</text:span><text:span text:style-name="T199">-</text:span><text:span text:style-name="T197">43, residente e domiciliado<text:s/></text:span><text:span text:style-name="T201">à<text:s text:c="2"/></text:span><text:span text:style-name="T197">Av. <text:s/>Otávio <text:s/>Braga <text:s/>de <text:s/>Mesquita, <text:s/>871, <text:s/>Vila <text:s/>Fátima, <text:s/>Guarulhos/SP <text:s/>- <text:s text:c="2"/>CEP. <text:s/>07191</text:span><text:span text:style-name="T199">-</text:span><text:span text:style-name="T197">000. <text:s/>O<text:s/></text:span><text:span text:style-name="T200">Conselho <text:s/>Fiscal<text:s text:c="2"/></text:span><text:span text:style-name="T197">fica <text:s/>assim <text:s/>constituído:<text:s text:c="2"/></text:span><text:span text:style-name="T200">Membros <text:s/>Efetivos: <text:s/>Isaura Amaral <text:s/>Ostan,<text:s text:c="2"/></text:span><text:span text:style-name="T197">maior, brasileira, <text:s/>maior, <text:s/>viúva, <text:s/>do <text:s/>lar, portadora <text:s/>da <text:s/>cédula <text:s/>de <text:s/>identidade <text:s/>RG. <text:s/>nº <text:s text:c="2"/>10.984.08<text:s text:c="2"/></text:span><text:span text:style-name="T207">-</text:span><text:span text:style-name="T208"><text:s/></text:span><text:span text:style-name="T197">SSP/SP <text:s/>e <text:s/>do <text:s/>CPF<text:s/></text:span><text:span text:style-name="T204">nº<text:s text:c="2"/></text:span><text:span text:style-name="T197">764.741.518</text:span><text:span text:style-name="T199">-</text:span><text:span text:style-name="T197">20, residente <text:s/>e domiciliada<text:s text:c="2"/></text:span><text:span text:style-name="T201">à<text:s/></text:span><text:span text:style-name="T197">Rua Juquitiba, <text:s/>nº <text:s/>78, Vila Flórida, <text:s/>Guarulhos/SP <text:s/>- <text:s text:c="2"/>CEP</text:span><text:span text:style-name="T198">.<text:s text:c="2"/></text:span><text:span text:style-name="T197">07196-040;<text:s text:c="2"/></text:span><text:span text:style-name="T200">Antonio <text:s/>Conceição <text:s/>de <text:s/>Paula <text:s/>Moraes,<text:s text:c="2"/></text:span><text:span text:style-name="T197">maior,</text:span></text:p>
            <text:p><text:span text:style-name="T209">..,p--�</text:span><text:span text:style-name="T210">-</text:span><text:span text:style-name="T197">rasileira, casada, do lar, portadora da cédula de identidade RG nº <text:s/>15.914.011-0/SSP/SP e doCPF. nº <text:s/>027.556.788</text:span><text:span text:style-name="T199">-</text:span><text:span text:style-name="T197">52, residente e domiciliada<text:s/></text:span><text:span text:style-name="T201">à<text:s/></text:span><text:span text:style-name="T197">Rua Eugenio Diamante,<text:s/></text:span><text:span text:style-name="T204">nº<text:s/></text:span><text:span text:style-name="T197">621, Vil</text:span></text:p>
            <text:p><text:span text:style-name="T197">Barros, Guarulhos/SP - <text:s/>CEP. 07193</text:span><text:span text:style-name="T198">-</text:span><text:span text:style-name="T197">000;<text:s/></text:span><text:span text:style-name="T200">Margarete<text:s/></text:span><text:span text:style-name="T211">Aparecida</text:span><text:span text:style-name="T200"><text:s/>Nogueira daSilva</text:span><text:span text:style-name="T212">,<text:s/></text:span><text:span text:style-name="T197">mai<text:s text:c="4"/></text:span><text:span text:style-name="T213">,</text:span></text:p>
          </table:table-cell>
          <table:covered-table-cell table:number-columns-repeated="7"/>
          <table:covered-table-cell>
            <draw:custom-shape svg:x="0.1384in" svg:y="0.68568in" svg:width="0.05625in" svg:height="0.19028in" draw:z-index="135" draw:id="id134" draw:style-name="a174" draw:name="Shape 136">
              <svg:title/>
              <svg:desc/>
              <draw:enhanced-geometry xmlns:dr3d="urn:oasis:names:tc:opendocument:xmlns:dr3d:1.0" draw:type="non-primitive" svg:viewBox="0 0 51435 173990" draw:enhanced-path="M 50963 173656 L 0 173656 0 0 50963 0 50963 173656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7399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73990 / ?f7"/>
              </draw:enhanced-geometry>
            </draw:custom-shape>
          </table:covered-table-cell>
          <table:covered-table-cell table:number-columns-repeated="13"/>
          <table:covered-table-cell>
            <draw:frame draw:z-index="118" draw:id="id117" draw:style-name="a159" draw:name="image26.png" svg:x="1.55959in" svg:y="0.19004in" svg:width="1.14256in" svg:height="1.44774in" style:rel-width="scale" style:rel-height="scale">
              <draw:image xlink:href="media/image32.png" xlink:type="simple" xlink:show="embed" xlink:actuate="onLoad"/>
              <svg:title/>
              <svg:desc/>
            </draw:frame>
          </table:covered-table-cell>
          <table:covered-table-cell table:number-columns-repeated="12"/>
          <table:covered-table-cell>
            <draw:custom-shape svg:x="0.28728in" svg:y="1.35388in" svg:width="0.13194in" svg:height="0.34583in" draw:z-index="136" draw:id="id135" draw:style-name="a175" draw:name="Shape 137">
              <svg:title/>
              <svg:desc/>
              <draw:enhanced-geometry xmlns:dr3d="urn:oasis:names:tc:opendocument:xmlns:dr3d:1.0" draw:type="non-primitive" svg:viewBox="0 0 120650 316230" draw:enhanced-path="M 50965 0 L 0 0 0 173659 50965 173659 50965 0 Z N M 120345 133400 L 82118 133400 82118 315734 120345 315734 120345 1334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0650"/>
                <draw:equation draw:name="f7" draw:formula="?f4 / 316230"/>
                <draw:equation draw:name="f8" draw:formula="0 / ?f6"/>
                <draw:equation draw:name="f9" draw:formula="120650 / ?f6"/>
                <draw:equation draw:name="f10" draw:formula="0 / ?f7"/>
                <draw:equation draw:name="f11" draw:formula="316230 / ?f7"/>
              </draw:enhanced-geometry>
            </draw:custom-shape>
          </table:covered-table-cell>
          <table:covered-table-cell table:number-columns-repeated="4"/>
          <table:covered-table-cell>
            <draw:custom-shape svg:x="0.00106in" svg:y="1.49976in" svg:width="0.05625in" svg:height="0.2in" draw:z-index="138" draw:id="id137" draw:style-name="a177" draw:name="Shape 139">
              <svg:title/>
              <svg:desc/>
              <draw:enhanced-geometry xmlns:dr3d="urn:oasis:names:tc:opendocument:xmlns:dr3d:1.0" draw:type="non-primitive" svg:viewBox="0 0 51435 182880" draw:enhanced-path="M 50963 182338 L 0 182338 0 0 50963 0 50963 18233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8288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82880 / ?f7"/>
              </draw:enhanced-geometry>
            </draw:custom-shape>
          </table:covered-table-cell>
          <table:covered-table-cell/>
          <table:covered-table-cell>
            <draw:custom-shape svg:x="0.32523in" svg:y="1.35387in" svg:width="0.05625in" svg:height="0.19028in" draw:z-index="137" draw:id="id136" draw:style-name="a176" draw:name="Shape 138">
              <svg:title/>
              <svg:desc/>
              <draw:enhanced-geometry xmlns:dr3d="urn:oasis:names:tc:opendocument:xmlns:dr3d:1.0" draw:type="non-primitive" svg:viewBox="0 0 51435 173990" draw:enhanced-path="M 50963 173656 L 0 173656 0 0 50963 0 50963 173656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7399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73990 / ?f7"/>
              </draw:enhanced-geometry>
            </draw:custom-shape>
          </table:covered-table-cell>
          <table:covered-table-cell table:number-columns-repeated="4"/>
          <table:covered-table-cell>
            <draw:g draw:z-index="128" draw:name="Group 129" draw:id="id129">
              <svg:title/>
              <svg:desc/>
              <draw:custom-shape svg:x="0.25175in" svg:y="0.12044in" svg:width="0in" svg:height="0.52917in" draw:id="id127" draw:style-name="a168" draw:name="Shape 130">
                <svg:title/>
                <svg:desc/>
                <draw:enhanced-geometry xmlns:dr3d="urn:oasis:names:tc:opendocument:xmlns:dr3d:1.0" draw:type="non-primitive" svg:viewBox="0 0 0 483870" draw:enhanced-path="M 0 483701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83870"/>
                  <draw:equation draw:name="f8" draw:formula="0 / ?f6"/>
                  <draw:equation draw:name="f9" draw:formula="0 / ?f7"/>
                  <draw:equation draw:name="f10" draw:formula="483870 / ?f7"/>
                </draw:enhanced-geometry>
              </draw:custom-shape>
              <draw:custom-shape svg:x="0.19602in" svg:y="0.20397in" svg:width="3.17708in" svg:height="0in" draw:id="id128" draw:style-name="a169" draw:name="Shape 131">
                <svg:title/>
                <svg:desc/>
                <draw:enhanced-geometry xmlns:dr3d="urn:oasis:names:tc:opendocument:xmlns:dr3d:1.0" draw:type="non-primitive" svg:viewBox="0 0 2905125 0" draw:enhanced-path="M 0 0 L 2904941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905125"/>
                  <draw:equation draw:name="f7" draw:formula="?f4 / 0"/>
                  <draw:equation draw:name="f8" draw:formula="0 / ?f6"/>
                  <draw:equation draw:name="f9" draw:formula="2905125 / ?f6"/>
                  <draw:equation draw:name="f10" draw:formula="0 / ?f7"/>
                </draw:enhanced-geometry>
              </draw:custom-shape>
            </draw:g>
          </table:covered-table-cell>
          <table:covered-table-cell table:number-columns-repeated="4"/>
          <table:covered-table-cell>
            <draw:custom-shape svg:x="0.34254in" svg:y="0.39578in" svg:width="0.04236in" svg:height="0.82639in" draw:z-index="139" draw:id="id138" draw:style-name="a178" draw:name="Shape 140">
              <svg:title/>
              <svg:desc/>
              <draw:enhanced-geometry xmlns:dr3d="urn:oasis:names:tc:opendocument:xmlns:dr3d:1.0" draw:type="non-primitive" svg:viewBox="0 0 38735 755650" draw:enhanced-path="M 38222 755404 L 0 755404 0 0 38222 0 38222 755404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755650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755650 / ?f7"/>
              </draw:enhanced-geometry>
            </draw:custom-shape>
          </table:covered-table-cell>
          <table:covered-table-cell/>
          <table:covered-table-cell>
            <draw:frame draw:z-index="119" draw:id="id118" draw:style-name="a160" draw:name="image27.jpeg" svg:x="0.06675in" svg:y="1.41505in" svg:width="0.55735in" svg:height="0.80739in" style:rel-width="scale" style:rel-height="scale">
              <draw:image xlink:href="media/image33.jpeg" xlink:type="simple" xlink:show="embed" xlink:actuate="onLoad"/>
              <svg:title/>
              <svg:desc/>
            </draw:frame>
          </table:covered-table-cell>
          <table:covered-table-cell table:number-columns-repeated="3"/>
          <table:table-cell table:number-columns-repeated="16326"/>
        </table:table-row>
        <table:table-row table:number-rows-repeated="2" table:style-name="ro33">
          <table:covered-table-cell/>
          <table:covered-table-cell table:number-columns-repeated="57"/>
          <table:table-cell table:number-columns-repeated="16326"/>
        </table:table-row>
        <table:table-row table:style-name="ro64">
          <table:covered-table-cell/>
          <table:covered-table-cell table:number-columns-repeated="57"/>
          <table:table-cell table:number-columns-repeated="16326"/>
        </table:table-row>
        <table:table-row table:style-name="ro65">
          <table:table-cell office:value-type="string" table:number-columns-spanned="20" table:number-rows-spanned="1" table:style-name="ce112">
            <text:p><text:span text:style-name="T214">GUARULHOS • SP</text:span></text:p>
            <text:p><text:span text:style-name="T215">•<text:s text:c="6"/></text:span><text:span text:style-name="T216">DIGITALIZADO<text:s/></text:span><text:span text:style-name="T217">N"</text:span></text:p>
            <text:p><text:span text:style-name="T218">'ª<text:s text:c="2"/></text:span><text:span text:style-name="T219">1631</text:span><text:span text:style-name="T220">.</text:span><text:span text:style-name="T219">72</text:span></text:p>
          </table:table-cell>
          <table:covered-table-cell table:number-columns-repeated="19"/>
          <table:table-cell table:number-columns-repeated="16364" table:style-name="ce1"/>
        </table:table-row>
        <table:table-row table:style-name="ro66">
          <table:table-cell office:value-type="string" table:number-columns-spanned="19" table:number-rows-spanned="1" table:style-name="ce80">
            <text:p><text:span text:style-name="T221">1•<text:s/></text:span><text:span text:style-name="T222">Oficial<text:s/></text:span><text:span text:style-name="T223">de<text:s text:c="2"/></text:span><text:span text:style-name="T224">Registro<text:s/></text:span><text:span text:style-name="T217">Clvll</text:span></text:p>
            <text:p><text:span text:style-name="T225">de Pessoa<text:s/></text:span><text:span text:style-name="T226">Jurldlca</text:span></text:p>
          </table:table-cell>
          <table:covered-table-cell table:number-columns-repeated="18"/>
          <table:table-cell table:number-columns-repeated="16365" table:style-name="ce1"/>
        </table:table-row>
        <table:table-row table:style-name="ro60">
          <table:table-cell table:number-columns-repeated="21" table:style-name="ce1"/>
          <table:table-cell table:style-name="ce1">
            <draw:frame draw:z-index="122" draw:id="id121" draw:style-name="a163" draw:name="image30.jpeg" svg:x="0.27482in" svg:y="0in" svg:width="3.78996in" svg:height="1.58695in" style:rel-width="scale" style:rel-height="scale">
              <draw:image xlink:href="media/image34.jpeg" xlink:type="simple" xlink:show="embed" xlink:actuate="onLoad"/>
              <svg:title/>
              <svg:desc/>
            </draw:frame>
          </table:table-cell>
          <table:table-cell table:number-columns-repeated="16362" table:style-name="ce1"/>
        </table:table-row>
        <table:table-row table:style-name="ro67">
          <table:table-cell table:number-columns-repeated="30" table:style-name="ce1"/>
          <table:table-cell table:style-name="ce1">
            <draw:g draw:z-index="123" draw:name="Group 124" draw:id="id124">
              <svg:title/>
              <svg:desc/>
              <draw:frame draw:id="id122" draw:style-name="a164" draw:name="image31.jpeg" svg:x="0.41657in" svg:y="0in" svg:width="2.84247in" svg:height="1.33637in" style:rel-width="scale" style:rel-height="scale">
                <draw:image xlink:href="media/image35.jpeg" xlink:type="simple" xlink:show="embed" xlink:actuate="onLoad"/>
                <svg:title/>
                <svg:desc/>
              </draw:frame>
              <draw:custom-shape svg:x="0.38871in" svg:y="0.66819in" svg:width="0in" svg:height="0.47361in" draw:id="id123" draw:style-name="a165" draw:name="Shape 126">
                <svg:title/>
                <svg:desc/>
                <draw:enhanced-geometry xmlns:dr3d="urn:oasis:names:tc:opendocument:xmlns:dr3d:1.0" draw:type="non-primitive" svg:viewBox="0 0 0 433070" draw:enhanced-path="M 0 432785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33070"/>
                  <draw:equation draw:name="f8" draw:formula="0 / ?f6"/>
                  <draw:equation draw:name="f9" draw:formula="0 / ?f7"/>
                  <draw:equation draw:name="f10" draw:formula="433070 / ?f7"/>
                </draw:enhanced-geometry>
              </draw:custom-shape>
            </draw:g>
          </table:table-cell>
          <table:table-cell table:number-columns-repeated="16353" table:style-name="ce1"/>
        </table:table-row>
        <table:table-row table:style-name="ro68">
          <table:table-cell table:number-columns-repeated="47" table:style-name="ce1"/>
          <table:table-cell table:style-name="ce1">
            <draw:frame draw:z-index="127" draw:id="id126" draw:style-name="a167" draw:name="image33.jpeg" svg:x="0.05493in" svg:y="0in" svg:width="2.92607in" svg:height="1.5591in" style:rel-width="scale" style:rel-height="scale">
              <draw:image xlink:href="media/image36.jpeg" xlink:type="simple" xlink:show="embed" xlink:actuate="onLoad"/>
              <svg:title/>
              <svg:desc/>
            </draw:frame>
          </table:table-cell>
          <table:table-cell table:number-columns-repeated="16336" table:style-name="ce1"/>
        </table:table-row>
        <table:table-row table:style-name="ro69">
          <table:table-cell table:number-columns-repeated="6" table:style-name="ce1"/>
          <table:table-cell table:style-name="ce1">
            <draw:custom-shape svg:x="0.0777in" svg:y="0.80716in" svg:width="0.04236in" svg:height="0.26597in" draw:z-index="178" draw:id="id177" draw:style-name="a318" draw:name="Shape 179">
              <svg:title/>
              <svg:desc/>
              <draw:enhanced-geometry xmlns:dr3d="urn:oasis:names:tc:opendocument:xmlns:dr3d:1.0" draw:type="non-primitive" svg:viewBox="0 0 38735 243204" draw:enhanced-path="M 38222 243118 L 0 243118 0 0 38222 0 38222 24311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243204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243204 / ?f7"/>
              </draw:enhanced-geometry>
            </draw:custom-shape>
          </table:table-cell>
          <table:table-cell table:number-columns-repeated="47" table:style-name="ce1"/>
          <table:table-cell table:style-name="ce1">
            <draw:custom-shape svg:x="0.17648in" svg:y="0in" svg:width="0in" svg:height="0.82153in" draw:z-index="131" draw:id="id130" draw:style-name="a170" draw:name="Shape 132">
              <svg:title/>
              <svg:desc/>
              <draw:enhanced-geometry xmlns:dr3d="urn:oasis:names:tc:opendocument:xmlns:dr3d:1.0" draw:type="non-primitive" svg:viewBox="0 0 0 751205" draw:enhanced-path="M 0 751009 L 0 0 N" draw:text-areas="?f8 ?f9 ?f8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751205"/>
                <draw:equation draw:name="f8" draw:formula="0 / ?f6"/>
                <draw:equation draw:name="f9" draw:formula="0 / ?f7"/>
                <draw:equation draw:name="f10" draw:formula="751205 / ?f7"/>
              </draw:enhanced-geometry>
            </draw:custom-shape>
          </table:table-cell>
          <table:table-cell table:number-columns-repeated="16329" table:style-name="ce1"/>
        </table:table-row>
        <table:table-row table:style-name="ro12">
          <table:table-cell office:value-type="string" table:number-columns-spanned="50" table:number-rows-spanned="1" table:style-name="ce25">
            <text:p><text:span text:style-name="T227">•</text:span></text:p>
            <text:p><text:span text:style-name="T227">•<text:s text:c="6"/></text:span><text:span text:style-name="T228">•</text:span></text:p>
            <text:p><text:span text:style-name="T229">Assoc</text:span><text:span text:style-name="T230">i</text:span><text:span text:style-name="T229">a�ã</text:span><text:span text:style-name="T230">o<text:s/></text:span><text:span text:style-name="T229">Caritativa <text:s/>da Paróqui</text:span><text:span text:style-name="T230">�</text:span></text:p>
            <text:p><text:span text:style-name="T231">Nossa Senhora de<text:s/></text:span><text:span text:style-name="T232">F</text:span><text:span text:style-name="T231">átima</text:span></text:p>
          </table:table-cell>
          <table:covered-table-cell table:number-columns-repeated="9"/>
          <table:covered-table-cell>
            <draw:custom-shape svg:x="0.12286in" svg:y="0.40536in" svg:width="0.05625in" svg:height="0.26597in" draw:z-index="179" draw:id="id178" draw:style-name="a319" draw:name="Shape 180">
              <svg:title/>
              <svg:desc/>
              <draw:enhanced-geometry xmlns:dr3d="urn:oasis:names:tc:opendocument:xmlns:dr3d:1.0" draw:type="non-primitive" svg:viewBox="0 0 51435 243204" draw:enhanced-path="M 50963 243118 L 0 243118 0 0 50963 0 50963 24311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243204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243204 / ?f7"/>
              </draw:enhanced-geometry>
            </draw:custom-shape>
          </table:covered-table-cell>
          <table:covered-table-cell table:number-columns-repeated="3"/>
          <table:covered-table-cell>
            <draw:custom-shape svg:x="0.0005in" svg:y="0.54567in" svg:width="0.07014in" svg:height="0.22847in" draw:z-index="180" draw:id="id179" draw:style-name="a320" draw:name="Shape 181">
              <svg:title/>
              <svg:desc/>
              <draw:enhanced-geometry xmlns:dr3d="urn:oasis:names:tc:opendocument:xmlns:dr3d:1.0" draw:type="non-primitive" svg:viewBox="0 0 64135 208915" draw:enhanced-path="M 63704 208387 L 0 208387 0 0 63704 0 63704 20838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208915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208915 / ?f7"/>
              </draw:enhanced-geometry>
            </draw:custom-shape>
          </table:covered-table-cell>
          <table:covered-table-cell table:number-columns-repeated="6"/>
          <table:covered-table-cell>
            <draw:g draw:z-index="144" draw:name="Group 145" draw:id="id145">
              <svg:title/>
              <svg:desc/>
              <draw:frame draw:id="id143" draw:style-name="a185" draw:name="image34.jpeg" svg:x="0.2069in" svg:y="0.38524in" svg:width="1.14256in" svg:height="1.5591in" style:rel-width="scale" style:rel-height="scale">
                <draw:image xlink:href="media/image37.jpeg" xlink:type="simple" xlink:show="embed" xlink:actuate="onLoad"/>
                <svg:title/>
                <svg:desc/>
              </draw:frame>
              <draw:custom-shape svg:x="1.30766in" svg:y="0.17642in" svg:width="0in" svg:height="0.96111in" draw:id="id144" draw:style-name="a186" draw:name="Shape 147">
                <svg:title/>
                <svg:desc/>
                <draw:enhanced-geometry xmlns:dr3d="urn:oasis:names:tc:opendocument:xmlns:dr3d:1.0" draw:type="non-primitive" svg:viewBox="0 0 0 878840" draw:enhanced-path="M 0 878299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878840"/>
                  <draw:equation draw:name="f8" draw:formula="0 / ?f6"/>
                  <draw:equation draw:name="f9" draw:formula="0 / ?f7"/>
                  <draw:equation draw:name="f10" draw:formula="878840 / ?f7"/>
                </draw:enhanced-geometry>
              </draw:custom-shape>
            </draw:g>
          </table:covered-table-cell>
          <table:covered-table-cell>
            <draw:frame draw:z-index="147" draw:id="id146" draw:style-name="a187" draw:name="image35.jpeg" svg:x="1.53172in" svg:y="0.60796in" svg:width="1.05896in" svg:height="1.44774in" style:rel-width="scale" style:rel-height="scale">
              <draw:image xlink:href="media/image38.jpeg" xlink:type="simple" xlink:show="embed" xlink:actuate="onLoad"/>
              <svg:title/>
              <svg:desc/>
            </draw:frame>
          </table:covered-table-cell>
          <table:covered-table-cell table:number-columns-repeated="27"/>
          <table:table-cell office:value-type="float" office:value="163172" table:number-columns-spanned="8" table:number-rows-spanned="1" table:style-name="ce82">
            <text:p>163172</text:p>
          </table:table-cell>
          <table:covered-table-cell table:number-columns-repeated="5"/>
          <table:covered-table-cell>
            <draw:frame draw:z-index="148" draw:id="id147" draw:style-name="a188" draw:name="image36.jpeg" svg:x="0.0524in" svg:y="1.08126in" svg:width="0.55753in" svg:height="1.14149in" style:rel-width="scale" style:rel-height="scale">
              <draw:image xlink:href="media/image39.jpe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26"/>
        </table:table-row>
        <table:table-row table:style-name="ro70">
          <table:table-cell office:value-type="string" table:number-columns-spanned="20" table:number-rows-spanned="1" table:style-name="ce113">
            <text:p><text:span text:style-name="T233">GUARULHOS<text:s/></text:span><text:span text:style-name="T234">-<text:s/></text:span><text:span text:style-name="T235">SP DIGITALIZADO N"</text:span></text:p>
          </table:table-cell>
          <table:covered-table-cell table:number-columns-repeated="19"/>
          <table:table-cell table:number-columns-repeated="16364" table:style-name="ce1"/>
        </table:table-row>
        <table:table-row table:style-name="ro71">
          <table:table-cell office:value-type="string" table:number-columns-spanned="21" table:number-rows-spanned="1" table:style-name="ce65">
            <text:p><text:span text:style-name="T236">1º<text:s/></text:span><text:span text:style-name="T234">Oficial<text:s/></text:span><text:span text:style-name="T237">de<text:s/></text:span><text:span text:style-name="T238">Registro<text:s/></text:span><text:span text:style-name="T236">Civll</text:span></text:p>
            <text:p><text:span text:style-name="T235">de<text:s/></text:span><text:span text:style-name="T238">Pessoa Jurld</text:span><text:span text:style-name="T239">ica</text:span></text:p>
          </table:table-cell>
          <table:covered-table-cell table:number-columns-repeated="20"/>
          <table:table-cell table:number-columns-repeated="16363" table:style-name="ce1"/>
        </table:table-row>
        <table:table-row table:style-name="ro45">
          <table:table-cell office:value-type="string" table:number-columns-spanned="4" table:number-rows-spanned="1" table:style-name="ce83">
            <text:p><text:span text:style-name="T240">,CEP</text:span></text:p>
          </table:table-cell>
          <table:covered-table-cell table:number-columns-repeated="3"/>
          <table:table-cell office:value-type="float" office:value="71" table:style-name="ce8">
            <text:p>071</text:p>
          </table:table-cell>
          <table:table-cell table:number-columns-repeated="16379" table:style-name="ce1"/>
        </table:table-row>
        <table:table-row table:style-name="ro72">
          <table:table-cell office:value-type="float" office:value="40" table:number-columns-spanned="2" table:number-rows-spanned="1" table:style-name="ce84">
            <text:p>40$</text:p>
          </table:table-cell>
          <table:covered-table-cell/>
          <table:table-cell office:value-type="string" table:number-columns-spanned="3" table:number-rows-spanned="1" table:style-name="ce85">
            <text:p><text:span text:style-name="T241">-6n1</text:span></text:p>
          </table:table-cell>
          <table:covered-table-cell table:number-columns-repeated="2"/>
          <table:table-cell table:number-columns-repeated="16379" table:style-name="ce1"/>
        </table:table-row>
        <table:table-row table:style-name="ro73">
          <table:table-cell office:value-type="string" table:number-columns-spanned="40" table:number-rows-spanned="1" table:style-name="ce86">
            <text:p><text:span text:style-name="T242">Ruo<text:s/></text:span><text:span text:style-name="T243">Mana<text:s text:c="6"/></text:span><text:span text:style-name="T2">F';lunaKIGa,<text:s/></text:span><text:span text:style-name="T1">205-W..F-..,</text:span></text:p>
          </table:table-cell>
          <table:covered-table-cell table:number-columns-repeated="39"/>
          <table:table-cell office:value-type="string" table:number-columns-spanned="18" table:number-rows-spanned="1" table:style-name="ce87">
            <text:p><text:span text:style-name="T1">91-210</text:span></text:p>
          </table:table-cell>
          <table:covered-table-cell table:number-columns-repeated="17"/>
          <table:table-cell table:number-columns-repeated="16326"/>
        </table:table-row>
        <table:table-row table:style-name="ro72">
          <table:table-cell office:value-type="string" table:number-columns-spanned="58" table:number-rows-spanned="1" table:style-name="ce88">
            <text:p><text:span text:style-name="T244">_,,._<text:s/></text:span><text:span text:style-name="T245">•</text:span><text:span text:style-name="T246">Si</text:span><text:span text:style-name="T244">�</text:span><text:span text:style-name="T246">o<text:s text:c="4"/></text:span><text:span text:style-name="T245">•</text:span><text:span text:style-name="T2">Fonell'ax <text:s/>?</text:span></text:p>
          </table:table-cell>
          <table:covered-table-cell table:number-columns-repeated="57"/>
          <table:table-cell table:number-columns-repeated="16326"/>
        </table:table-row>
        <table:table-row table:style-name="ro74">
          <table:table-cell office:value-type="string" table:number-columns-spanned="58" table:number-rows-spanned="1" table:style-name="ce89">
            <text:p><text:span text:style-name="T247">CNPJ:</text:span><text:span text:style-name="T248">4</text:span><text:span text:style-name="T249">.<text:s/></text:span><text:span text:style-name="T248">tS0.29G.'0001-53</text:span></text:p>
          </table:table-cell>
          <table:covered-table-cell table:number-columns-repeated="57"/>
          <table:table-cell table:number-columns-repeated="16326"/>
        </table:table-row>
        <table:table-row table:style-name="ro33">
          <table:table-cell office:value-type="string" table:number-columns-spanned="58" table:number-rows-spanned="2" table:style-name="ce24">
            <text:p><text:span text:style-name="T250">brasileira, <text:s/>casada, portadora <text:s/>da cédula <text:s/>de identidade, <text:s/>RG. n2 19.269.741-9 <text:s/>e <text:s/>do <text:s/>CPF <text:s/>n2 116.721.988</text:span><text:span text:style-name="T251">-</text:span><text:span text:style-name="T250">01, residente e domiciliada<text:s/></text:span><text:span text:style-name="T252">à<text:s/></text:span><text:span text:style-name="T250">Rua São Miguel do lguaçú, n2 221, casa 3</text:span><text:span text:style-name="T253">,<text:s/></text:span><text:span text:style-name="T250">Jardim São <text:s/>Judas <text:s/>Tadeu, <text:s/>Guarulhos/SP<text:s text:c="2"/></text:span><text:span text:style-name="T254">-<text:s text:c="3"/></text:span><text:span text:style-name="T250">CEP. <text:s/>07192</text:span><text:span text:style-name="T253">-</text:span><text:span text:style-name="T250">260;<text:s text:c="2"/></text:span><text:span text:style-name="T255">Membros Suplentes: <text:s/>Maria Goretti Galvão <text:s/>Montemurro,<text:s text:c="2"/></text:span><text:span text:style-name="T250">maior, <text:s/>brasileira, <text:s/>casada, <text:s/>aposentada, <text:s/>portadora <text:s text:c="2"/>da <text:s/>cédula <text:s text:c="2"/>de identidade RG n2 35.524.565</text:span><text:span text:style-name="T253">-</text:span><text:span text:style-name="T250">6 e do CPF n2 090.212.918</text:span><text:span text:style-name="T251">-</text:span><text:span text:style-name="T250">00, residente e domiciliada<text:s/></text:span><text:span text:style-name="T256">à<text:s text:c="2"/></text:span><text:span text:style-name="T250">Rua Maria <text:s/>de <text:s/>Lourdes <text:s/>Rocha, <text:s/>153, Jardim <text:s/>Zimbardi, <text:s/>Guarulhos/SP<text:s text:c="2"/></text:span><text:span text:style-name="T254">-<text:s text:c="3"/></text:span><text:span text:style-name="T250">CEP <text:s/>-7194</text:span><text:span text:style-name="T251">-</text:span><text:span text:style-name="T250">400;<text:s text:c="2"/></text:span><text:span text:style-name="T255">Carlos Roberto da Silva,<text:s/></text:span><text:span text:style-name="T250">maior, brasileiro, solteiro, aposentado, portador da cédula de identidade n2 4</text:span><text:span text:style-name="T253">.</text:span><text:span text:style-name="T250">377.484</text:span><text:span text:style-name="T254">-</text:span><text:span text:style-name="T250">2, residente e domiciliado<text:s/></text:span><text:span text:style-name="T256">à<text:s/></text:span><text:span text:style-name="T250">Rua Passagem Bingo, n2 02, Jardim Bom Clima, Guarulhos/SP - <text:s/>CEP. 07113</text:span><text:span text:style-name="T254">-</text:span><text:span text:style-name="T250">100;<text:s/></text:span><text:span text:style-name="T255">Sebastião Evaristo de Carvalho,<text:s/></text:span><text:span text:style-name="T250">maior, brasileiro, casado, aposentado, RG. 5.5544.991</text:span><text:span text:style-name="T251">-</text:span><text:span text:style-name="T250">8 e CPF. 382</text:span><text:span text:style-name="T253">.</text:span><text:span text:style-name="T250">667.928</text:span><text:span text:style-name="T254">-</text:span><text:span text:style-name="T250">87, residente e domiciliado<text:s/></text:span><text:span text:style-name="T252">à<text:s/></text:span><text:span text:style-name="T250">Rua Oboé, n2 54, apto. 62, Vila Nossa Senhora de Fátima, Guarulhos/SP, CEP. 07191-257. Cumprida a</text:span></text:p>
            <text:p><text:span text:style-name="T250">finalidade <text:s/>e <text:s/>nada <text:s/>mais <text:s/>havendo <text:s/>a <text:s/>tratar, <text:s/>eu <text:s/>Ana <text:s/>Lúcia <text:s/>de <text:s/>Campos <text:s/>Correa, <text:s/>Secretária,</text:span></text:p>
            <text:p><text:span text:style-name="T250">encerro <text:s/>a <text:s/>presente <text:s/>ata <text:s/>que <text:s/>segue <text:s/>assinada <text:s/>por <text:s/>mim, <text:s/>pelo <text:s/>Presidente <text:s/>e <text:s/>pelos <text:s/>demais presentes, em 2 (duas) vias de igual teor, para que surta os efeitos legais.</text:span></text:p>
          </table:table-cell>
          <table:covered-table-cell table:number-columns-repeated="57"/>
          <table:table-cell table:number-columns-repeated="16326"/>
        </table:table-row>
        <table:table-row table:style-name="ro8">
          <table:covered-table-cell/>
          <table:covered-table-cell table:number-columns-repeated="57"/>
          <table:table-cell table:number-columns-repeated="16326"/>
        </table:table-row>
        <table:table-row table:style-name="ro75">
          <table:table-cell office:value-type="string" table:number-columns-spanned="58" table:number-rows-spanned="1" table:style-name="ce90">
            <text:p><text:span text:style-name="T250">Guarulhos, 03 de setembro de 2025.</text:span></text:p>
          </table:table-cell>
          <table:covered-table-cell table:number-columns-repeated="57"/>
          <table:table-cell table:number-columns-repeated="16326"/>
        </table:table-row>
        <table:table-row table:style-name="ro76">
          <table:table-cell office:value-type="string" table:number-columns-spanned="58" table:number-rows-spanned="1" table:style-name="ce91">
            <text:p><text:span text:style-name="T255">Subscrevem a presente:</text:span></text:p>
          </table:table-cell>
          <table:covered-table-cell table:number-columns-repeated="57"/>
          <table:table-cell table:number-columns-repeated="16326"/>
        </table:table-row>
        <table:table-row table:style-name="ro77">
          <table:table-cell office:value-type="string" table:number-columns-spanned="5" table:number-rows-spanned="1" table:style-name="ce93">
            <text:p><text:span text:style-name="T257">...</text:span><text:span text:style-name="T258">&lt;A</text:span></text:p>
          </table:table-cell>
          <table:covered-table-cell/>
          <table:covered-table-cell>
            <draw:custom-shape svg:x="0.06289in" svg:y="0.77699in" svg:width="0.05625in" svg:height="0.225in" draw:z-index="189" draw:id="id188" draw:style-name="a328" draw:name="Shape 190">
              <svg:title/>
              <svg:desc/>
              <draw:enhanced-geometry xmlns:dr3d="urn:oasis:names:tc:opendocument:xmlns:dr3d:1.0" draw:type="non-primitive" svg:viewBox="0 0 51435 205740" draw:enhanced-path="M 50963 205627 L 0 205627 0 0 50963 0 50963 20562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20574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205740 / ?f7"/>
              </draw:enhanced-geometry>
            </draw:custom-shape>
            <draw:frame draw:z-index="193" draw:id="id192" draw:style-name="a334" draw:name="Textbox 194" svg:x="0.06289in" svg:y="0.80179in" svg:width="0.06597in" svg:height="0.42569in">
              <draw:text-box>
                <text:p text:style-name="a333" text:class-names="" text:cond-style-name=""><text:span text:style-name="a332" text:class-names="">•</text:span></text:p>
              </draw:text-box>
              <svg:title/>
              <svg:desc/>
            </draw:frame>
          </table:covered-table-cell>
          <table:covered-table-cell table:number-columns-repeated="2"/>
          <table:table-cell office:value-type="string" table:number-columns-spanned="8" table:number-rows-spanned="1" table:style-name="ce94">
            <text:p><text:span text:style-name="T259">.</text:span><text:span text:style-name="T260">�</text:span></text:p>
          </table:table-cell>
          <table:covered-table-cell table:number-columns-repeated="7"/>
          <table:table-cell table:number-columns-repeated="16371" table:style-name="ce1"/>
        </table:table-row>
        <table:table-row table:style-name="ro78">
          <table:table-cell table:number-columns-spanned="5" table:number-rows-spanned="1" table:style-name="ce96"/>
          <table:covered-table-cell table:number-columns-repeated="4"/>
          <table:table-cell office:value-type="string" table:number-columns-spanned="8" table:number-rows-spanned="1" table:style-name="ce97">
            <text:p><text:span text:style-name="T261">e</text:span></text:p>
          </table:table-cell>
          <table:covered-table-cell table:number-columns-repeated="7"/>
          <table:table-cell table:number-columns-repeated="16371" table:style-name="ce1"/>
        </table:table-row>
        <table:table-row table:style-name="ro76">
          <table:table-cell office:value-type="string" table:number-columns-spanned="32" table:number-rows-spanned="1" table:style-name="ce99">
            <text:p><text:span text:style-name="T262">Antonio Conceição de Paula Moraes:</text:span></text:p>
          </table:table-cell>
          <table:covered-table-cell table:number-columns-repeated="31"/>
          <table:table-cell office:value-type="string" table:number-columns-spanned="26" table:number-rows-spanned="1" table:style-name="ce19">
            <text:p><text:span text:style-name="T263">.<text:s text:c="13"/></text:span><text:span text:style-name="T264">�::wc</text:span><text:span text:style-name="T265">i,7\1\</text:span><text:span text:style-name="T266">�-�<text:s text:c="5"/></text:span><text:span text:style-name="T267">•</text:span></text:p>
            <draw:custom-shape svg:x="0in" svg:y="0.04109in" svg:width="0.08403in" svg:height="0.41806in" draw:z-index="183" draw:id="id182" draw:style-name="a323" draw:name="Shape 184">
              <svg:title/>
              <svg:desc/>
              <draw:enhanced-geometry xmlns:dr3d="urn:oasis:names:tc:opendocument:xmlns:dr3d:1.0" draw:type="non-primitive" svg:viewBox="0 0 76835 382270" draw:enhanced-path="M 76445 382043 L 0 382043 0 0 76445 0 76445 382043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6835"/>
                <draw:equation draw:name="f7" draw:formula="?f4 / 382270"/>
                <draw:equation draw:name="f8" draw:formula="0 / ?f6"/>
                <draw:equation draw:name="f9" draw:formula="76835 / ?f6"/>
                <draw:equation draw:name="f10" draw:formula="0 / ?f7"/>
                <draw:equation draw:name="f11" draw:formula="382270 / ?f7"/>
              </draw:enhanced-geometry>
            </draw:custom-shape>
          </table:table-cell>
          <table:covered-table-cell>
            <draw:custom-shape svg:x="0.02832in" svg:y="0.35945in" svg:width="0.48819in" svg:height="0in" draw:z-index="184" draw:id="id183" draw:style-name="a324" draw:name="Shape 185">
              <svg:title/>
              <svg:desc/>
              <draw:enhanced-geometry xmlns:dr3d="urn:oasis:names:tc:opendocument:xmlns:dr3d:1.0" draw:type="non-primitive" svg:viewBox="0 0 446405 0" draw:enhanced-path="M 0 0 L 44593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46405"/>
                <draw:equation draw:name="f7" draw:formula="?f4 / 0"/>
                <draw:equation draw:name="f8" draw:formula="0 / ?f6"/>
                <draw:equation draw:name="f9" draw:formula="44640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g draw:z-index="185" draw:name="Group 186" draw:id="id186">
              <svg:title/>
              <svg:desc/>
              <draw:custom-shape svg:x="0.526in" svg:y="0.35946in" svg:width="1.73125in" svg:height="0in" draw:id="id184" draw:style-name="a325" draw:name="Shape 187">
                <svg:title/>
                <svg:desc/>
                <draw:enhanced-geometry xmlns:dr3d="urn:oasis:names:tc:opendocument:xmlns:dr3d:1.0" draw:type="non-primitive" svg:viewBox="0 0 1583055 0" draw:enhanced-path="M 0 0 L 496897 0 N M 423387 0 L 158281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3055"/>
                  <draw:equation draw:name="f7" draw:formula="?f4 / 0"/>
                  <draw:equation draw:name="f8" draw:formula="0 / ?f6"/>
                  <draw:equation draw:name="f9" draw:formula="1583055 / ?f6"/>
                  <draw:equation draw:name="f10" draw:formula="0 / ?f7"/>
                </draw:enhanced-geometry>
              </draw:custom-shape>
              <draw:custom-shape svg:x="1.77677in" svg:y="0.35946in" svg:width="1.38333in" svg:height="0in" draw:id="id185" draw:style-name="a326" draw:name="Shape 188">
                <svg:title/>
                <svg:desc/>
                <draw:enhanced-geometry xmlns:dr3d="urn:oasis:names:tc:opendocument:xmlns:dr3d:1.0" draw:type="non-primitive" svg:viewBox="0 0 1264920 0" draw:enhanced-path="M 0 0 L 126470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64920"/>
                  <draw:equation draw:name="f7" draw:formula="?f4 / 0"/>
                  <draw:equation draw:name="f8" draw:formula="0 / ?f6"/>
                  <draw:equation draw:name="f9" draw:formula="1264920 / ?f6"/>
                  <draw:equation draw:name="f10" draw:formula="0 / ?f7"/>
                </draw:enhanced-geometry>
              </draw:custom-shape>
            </draw:g>
          </table:covered-table-cell>
          <table:covered-table-cell table:number-columns-repeated="13"/>
          <table:covered-table-cell>
            <draw:custom-shape svg:x="0.50538in" svg:y="0.35945in" svg:width="0.87778in" svg:height="0in" draw:z-index="188" draw:id="id187" draw:style-name="a327" draw:name="Shape 189">
              <svg:title/>
              <svg:desc/>
              <draw:enhanced-geometry xmlns:dr3d="urn:oasis:names:tc:opendocument:xmlns:dr3d:1.0" draw:type="non-primitive" svg:viewBox="0 0 802640 0" draw:enhanced-path="M 0 0 L 789940 0 N M 423382 0 L 802490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2640"/>
                <draw:equation draw:name="f7" draw:formula="?f4 / 0"/>
                <draw:equation draw:name="f8" draw:formula="0 / ?f6"/>
                <draw:equation draw:name="f9" draw:formula="802640 / ?f6"/>
                <draw:equation draw:name="f10" draw:formula="0 / ?f7"/>
              </draw:enhanced-geometry>
            </draw:custom-shape>
          </table:covered-table-cell>
          <table:covered-table-cell table:number-columns-repeated="8"/>
          <table:table-cell table:number-columns-repeated="16326"/>
        </table:table-row>
        <table:table-row table:style-name="ro75">
          <table:table-cell office:value-type="string" table:number-columns-spanned="9" table:number-rows-spanned="1" table:style-name="ce101">
            <text:p><text:span text:style-name="T268">CE;;..-i-</text:span><text:span text:style-name="T269">�</text:span><text:span text:style-name="T268">-</text:span></text:p>
          </table:table-cell>
          <table:covered-table-cell table:number-columns-repeated="8"/>
          <table:table-cell table:number-columns-repeated="16375" table:style-name="ce1"/>
        </table:table-row>
        <table:table-row table:style-name="ro76">
          <table:table-cell office:value-type="string" table:number-columns-spanned="30" table:number-rows-spanned="1" table:style-name="ce102">
            <text:p><text:span text:style-name="T262">Maria Goretti Galvão Montemurro,</text:span><text:span text:style-name="T270">\.r!.J</text:span><text:span text:style-name="T271">{</text:span><text:span text:style-name="T270">�</text:span><text:span text:style-name="T271">J</text:span><text:span text:style-name="T272">�</text:span><text:span text:style-name="T271">i</text:span></text:p>
          </table:table-cell>
          <table:covered-table-cell table:number-columns-repeated="23"/>
          <table:covered-table-cell>
            <draw:frame draw:z-index="167" draw:id="id166" draw:style-name="a295" draw:name="image40.jpeg" svg:x="0.18844in" svg:y="0.02503in" svg:width="8.91756in" svg:height="0.77955in" style:rel-width="scale" style:rel-height="scale">
              <draw:image xlink:href="media/image40.jpeg" xlink:type="simple" xlink:show="embed" xlink:actuate="onLoad"/>
              <svg:title/>
              <svg:desc/>
            </draw:frame>
          </table:covered-table-cell>
          <table:covered-table-cell table:number-columns-repeated="5"/>
          <table:table-cell office:value-type="string" table:number-columns-spanned="28" table:number-rows-spanned="1" table:style-name="ce103">
            <text:p><text:span text:style-name="T272">�</text:span><text:span text:style-name="T273">r</text:span><text:span text:style-name="T274">����<text:s text:c="9"/></text:span><text:span text:style-name="T275">����-z;:.!..t:::i!:fll.lL.!L.4/.lJLlL.</text:span><text:span text:style-name="T276">��</text:span><text:span text:style-name="T275">:._</text:span></text:p>
          </table:table-cell>
          <table:covered-table-cell table:number-columns-repeated="27"/>
          <table:table-cell table:number-columns-repeated="16326"/>
        </table:table-row>
        <table:table-row table:style-name="ro76">
          <table:table-cell office:value-type="string" table:number-columns-spanned="58" table:number-rows-spanned="1" table:style-name="ce104">
            <text:p><text:span text:style-name="T262">Carlos Roberto da Silva</text:span><text:span text:style-name="T257">:</text:span></text:p>
          </table:table-cell>
          <table:covered-table-cell table:number-columns-repeated="34"/>
          <table:covered-table-cell>
            <draw:g draw:z-index="169" draw:name="Group 170" draw:id="id171">
              <svg:title/>
              <svg:desc/>
              <draw:frame draw:id="id168" draw:style-name="a297" draw:name="image42.png" svg:x="0.35493in" svg:y="0.28249in" svg:width="1.72778in" svg:height="0.69603in" style:rel-width="scale" style:rel-height="scale">
                <draw:image xlink:href="media/image41.png" xlink:type="simple" xlink:show="embed" xlink:actuate="onLoad"/>
                <svg:title/>
                <svg:desc/>
              </draw:frame>
              <draw:custom-shape svg:x="0.32521in" svg:y="0.82272in" svg:width="0.02847in" svg:height="0.33264in" draw:id="id169" draw:style-name="a298" draw:name="Shape 172">
                <svg:title/>
                <svg:desc/>
                <draw:enhanced-geometry xmlns:dr3d="urn:oasis:names:tc:opendocument:xmlns:dr3d:1.0" draw:type="non-primitive" svg:viewBox="0 0 26034 304165" draw:enhanced-path="M 25481 303898 L 0 303898 0 0 25481 0 25481 303898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6034"/>
                  <draw:equation draw:name="f7" draw:formula="?f4 / 304165"/>
                  <draw:equation draw:name="f8" draw:formula="0 / ?f6"/>
                  <draw:equation draw:name="f9" draw:formula="26034 / ?f6"/>
                  <draw:equation draw:name="f10" draw:formula="0 / ?f7"/>
                  <draw:equation draw:name="f11" draw:formula="304165 / ?f7"/>
                </draw:enhanced-geometry>
              </draw:custom-shape>
              <draw:frame draw:id="id170" draw:style-name="a312" draw:name="Textbox 173" svg:x="0.32521in" svg:y="0.28249in" svg:width="1.75764in" svg:height="0.87292in">
                <draw:text-box>
                  <text:p text:style-name="a300" text:class-names="" text:cond-style-name=""><text:span text:style-name="a299" text:class-names=""/></text:p>
                  <text:p text:style-name="a302" text:class-names="" text:cond-style-name=""><text:span text:style-name="a301" text:class-names=""/></text:p>
                  <text:p text:style-name="a311" text:class-names="" text:cond-style-name=""><text:span text:style-name="a303" text:class-names="">.</text:span><text:span text:style-name="a304" text:class-names="">:..</text:span><text:span text:style-name="a305" text:class-names="">.</text:span><text:span text:style-name="a306" text:class-names="">�</text:span><text:span text:style-name="a307" text:class-names="">��</text:span><text:span text:style-name="a308" text:class-names="">:::::</text:span><text:span text:style-name="a309" text:class-names="">:</text:span><text:span text:style-name="a310" text:class-names="">:._</text:span></text:p>
                </draw:text-box>
                <svg:title/>
                <svg:desc/>
              </draw:frame>
            </draw:g>
          </table:covered-table-cell>
          <table:covered-table-cell table:number-columns-repeated="22"/>
          <table:table-cell table:number-columns-repeated="16326"/>
        </table:table-row>
        <table:table-row table:style-name="ro76">
          <table:table-cell office:value-type="string" table:number-columns-spanned="58" table:number-rows-spanned="1" table:style-name="ce91">
            <text:p><text:span text:style-name="T255">Diretoria Eleita:</text:span></text:p>
          </table:table-cell>
          <table:covered-table-cell table:number-columns-repeated="29"/>
          <table:covered-table-cell>
            <draw:frame draw:z-index="168" draw:id="id167" draw:style-name="a296" draw:name="image41.jpeg" svg:x="0.37652in" svg:y="0.34949in" svg:width="1.22616in" svg:height="0.4733in" style:rel-width="scale" style:rel-height="scale">
              <draw:image xlink:href="media/image42.jpeg" xlink:type="simple" xlink:show="embed" xlink:actuate="onLoad"/>
              <svg:title/>
              <svg:desc/>
            </draw:frame>
          </table:covered-table-cell>
          <table:covered-table-cell table:number-columns-repeated="27"/>
          <table:table-cell table:number-columns-repeated="16326"/>
        </table:table-row>
        <table:table-row table:style-name="ro76">
          <table:table-cell office:value-type="string" table:number-columns-spanned="58" table:number-rows-spanned="1" table:style-name="ce102">
            <text:p><text:span text:style-name="T262">Presidente: José Roberto de Moraes:<text:s text:c="53"/></text:span><text:span text:style-name="T277">                                      </text:span><text:span text:style-name="T278"><text:s text:c="3"/></text:span><text:span text:style-name="T279">_</text:span></text:p>
          </table:table-cell>
          <table:covered-table-cell table:number-columns-repeated="26"/>
          <table:covered-table-cell>
            <draw:frame draw:z-index="173" draw:id="id172" draw:style-name="a313" draw:name="image43.jpeg" svg:x="0.60914in" svg:y="0.38461in" svg:width="1.00323in" svg:height="0.33409in" style:rel-width="scale" style:rel-height="scale">
              <draw:image xlink:href="media/image43.jpeg" xlink:type="simple" xlink:show="embed" xlink:actuate="onLoad"/>
              <svg:title/>
              <svg:desc/>
            </draw:frame>
          </table:covered-table-cell>
          <table:covered-table-cell table:number-columns-repeated="30"/>
          <table:table-cell table:number-columns-repeated="16326"/>
        </table:table-row>
        <table:table-row table:style-name="ro79">
          <table:table-cell office:value-type="string" table:number-columns-spanned="18" table:number-rows-spanned="1" table:style-name="ce106">
            <text:p><text:span text:style-name="T278">---,</text:span><text:span text:style-name="T280">4'!,:::Z:..��</text:span><text:span text:style-name="T278">..:.</text:span><text:span text:style-name="T281">lf-</text:span><text:span text:style-name="T280">�</text:span><text:span text:style-name="T281">o/:.</text:span><text:span text:style-name="T282">:::::</text:span><text:span text:style-name="T281">f,</text:span><text:span text:style-name="T280">:.:!!::.</text:span></text:p>
          </table:table-cell>
          <table:covered-table-cell table:number-columns-repeated="17"/>
          <table:table-cell table:number-columns-repeated="16366" table:style-name="ce1"/>
        </table:table-row>
        <table:table-row table:style-name="ro28">
          <table:table-cell office:value-type="string" table:number-columns-spanned="33" table:number-rows-spanned="1" table:style-name="ce102">
            <text:p><text:span text:style-name="T262">Vice Presidente: Maria Cristina Odoni:<text:s/></text:span><text:span text:style-name="T283">       </text:span><text:span text:style-name="T262"><text:s text:c="5"/></text:span><text:span text:style-name="T284">�l:l</text:span><text:span text:style-name="T285">\</text:span><text:span text:style-name="T286">�<text:s text:c="2"/></text:span><text:span text:style-name="T287">1-</text:span><text:span text:style-name="T286">4-</text:span></text:p>
          </table:table-cell>
          <table:covered-table-cell table:number-columns-repeated="30"/>
          <table:covered-table-cell>
            <draw:custom-shape svg:x="0.42152in" svg:y="0.18545in" svg:width="0.05625in" svg:height="0.32222in" draw:z-index="191" draw:id="id190" draw:style-name="a330" draw:name="Shape 192">
              <svg:title/>
              <svg:desc/>
              <draw:enhanced-geometry xmlns:dr3d="urn:oasis:names:tc:opendocument:xmlns:dr3d:1.0" draw:type="non-primitive" svg:viewBox="0 0 51435 294640" draw:enhanced-path="M 50963 294544 L 0 294544 0 0 50963 0 50963 294544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29464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294640 / ?f7"/>
              </draw:enhanced-geometry>
            </draw:custom-shape>
          </table:covered-table-cell>
          <table:covered-table-cell/>
          <table:table-cell office:value-type="string" table:style-name="ce3">
            <text:p><text:span text:style-name="T288">:.</text:span><text:span text:style-name="T286">�</text:span><text:span text:style-name="T289">:<text:s/></text:span><text:span text:style-name="T290">�</text:span><text:span text:style-name="T291">o.,</text:span><text:span text:style-name="T290">��</text:span><text:span text:style-name="T292">�0</text:span><text:span text:style-name="T290">{:!:</text:span><text:span text:style-name="T291">lUX</text:span><text:span text:style-name="T290">�</text:span></text:p>
          </table:table-cell>
          <table:table-cell table:number-columns-spanned="9" table:number-rows-spanned="1" table:style-name="ce44"/>
          <table:covered-table-cell>
            <draw:custom-shape svg:x="0.11877in" svg:y="0.16074in" svg:width="0.04236in" svg:height="0.35139in" draw:z-index="192" draw:id="id191" draw:style-name="a331" draw:name="Shape 193">
              <svg:title/>
              <svg:desc/>
              <draw:enhanced-geometry xmlns:dr3d="urn:oasis:names:tc:opendocument:xmlns:dr3d:1.0" draw:type="non-primitive" svg:viewBox="0 0 38735 321310" draw:enhanced-path="M 38222 321263 L 0 321263 0 0 38222 0 38222 321263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321310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321310 / ?f7"/>
              </draw:enhanced-geometry>
            </draw:custom-shape>
          </table:covered-table-cell>
          <table:covered-table-cell table:number-columns-repeated="7"/>
          <table:table-cell office:value-type="string" table:style-name="ce9">
            <text:p><text:span text:style-name="T293">_</text:span><text:span text:style-name="T294">-=---:-:.,. <text:s/>:.:.</text:span></text:p>
          </table:table-cell>
          <table:table-cell table:number-columns-spanned="6" table:number-rows-spanned="1" table:style-name="ce44"/>
          <table:covered-table-cell table:number-columns-repeated="5"/>
          <table:table-cell office:value-type="string" table:style-name="ce3">
            <text:p><text:span text:style-name="T294">-</text:span><text:span text:style-name="T292">·</text:span><text:span text:style-name="T295">=-</text:span><text:span text:style-name="T296">--</text:span></text:p>
          </table:table-cell>
          <table:table-cell table:number-columns-spanned="7" table:number-rows-spanned="1" table:style-name="ce44"/>
          <table:covered-table-cell table:number-columns-repeated="6"/>
          <table:table-cell table:number-columns-repeated="16326"/>
        </table:table-row>
        <table:table-row table:style-name="ro80">
          <table:table-cell office:value-type="string" table:style-name="ce10">
            <text:p><text:span text:style-name="T297">·,</text:span></text:p>
          </table:table-cell>
          <table:table-cell table:number-columns-repeated="16383" table:style-name="ce1"/>
        </table:table-row>
        <table:table-row table:style-name="ro80">
          <table:table-cell office:value-type="string" table:number-columns-spanned="2" table:number-rows-spanned="1" table:style-name="ce107">
            <text:p><text:span text:style-name="T298">·-</text:span><text:span text:style-name="T294">=-</text:span></text:p>
          </table:table-cell>
          <table:covered-table-cell/>
          <table:table-cell table:number-columns-repeated="16382" table:style-name="ce1"/>
        </table:table-row>
        <table:table-row table:style-name="ro81">
          <table:table-cell office:value-type="string" table:style-name="ce11">
            <text:p><text:span text:style-name="T289">\</text:span><text:span text:style-name="T288">_::</text:span></text:p>
          </table:table-cell>
          <table:table-cell table:number-columns-repeated="16383" table:style-name="ce1"/>
        </table:table-row>
        <table:table-row table:style-name="ro33">
          <table:table-cell table:number-columns-repeated="18" table:style-name="ce1"/>
          <table:table-cell table:style-name="ce1">
            <draw:g draw:z-index="149" draw:name="Group 150" draw:id="id164">
              <svg:title/>
              <svg:desc/>
              <draw:frame draw:id="id148" draw:style-name="a189" draw:name="image37.jpeg" svg:x="0.13459in" svg:y="0in" svg:width="12.9026in" svg:height="4.70516in" style:rel-width="scale" style:rel-height="scale">
                <draw:image xlink:href="media/image44.jpeg" xlink:type="simple" xlink:show="embed" xlink:actuate="onLoad"/>
                <svg:title/>
                <svg:desc/>
              </draw:frame>
              <draw:frame draw:id="id149" draw:style-name="a190" draw:name="image38.jpeg" svg:x="12.95358in" svg:y="4.00913in" svg:width="1.42142in" svg:height="1.28069in" style:rel-width="scale" style:rel-height="scale">
                <draw:image xlink:href="media/image45.jpeg" xlink:type="simple" xlink:show="embed" xlink:actuate="onLoad"/>
                <svg:title/>
                <svg:desc/>
              </draw:frame>
              <draw:custom-shape svg:x="4.02209in" svg:y="4.00913in" svg:width="0in" svg:height="0.43194in" draw:id="id150" draw:style-name="a191" draw:name="Shape 153">
                <svg:title/>
                <svg:desc/>
                <draw:enhanced-geometry xmlns:dr3d="urn:oasis:names:tc:opendocument:xmlns:dr3d:1.0" draw:type="non-primitive" svg:viewBox="0 0 0 394970" draw:enhanced-path="M 0 394598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394970"/>
                  <draw:equation draw:name="f8" draw:formula="0 / ?f6"/>
                  <draw:equation draw:name="f9" draw:formula="0 / ?f7"/>
                  <draw:equation draw:name="f10" draw:formula="394970 / ?f7"/>
                </draw:enhanced-geometry>
              </draw:custom-shape>
              <draw:custom-shape svg:x="6.73916in" svg:y="3.96737in" svg:width="0in" svg:height="0.4875in" draw:id="id151" draw:style-name="a192" draw:name="Shape 154">
                <svg:title/>
                <svg:desc/>
                <draw:enhanced-geometry xmlns:dr3d="urn:oasis:names:tc:opendocument:xmlns:dr3d:1.0" draw:type="non-primitive" svg:viewBox="0 0 0 445770" draw:enhanced-path="M 0 44551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45770"/>
                  <draw:equation draw:name="f8" draw:formula="0 / ?f6"/>
                  <draw:equation draw:name="f9" draw:formula="0 / ?f7"/>
                  <draw:equation draw:name="f10" draw:formula="445770 / ?f7"/>
                </draw:enhanced-geometry>
              </draw:custom-shape>
              <draw:custom-shape svg:x="11.04467in" svg:y="3.95345in" svg:width="0in" svg:height="0.52917in" draw:id="id152" draw:style-name="a193" draw:name="Shape 155">
                <svg:title/>
                <svg:desc/>
                <draw:enhanced-geometry xmlns:dr3d="urn:oasis:names:tc:opendocument:xmlns:dr3d:1.0" draw:type="non-primitive" svg:viewBox="0 0 0 483870" draw:enhanced-path="M 0 483701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483870"/>
                  <draw:equation draw:name="f8" draw:formula="0 / ?f6"/>
                  <draw:equation draw:name="f9" draw:formula="0 / ?f7"/>
                  <draw:equation draw:name="f10" draw:formula="483870 / ?f7"/>
                </draw:enhanced-geometry>
              </draw:custom-shape>
              <draw:custom-shape svg:x="11.47662in" svg:y="3.80032in" svg:width="1.78403in" svg:height="1.93542in" draw:id="id153" draw:style-name="a194" draw:name="Shape 156">
                <svg:title/>
                <svg:desc/>
                <draw:enhanced-geometry xmlns:dr3d="urn:oasis:names:tc:opendocument:xmlns:dr3d:1.0" draw:type="non-primitive" svg:viewBox="0 0 1631314 1769745" draw:enhanced-path="M 0 623720 L 0 0 N M 1630844 1769328 L 1630844 1362001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631314"/>
                  <draw:equation draw:name="f7" draw:formula="?f4 / 1769745"/>
                  <draw:equation draw:name="f8" draw:formula="0 / ?f6"/>
                  <draw:equation draw:name="f9" draw:formula="1631314 / ?f6"/>
                  <draw:equation draw:name="f10" draw:formula="0 / ?f7"/>
                  <draw:equation draw:name="f11" draw:formula="1769745 / ?f7"/>
                </draw:enhanced-geometry>
              </draw:custom-shape>
              <draw:custom-shape svg:x="9.71829in" svg:y="4.44249in" svg:width="0.22986in" svg:height="0.41806in" draw:id="id154" draw:style-name="a195" draw:name="Shape 157">
                <svg:title/>
                <svg:desc/>
                <draw:enhanced-geometry xmlns:dr3d="urn:oasis:names:tc:opendocument:xmlns:dr3d:1.0" draw:type="non-primitive" svg:viewBox="0 0 210185 382270" draw:enhanced-path="M 50965 0 L 0 0 0 382041 50965 382041 50965 0 Z N M 209702 0 L 158737 0 158737 382041 209702 382041 209702 0 Z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0185"/>
                  <draw:equation draw:name="f7" draw:formula="?f4 / 382270"/>
                  <draw:equation draw:name="f8" draw:formula="0 / ?f6"/>
                  <draw:equation draw:name="f9" draw:formula="210185 / ?f6"/>
                  <draw:equation draw:name="f10" draw:formula="0 / ?f7"/>
                  <draw:equation draw:name="f11" draw:formula="382270 / ?f7"/>
                </draw:enhanced-geometry>
              </draw:custom-shape>
              <draw:frame draw:id="id155" draw:style-name="a206" draw:name="Textbox 158" svg:x="10.52689in" svg:y="0.16353in" svg:width="1.55556in" svg:height="0.72778in">
                <draw:text-box>
                  <text:p text:style-name="a200" text:class-names="" text:cond-style-name=""><text:span text:style-name="a196" text:class-names="">cartóri</text:span><text:span text:style-name="a197" text:class-names="">o</text:span><text:span text:style-name="a198" text:class-names=""><text:s text:c="1"/></text:span><text:span text:style-name="a199" text:class-names="">do</text:span></text:p>
                  <text:p text:style-name="a205" text:class-names="" text:cond-style-name=""><text:span text:style-name="a201" text:class-names="">Q</text:span><text:span text:style-name="a202" text:class-names=""><text:s text:c="7"/></text:span><text:span text:style-name="a203" text:class-names=""><text:s text:c="1"/></text:span><text:span text:style-name="a204" text:class-names="">?i!in</text:span></text:p>
                </draw:text-box>
                <svg:title/>
                <svg:desc/>
              </draw:frame>
              <draw:frame draw:id="id156" draw:style-name="a212" draw:name="Textbox 159" svg:x="0.14872in" svg:y="4.38751in" svg:width="1.68681in" svg:height="0.38611in">
                <draw:text-box>
                  <text:p text:style-name="a211" text:class-names="" text:cond-style-name=""><text:span text:style-name="a207" text:class-names="">Pe</text:span><text:span text:style-name="a208" text:class-names="">.</text:span><text:span text:style-name="a209" text:class-names=""><text:s text:c="1"/></text:span><text:span text:style-name="a210" text:class-names="">Tarcísio</text:span></text:p>
                </draw:text-box>
                <svg:title/>
                <svg:desc/>
              </draw:frame>
              <draw:frame draw:id="id157" draw:style-name="a249" draw:name="Textbox 160" svg:x="3.78862in" svg:y="4.45711in" svg:width="6.71528in" svg:height="0.38611in">
                <draw:text-box>
                  <text:p text:style-name="a248" text:class-names="" text:cond-style-name=""><text:span text:style-name="a213" text:class-names="">meida</text:span><text:span text:style-name="a214" text:class-names="">:</text:span><text:span text:style-name="a215" text:class-names="">:</text:span><text:span text:style-name="a216" text:class-names=""><text:s text:c="4"/></text:span><text:span text:style-name="a217" text:class-names=""><text:s text:c="1"/></text:span><text:span text:style-name="a218" text:class-names="">-1</text:span><text:span text:style-name="a219" text:class-names="">-</text:span><text:span text:style-name="a220" text:class-names="">�</text:span><text:span text:style-name="a221" text:class-names="">�</text:span><text:span text:style-name="a222" text:class-names="">�</text:span><text:span text:style-name="a223" text:class-names="">z.J</text:span><text:span text:style-name="a224" text:class-names=""><text:s text:c="1"/></text:span><text:span text:style-name="a225" text:class-names="">L</text:span><text:span text:style-name="a226" text:class-names="">�</text:span><text:span text:style-name="a227" text:class-names="">.,.,,,,....</text:span><text:span text:style-name="a228" text:class-names="">-</text:span><text:span text:style-name="a229" text:class-names="">=..</text:span><text:span text:style-name="a230" text:class-names="">.</text:span><text:span text:style-name="a231" text:class-names="">�</text:span><text:span text:style-name="a232" text:class-names="">:::</text:span><text:span text:style-name="a233" text:class-names=""><text:s text:c="2"/></text:span><text:span text:style-name="a234" text:class-names=""><text:s text:c="1"/></text:span><text:span text:style-name="a235" text:class-names="">µ</text:span><text:span text:style-name="a236" text:class-names="">.</text:span><text:span text:style-name="a237" text:class-names="">i</text:span><text:span text:style-name="a238" text:class-names="">.</text:span><text:span text:style-name="a239" text:class-names="">•</text:span><text:span text:style-name="a240" text:class-names="">,</text:span><text:span text:style-name="a241" text:class-names="">�</text:span><text:span text:style-name="a242" text:class-names="">•</text:span><text:span text:style-name="a243" text:class-names=""><text:s text:c="1"/></text:span><text:span text:style-name="a244" text:class-names="">.</text:span><text:span text:style-name="a245" text:class-names="">�</text:span><text:span text:style-name="a246" text:class-names="">.</text:span><text:span text:style-name="a247" text:class-names="">.</text:span></text:p>
                </draw:text-box>
                <svg:title/>
                <svg:desc/>
              </draw:frame>
              <draw:frame draw:id="id158" draw:style-name="a257" draw:name="Textbox 161" svg:x="7.04528in" svg:y="4.17503in" svg:width="1.63264in" svg:height="0.425in">
                <draw:text-box>
                  <text:p text:style-name="a256" text:class-names="" text:cond-style-name=""><text:span text:style-name="a250" text:class-names="">j <text:s text:c="6"/></text:span><text:span text:style-name="a251" text:class-names=""><text:s text:c="1"/></text:span><text:span text:style-name="a252" text:class-names="">i--C</text:span><text:span text:style-name="a253" text:class-names="">'<text:s text:c="1"/></text:span><text:span text:style-name="a254" text:class-names=""><text:s text:c="1"/></text:span><text:span text:style-name="a255" text:class-names="">-J</text:span></text:p>
                </draw:text-box>
                <svg:title/>
                <svg:desc/>
              </draw:frame>
              <draw:frame draw:id="id159" draw:style-name="a264" draw:name="Textbox 162" svg:x="9.9001in" svg:y="4.17503in" svg:width="0.95278in" svg:height="0.425in">
                <draw:text-box>
                  <text:p text:style-name="a263" text:class-names="" text:cond-style-name=""><text:span text:style-name="a258" text:class-names="">'</text:span><text:span text:style-name="a259" text:class-names=""><text:s text:c="1"/></text:span><text:span text:style-name="a260" text:class-names="">hl- <text:s text:c="2"/></text:span><text:span text:style-name="a261" text:class-names=""><text:s text:c="1"/></text:span><text:span text:style-name="a262" text:class-names="">�</text:span></text:p>
                </draw:text-box>
                <svg:title/>
                <svg:desc/>
              </draw:frame>
              <draw:frame draw:id="id160" draw:style-name="a267" draw:name="Textbox 163" svg:x="10.46162in" svg:y="4.3878in" svg:width="0.45625in" svg:height="0.47153in">
                <draw:text-box>
                  <text:p text:style-name="a266" text:class-names="" text:cond-style-name=""><text:span text:style-name="a265" text:class-names="">"'-</text:span></text:p>
                </draw:text-box>
                <svg:title/>
                <svg:desc/>
              </draw:frame>
              <draw:frame draw:id="id161" draw:style-name="a279" draw:name="Textbox 164" svg:x="10.81064in" svg:y="4.3878in" svg:width="2.42847in" svg:height="0.47153in">
                <draw:text-box>
                  <text:p text:style-name="a278" text:class-names="" text:cond-style-name=""><text:span text:style-name="a268" text:class-names="">-</text:span><text:span text:style-name="a269" text:class-names="">-</text:span><text:span text:style-name="a270" text:class-names="">�</text:span><text:span text:style-name="a271" text:class-names="">{.c</text:span><text:span text:style-name="a272" text:class-names="">;</text:span><text:span text:style-name="a273" text:class-names="">�</text:span><text:span text:style-name="a274" text:class-names="">de</text:span><text:span text:style-name="a275" text:class-names="">.</text:span><text:span text:style-name="a276" text:class-names="">-</text:span><text:span text:style-name="a277" text:class-names="">1</text:span></text:p>
                </draw:text-box>
                <svg:title/>
                <svg:desc/>
              </draw:frame>
              <draw:frame draw:id="id162" draw:style-name="a288" draw:name="Textbox 165" svg:x="0.12998in" svg:y="5.1949in" svg:width="3.10972in" svg:height="0.38611in">
                <draw:text-box>
                  <text:p text:style-name="a287" text:class-names="" text:cond-style-name=""><text:span text:style-name="a280" text:class-names="">Isaur</text:span><text:span text:style-name="a281" text:class-names="">a</text:span><text:span text:style-name="a282" text:class-names=""><text:s text:c="1"/></text:span><text:span text:style-name="a283" text:class-names="">Amara</text:span><text:span text:style-name="a284" text:class-names="">l</text:span><text:span text:style-name="a285" text:class-names=""><text:s text:c="1"/></text:span><text:span text:style-name="a286" text:class-names="">Ostan:</text:span></text:p>
                </draw:text-box>
                <svg:title/>
                <svg:desc/>
              </draw:frame>
              <draw:frame draw:id="id163" draw:style-name="a293" draw:name="Textbox 166" svg:x="3.578in" svg:y="5.1949in" svg:width="2.33542in" svg:height="0.38611in">
                <draw:text-box>
                  <text:p text:style-name="a292" text:class-names="" text:cond-style-name=""><text:span text:style-name="a289" text:class-names="">��</text:span><text:span text:style-name="a290" text:class-names="">, <text:s text:c="17"/></text:span><text:span text:style-name="a291" text:class-names=""><text:s text:c="1"/></text:span></text:p>
                </draw:text-box>
                <svg:title/>
                <svg:desc/>
              </draw:frame>
            </draw:g>
          </table:table-cell>
          <table:table-cell table:number-columns-repeated="16365" table:style-name="ce1"/>
        </table:table-row>
        <table:table-row table:style-name="ro82">
          <table:table-cell table:number-columns-repeated="16384" table:style-name="ce1"/>
        </table:table-row>
        <table:table-row table:style-name="ro83">
          <table:table-cell table:number-columns-repeated="18" table:style-name="ce1"/>
          <table:table-cell table:style-name="ce1">
            <draw:frame draw:z-index="174" draw:id="id173" draw:style-name="a314" draw:name="image44.jpeg" svg:x="0.10672in" svg:y="0in" svg:width="12.81899in" svg:height="1.03012in" style:rel-width="scale" style:rel-height="scale">
              <draw:image xlink:href="media/image46.jpeg" xlink:type="simple" xlink:show="embed" xlink:actuate="onLoad"/>
              <svg:title/>
              <svg:desc/>
            </draw:frame>
          </table:table-cell>
          <table:table-cell table:number-columns-repeated="16365" table:style-name="ce1"/>
        </table:table-row>
        <table:table-row table:style-name="ro84">
          <table:table-cell table:number-columns-repeated="47" table:style-name="ce1"/>
          <table:table-cell table:style-name="ce1">
            <draw:frame draw:z-index="175" draw:id="id174" draw:style-name="a315" draw:name="image45.jpeg" svg:x="0.02706in" svg:y="0in" svg:width="3.42769in" svg:height="0.91876in" style:rel-width="scale" style:rel-height="scale">
              <draw:image xlink:href="media/image47.jpeg" xlink:type="simple" xlink:show="embed" xlink:actuate="onLoad"/>
              <svg:title/>
              <svg:desc/>
            </draw:frame>
          </table:table-cell>
          <table:table-cell table:number-columns-repeated="16336" table:style-name="ce1"/>
        </table:table-row>
        <table:table-row table:style-name="ro20">
          <table:table-cell table:number-columns-repeated="27" table:style-name="ce1"/>
          <table:table-cell table:style-name="ce1">
            <draw:custom-shape svg:x="0.06398in" svg:y="0.00696in" svg:width="0.80833in" svg:height="0in" draw:z-index="176" draw:id="id175" draw:style-name="a316" draw:name="Shape 177">
              <svg:title/>
              <svg:desc/>
              <draw:enhanced-geometry xmlns:dr3d="urn:oasis:names:tc:opendocument:xmlns:dr3d:1.0" draw:type="non-primitive" svg:viewBox="0 0 739140 0" draw:enhanced-path="M 0 0 L 73897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39140"/>
                <draw:equation draw:name="f7" draw:formula="?f4 / 0"/>
                <draw:equation draw:name="f8" draw:formula="0 / ?f6"/>
                <draw:equation draw:name="f9" draw:formula="739140 / ?f6"/>
                <draw:equation draw:name="f10" draw:formula="0 / ?f7"/>
              </draw:enhanced-geometry>
            </draw:custom-shape>
          </table:table-cell>
          <table:table-cell table:number-columns-repeated="16356" table:style-name="ce1"/>
        </table:table-row>
        <table:table-row table:style-name="ro55">
          <table:table-cell table:number-columns-repeated="35" table:style-name="ce1"/>
          <table:table-cell table:style-name="ce1">
            <draw:custom-shape svg:x="0.28351in" svg:y="0.01392in" svg:width="0.55764in" svg:height="0in" draw:z-index="177" draw:id="id176" draw:style-name="a317" draw:name="Shape 178">
              <svg:title/>
              <svg:desc/>
              <draw:enhanced-geometry xmlns:dr3d="urn:oasis:names:tc:opendocument:xmlns:dr3d:1.0" draw:type="non-primitive" svg:viewBox="0 0 509905 0" draw:enhanced-path="M 0 0 L 50963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09905"/>
                <draw:equation draw:name="f7" draw:formula="?f4 / 0"/>
                <draw:equation draw:name="f8" draw:formula="0 / ?f6"/>
                <draw:equation draw:name="f9" draw:formula="509905 / ?f6"/>
                <draw:equation draw:name="f10" draw:formula="0 / ?f7"/>
              </draw:enhanced-geometry>
            </draw:custom-shape>
          </table:table-cell>
          <table:table-cell table:number-columns-repeated="16348" table:style-name="ce1"/>
        </table:table-row>
        <table:table-row table:style-name="ro85">
          <table:table-cell table:number-columns-repeated="32" table:style-name="ce1"/>
          <table:table-cell table:style-name="ce1">
            <draw:custom-shape svg:x="0.41249in" svg:y="0in" svg:width="0.05625in" svg:height="0.20903in" draw:z-index="181" draw:id="id180" draw:style-name="a321" draw:name="Shape 182">
              <svg:title/>
              <svg:desc/>
              <draw:enhanced-geometry xmlns:dr3d="urn:oasis:names:tc:opendocument:xmlns:dr3d:1.0" draw:type="non-primitive" svg:viewBox="0 0 51435 191135" draw:enhanced-path="M 50963 191021 L 0 191021 0 0 50963 0 50963 191021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91135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91135 / ?f7"/>
              </draw:enhanced-geometry>
            </draw:custom-shape>
          </table:table-cell>
          <table:table-cell table:number-columns-repeated="16351" table:style-name="ce1"/>
        </table:table-row>
        <table:table-row table:style-name="ro85">
          <table:table-cell table:number-columns-repeated="9" table:style-name="ce1"/>
          <table:table-cell table:style-name="ce1">
            <draw:custom-shape svg:x="0.13464in" svg:y="0.19231in" svg:width="0.05625in" svg:height="0.30417in" draw:z-index="214" draw:id="id213" draw:style-name="a377" draw:name="Shape 215">
              <svg:title/>
              <svg:desc/>
              <draw:enhanced-geometry xmlns:dr3d="urn:oasis:names:tc:opendocument:xmlns:dr3d:1.0" draw:type="non-primitive" svg:viewBox="0 0 51435 278130" draw:enhanced-path="M 50963 277849 L 0 277849 0 0 50963 0 50963 277849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27813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278130 / ?f7"/>
              </draw:enhanced-geometry>
            </draw:custom-shape>
          </table:table-cell>
          <table:table-cell table:number-columns-repeated="25" table:style-name="ce1"/>
          <table:table-cell table:style-name="ce1">
            <draw:custom-shape svg:x="0.59587in" svg:y="0in" svg:width="0.05625in" svg:height="0.20903in" draw:z-index="182" draw:id="id181" draw:style-name="a322" draw:name="Shape 183">
              <svg:title/>
              <svg:desc/>
              <draw:enhanced-geometry xmlns:dr3d="urn:oasis:names:tc:opendocument:xmlns:dr3d:1.0" draw:type="non-primitive" svg:viewBox="0 0 51435 191135" draw:enhanced-path="M 50963 191021 L 0 191021 0 0 50963 0 50963 191021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91135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91135 / ?f7"/>
              </draw:enhanced-geometry>
            </draw:custom-shape>
          </table:table-cell>
          <table:table-cell table:number-columns-repeated="16348" table:style-name="ce1"/>
        </table:table-row>
        <table:table-row table:style-name="ro86">
          <table:table-cell office:value-type="string" table:number-columns-spanned="58" table:number-rows-spanned="1" table:style-name="ce108">
            <text:p><text:span text:style-name="T299">•</text:span></text:p>
            <text:p><text:span text:style-name="T300">Associaçã</text:span><text:span text:style-name="T301">o<text:s/></text:span><text:span text:style-name="T300">Caritativa da <text:s/>Paróqu</text:span><text:span text:style-name="T302">,;;..;</text:span><text:span text:style-name="T300">ia</text:span><text:span text:style-name="T303">�-----</text:span><text:span text:style-name="T300">Nossa Senhora de<text:s/></text:span><text:span text:style-name="T301">F</text:span><text:span text:style-name="T300">átima<text:s text:c="8"/></text:span><text:span text:style-name="T304">G</text:span><text:span text:style-name="T305">D</text:span><text:span text:style-name="T304">U</text:span><text:span text:style-name="T305">IG</text:span><text:span text:style-name="T304">A</text:span><text:span text:style-name="T305">IT</text:span><text:span text:style-name="T304">R</text:span><text:span text:style-name="T305">A</text:span><text:span text:style-name="T304">u</text:span><text:span text:style-name="T305">L</text:span><text:span text:style-name="T304">L</text:span><text:span text:style-name="T305">IZ</text:span><text:span text:style-name="T304">H</text:span><text:span text:style-name="T305">A</text:span><text:span text:style-name="T304">o</text:span><text:span text:style-name="T305">D</text:span><text:span text:style-name="T304">s</text:span><text:span text:style-name="T305">O</text:span><text:span text:style-name="T306">-s</text:span><text:span text:style-name="T307">N</text:span><text:span text:style-name="T306">P</text:span><text:span text:style-name="T307">O</text:span></text:p>
          </table:table-cell>
          <table:covered-table-cell table:number-columns-repeated="5"/>
          <table:covered-table-cell>
            <draw:custom-shape svg:x="0.48325in" svg:y="0.71007in" svg:width="0.05625in" svg:height="0.22847in" draw:z-index="215" draw:id="id214" draw:style-name="a378" draw:name="Shape 216">
              <svg:title/>
              <svg:desc/>
              <draw:enhanced-geometry xmlns:dr3d="urn:oasis:names:tc:opendocument:xmlns:dr3d:1.0" draw:type="non-primitive" svg:viewBox="0 0 51435 208915" draw:enhanced-path="M 50963 208387 L 0 208387 0 0 50963 0 50963 20838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208915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208915 / ?f7"/>
              </draw:enhanced-geometry>
            </draw:custom-shape>
            <draw:frame draw:z-index="223" draw:id="id222" draw:style-name="a388" draw:name="Textbox 224" svg:x="0.48325in" svg:y="0.73251in" svg:width="0.06181in" svg:height="0.18681in">
              <draw:text-box>
                <text:p text:style-name="a387" text:class-names="" text:cond-style-name=""><text:span text:style-name="a386" text:class-names="">•</text:span></text:p>
              </draw:text-box>
              <svg:title/>
              <svg:desc/>
            </draw:frame>
          </table:covered-table-cell>
          <table:covered-table-cell table:number-columns-repeated="15"/>
          <table:covered-table-cell>
            <draw:frame draw:z-index="194" draw:id="id193" draw:style-name="a335" draw:name="image46.jpeg" svg:x="1.47599in" svg:y="0.17378in" svg:width="1.08683in" svg:height="1.44774in" style:rel-width="scale" style:rel-height="scale">
              <draw:image xlink:href="media/image48.jpeg" xlink:type="simple" xlink:show="embed" xlink:actuate="onLoad"/>
              <svg:title/>
              <svg:desc/>
            </draw:frame>
          </table:covered-table-cell>
          <table:covered-table-cell table:number-columns-repeated="35"/>
          <table:table-cell table:number-columns-repeated="16326"/>
        </table:table-row>
        <table:table-row table:style-name="ro87">
          <table:table-cell office:value-type="string" table:number-columns-spanned="21" table:number-rows-spanned="1" table:style-name="ce65">
            <text:p><text:span text:style-name="T308">163172</text:span></text:p>
            <text:p><text:span text:style-name="T309">1•<text:s/></text:span><text:span text:style-name="T310">Oficia</text:span><text:span text:style-name="T311">l<text:s/></text:span><text:span text:style-name="T312">de Reg</text:span><text:span text:style-name="T311">i</text:span><text:span text:style-name="T312">stro<text:s/></text:span><text:span text:style-name="T310">Civlf</text:span></text:p>
            <text:p><text:span text:style-name="T313">de<text:s/></text:span><text:span text:style-name="T314">Pessoa<text:s/></text:span><text:span text:style-name="T315">Ju</text:span><text:span text:style-name="T316">r</text:span><text:span text:style-name="T317">ldlca</text:span></text:p>
          </table:table-cell>
          <table:covered-table-cell table:number-columns-repeated="20"/>
          <table:table-cell table:number-columns-repeated="16363" table:style-name="ce1"/>
        </table:table-row>
        <table:table-row table:style-name="ro88">
          <table:table-cell office:value-type="string" table:number-columns-spanned="58" table:number-rows-spanned="1" table:style-name="ce25">
            <text:p><text:span text:style-name="T318">Rua<text:s text:c="4"/></text:span><text:span text:style-name="T319">MalladeF.-.naKm<text:s text:c="2"/></text:span><text:span text:style-name="T320">205</text:span><text:span text:style-name="T321">•<text:s/></text:span><text:span text:style-name="T322">Yllo</text:span><text:span text:style-name="T323">r-</text:span><text:span text:style-name="T324">-<text:s/></text:span><text:span text:style-name="T318">CE071P91</text:span><text:span text:style-name="T325">·</text:span><text:span text:style-name="T318">210</text:span></text:p>
            <text:p><text:span text:style-name="T326">-...,.,<text:s/></text:span><text:span text:style-name="T327">São</text:span><text:span text:style-name="T326">- <text:s text:c="8"/>•<text:s/></text:span><text:span text:style-name="T328">f'or,,elf'a,&lt;<text:s text:c="2"/></text:span><text:span text:style-name="T329">2408<text:s/></text:span><text:span text:style-name="T330">•<text:s/></text:span><text:span text:style-name="T318">6771</text:span></text:p>
            <text:p><text:span text:style-name="T331">C</text:span><text:span text:style-name="T332">N9</text:span><text:span text:style-name="T331">J:<text:s/></text:span><text:span text:style-name="T333">..,</text:span><text:span text:style-name="T334">.</text:span><text:span text:style-name="T333">�.-01</text:span><text:span text:style-name="T335">$</text:span></text:p>
          </table:table-cell>
          <table:covered-table-cell table:number-columns-repeated="34"/>
          <table:covered-table-cell>
            <draw:custom-shape svg:x="0.09569in" svg:y="0.02984in" svg:width="0.05625in" svg:height="0.20625in" draw:z-index="216" draw:id="id215" draw:style-name="a379" draw:name="Shape 217">
              <svg:title/>
              <svg:desc/>
              <draw:enhanced-geometry xmlns:dr3d="urn:oasis:names:tc:opendocument:xmlns:dr3d:1.0" draw:type="non-primitive" svg:viewBox="0 0 51435 188595" draw:enhanced-path="M 50963 188492 L 0 188492 0 0 50963 0 50963 188492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188595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188595 / ?f7"/>
              </draw:enhanced-geometry>
            </draw:custom-shape>
          </table:covered-table-cell>
          <table:covered-table-cell table:number-columns-repeated="3"/>
          <table:covered-table-cell>
            <draw:custom-shape svg:x="0.03073in" svg:y="0.20413in" svg:width="0.04236in" svg:height="0.2in" draw:z-index="218" draw:id="id217" draw:style-name="a381" draw:name="Shape 219">
              <svg:title/>
              <svg:desc/>
              <draw:enhanced-geometry xmlns:dr3d="urn:oasis:names:tc:opendocument:xmlns:dr3d:1.0" draw:type="non-primitive" svg:viewBox="0 0 38735 182880" draw:enhanced-path="M 38222 182338 L 0 182338 0 0 38222 0 38222 18233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182880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182880 / ?f7"/>
              </draw:enhanced-geometry>
            </draw:custom-shape>
          </table:covered-table-cell>
          <table:covered-table-cell table:number-columns-repeated="2"/>
          <table:covered-table-cell>
            <draw:custom-shape svg:x="0.36306in" svg:y="0.02984in" svg:width="0.04236in" svg:height="0.20625in" draw:z-index="217" draw:id="id216" draw:style-name="a380" draw:name="Shape 218">
              <svg:title/>
              <svg:desc/>
              <draw:enhanced-geometry xmlns:dr3d="urn:oasis:names:tc:opendocument:xmlns:dr3d:1.0" draw:type="non-primitive" svg:viewBox="0 0 38735 188595" draw:enhanced-path="M 38222 188492 L 0 188492 0 0 38222 0 38222 188492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8735"/>
                <draw:equation draw:name="f7" draw:formula="?f4 / 188595"/>
                <draw:equation draw:name="f8" draw:formula="0 / ?f6"/>
                <draw:equation draw:name="f9" draw:formula="38735 / ?f6"/>
                <draw:equation draw:name="f10" draw:formula="0 / ?f7"/>
                <draw:equation draw:name="f11" draw:formula="188595 / ?f7"/>
              </draw:enhanced-geometry>
            </draw:custom-shape>
          </table:covered-table-cell>
          <table:covered-table-cell table:number-columns-repeated="15"/>
          <table:table-cell table:number-columns-repeated="16326"/>
        </table:table-row>
        <table:table-row table:style-name="ro76">
          <table:table-cell office:value-type="string" table:number-columns-spanned="58" table:number-rows-spanned="1" table:style-name="ce109">
            <text:p><text:span text:style-name="T336">Segundo Secretário: Ana Lúcia de Campos Corr</text:span></text:p>
          </table:table-cell>
          <table:covered-table-cell table:number-columns-repeated="57"/>
          <table:table-cell table:number-columns-repeated="16326" table:style-name="ce1"/>
        </table:table-row>
        <table:table-row table:style-name="ro89">
          <table:table-cell office:value-type="string" table:number-columns-spanned="58" table:number-rows-spanned="1" table:style-name="ce24">
            <text:p><text:span text:style-name="T336">Segundo Tesoureiro: Hélio1iG</text:span><text:span text:style-name="T337">;</text:span><text:span text:style-name="T336">1</text:span><text:span text:style-name="T337">�</text:span><text:span text:style-name="T338">·1:</text:span><text:span text:style-name="T339">�</text:span><text:span text:style-name="T340">E=</text:span><text:span text:style-name="T341">;;</text:span><text:span text:style-name="T342">.</text:span><text:span text:style-name="T343">;=--�</text:span><text:span text:style-name="T344">-</text:span><text:span text:style-name="T343">f</text:span><text:span text:style-name="T345">-</text:span><text:span text:style-name="T343">=</text:span><text:span text:style-name="T345">-</text:span><text:span text:style-name="T346">�</text:span><text:span text:style-name="T347">�t�"?ri��</text:span><text:span text:style-name="T348">��</text:span><text:span text:style-name="T347">�-=�</text:span><text:span text:style-name="T348">�-</text:span><text:span text:style-name="T343">J</text:span><text:span text:style-name="T349">�<text:s/></text:span><text:span text:style-name="T346">-</text:span></text:p>
          </table:table-cell>
          <table:covered-table-cell table:number-columns-repeated="27"/>
          <table:covered-table-cell>
            <draw:custom-shape svg:x="0.14302in" svg:y="0.41782in" svg:width="0.05625in" svg:height="0.42361in" draw:z-index="220" draw:id="id219" draw:style-name="a383" draw:name="Shape 221">
              <svg:title/>
              <svg:desc/>
              <draw:enhanced-geometry xmlns:dr3d="urn:oasis:names:tc:opendocument:xmlns:dr3d:1.0" draw:type="non-primitive" svg:viewBox="0 0 51435 387350" draw:enhanced-path="M 50963 387115 L 0 387115 0 0 50963 0 50963 387115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1435"/>
                <draw:equation draw:name="f7" draw:formula="?f4 / 387350"/>
                <draw:equation draw:name="f8" draw:formula="0 / ?f6"/>
                <draw:equation draw:name="f9" draw:formula="51435 / ?f6"/>
                <draw:equation draw:name="f10" draw:formula="0 / ?f7"/>
                <draw:equation draw:name="f11" draw:formula="387350 / ?f7"/>
              </draw:enhanced-geometry>
            </draw:custom-shape>
          </table:covered-table-cell>
          <table:covered-table-cell table:number-columns-repeated="29"/>
          <table:table-cell table:number-columns-repeated="16326" table:style-name="ce1"/>
        </table:table-row>
        <table:table-row table:style-name="ro90">
          <table:table-cell office:value-type="string" table:number-columns-spanned="35" table:number-rows-spanned="1" table:style-name="ce76">
            <text:p><text:span text:style-name="T336">Repr. da Paróquia: Pe. Tar</text:span><text:span text:style-name="T337">;</text:span><text:span text:style-name="T338">ísio<text:s/></text:span><text:span text:style-name="T336">Anatólio <text:s text:c="8"/>meida:.</text:span><text:span text:style-name="T350">_</text:span></text:p>
            <text:p><text:span text:style-name="T351">•<text:s text:c="33"/></text:span><text:span text:style-name="T352">Conselho Fiscal<text:s/></text:span><text:span text:style-name="T353">-<text:s text:c="2"/></text:span><text:span text:style-name="T352">Membros Efetivos:</text:span></text:p>
          </table:table-cell>
          <table:covered-table-cell>
            <draw:custom-shape svg:x="0.05894in" svg:y="0.81615in" svg:width="0.07014in" svg:height="0.33264in" draw:z-index="219" draw:id="id218" draw:style-name="a382" draw:name="Shape 220">
              <svg:title/>
              <svg:desc/>
              <draw:enhanced-geometry xmlns:dr3d="urn:oasis:names:tc:opendocument:xmlns:dr3d:1.0" draw:type="non-primitive" svg:viewBox="0 0 64135 304165" draw:enhanced-path="M 63704 303898 L 0 303898 0 0 63704 0 63704 30389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4135"/>
                <draw:equation draw:name="f7" draw:formula="?f4 / 304165"/>
                <draw:equation draw:name="f8" draw:formula="0 / ?f6"/>
                <draw:equation draw:name="f9" draw:formula="64135 / ?f6"/>
                <draw:equation draw:name="f10" draw:formula="0 / ?f7"/>
                <draw:equation draw:name="f11" draw:formula="304165 / ?f7"/>
              </draw:enhanced-geometry>
            </draw:custom-shape>
          </table:covered-table-cell>
          <table:covered-table-cell table:number-columns-repeated="33"/>
          <table:table-cell office:value-type="string" table:number-columns-spanned="2" table:number-rows-spanned="1" table:style-name="ce110">
            <text:p><text:span text:style-name="T354">_p..</text:span><text:span text:style-name="T355">    </text:span></text:p>
          </table:table-cell>
          <table:covered-table-cell/>
          <table:table-cell office:value-type="string" table:number-columns-spanned="22" table:number-rows-spanned="1" table:style-name="ce20">
            <text:p><text:span text:style-name="T354">/......,'4-_./-J.�:::,:,,,::=-&lt;!�8-</text:span><text:span text:style-name="T356">-+.</text:span><text:span text:style-name="T354">�'L.c...,</text:span><text:span text:style-name="T357">�</text:span><text:span text:style-name="T358">�k</text:span></text:p>
            <text:p><text:span text:style-name="T359">�</text:span></text:p>
          </table:table-cell>
          <table:covered-table-cell table:number-columns-repeated="13"/>
          <table:covered-table-cell>
            <draw:frame draw:z-index="201" draw:id="id200" draw:style-name="a340" draw:name="image49.png" svg:x="0.34481in" svg:y="0.65177in" svg:width="2.11792in" svg:height="0.55682in" style:rel-width="scale" style:rel-height="scale">
              <draw:image xlink:href="media/image49.png" xlink:type="simple" xlink:show="embed" xlink:actuate="onLoad"/>
              <svg:title/>
              <svg:desc/>
            </draw:frame>
          </table:covered-table-cell>
          <table:covered-table-cell table:number-columns-repeated="7"/>
          <table:table-cell table:number-columns-repeated="16325"/>
        </table:table-row>
        <table:table-row table:style-name="ro76">
          <table:table-cell office:value-type="string" table:number-columns-spanned="58" table:number-rows-spanned="1" table:style-name="ce24">
            <text:p><text:span text:style-name="T336">Isaura Amaral Ostan:<text:s/></text:span><text:span text:style-name="T360">_</text:span><text:span text:style-name="T361">c3</text:span><text:span text:style-name="T362">�</text:span><text:span text:style-name="T361">fuJv.=</text:span><text:span text:style-name="T363">....a</text:span><text:span text:style-name="T364">-</text:span><text:span text:style-name="T361">e:..</text:span><text:span text:style-name="T365">.E&gt;.</text:span><text:span text:style-name="T361">Jv0,=</text:span><text:span text:style-name="T363">_,...</text:span><text:span text:style-name="T361">-,</text:span><text:span text:style-name="T365">1,</text:span><text:span text:style-name="T366">�</text:span><text:span text:style-name="T363">;:</text:span><text:span text:style-name="T364">.;.</text:span><text:span text:style-name="T367">•</text:span><text:span text:style-name="T360">�</text:span><text:span text:style-name="T368">�=:=:</text:span><text:span text:style-name="T369">:..:.:</text:span><text:span text:style-name="T368">=</text:span><text:span text:style-name="T370">=</text:span><text:span text:style-name="T360">-</text:span><text:span text:style-name="T363">--</text:span><text:span text:style-name="T371">-</text:span><text:span text:style-name="T360">-</text:span><text:span text:style-name="T363">--</text:span><text:span text:style-name="T371">-</text:span><text:span text:style-name="T360">--       </text:span></text:p>
          </table:table-cell>
          <table:covered-table-cell table:number-columns-repeated="14"/>
          <table:covered-table-cell>
            <draw:g draw:z-index="202" draw:name="Group 203" draw:id="id210">
              <svg:title/>
              <svg:desc/>
              <draw:frame draw:id="id201" draw:style-name="a341" draw:name="image50.png" svg:x="0.07948in" svg:y="0.44297in" svg:width="13.26487in" svg:height="1.92104in" style:rel-width="scale" style:rel-height="scale">
                <draw:image xlink:href="media/image50.png" xlink:type="simple" xlink:show="embed" xlink:actuate="onLoad"/>
                <svg:title/>
                <svg:desc/>
              </draw:frame>
              <draw:frame draw:id="id202" draw:style-name="a342" draw:name="image51.png" svg:x="9.35932in" svg:y="0.63786in" svg:width="0.91962in" svg:height="0.08352in" style:rel-width="scale" style:rel-height="scale">
                <draw:image xlink:href="media/image51.png" xlink:type="simple" xlink:show="embed" xlink:actuate="onLoad"/>
                <svg:title/>
                <svg:desc/>
              </draw:frame>
              <draw:custom-shape svg:x="12.42473in" svg:y="0.99979in" svg:width="0.50208in" svg:height="0in" draw:id="id203" draw:style-name="a343" draw:name="Shape 206">
                <svg:title/>
                <svg:desc/>
                <draw:enhanced-geometry xmlns:dr3d="urn:oasis:names:tc:opendocument:xmlns:dr3d:1.0" draw:type="non-primitive" svg:viewBox="0 0 459105 0" draw:enhanced-path="M 0 0 L 45867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59105"/>
                  <draw:equation draw:name="f7" draw:formula="?f4 / 0"/>
                  <draw:equation draw:name="f8" draw:formula="0 / ?f6"/>
                  <draw:equation draw:name="f9" draw:formula="459105 / ?f6"/>
                  <draw:equation draw:name="f10" draw:formula="0 / ?f7"/>
                </draw:enhanced-geometry>
              </draw:custom-shape>
              <draw:custom-shape svg:x="7.52453in" svg:y="0.91627in" svg:width="1.78958in" svg:height="0in" draw:id="id204" draw:style-name="a344" draw:name="Shape 207">
                <svg:title/>
                <svg:desc/>
                <draw:enhanced-geometry xmlns:dr3d="urn:oasis:names:tc:opendocument:xmlns:dr3d:1.0" draw:type="non-primitive" svg:viewBox="0 0 1636395 0" draw:enhanced-path="M 0 0 L 163584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636395"/>
                  <draw:equation draw:name="f7" draw:formula="?f4 / 0"/>
                  <draw:equation draw:name="f8" draw:formula="0 / ?f6"/>
                  <draw:equation draw:name="f9" draw:formula="1636395 / ?f6"/>
                  <draw:equation draw:name="f10" draw:formula="0 / ?f7"/>
                </draw:enhanced-geometry>
              </draw:custom-shape>
              <draw:custom-shape svg:x="5.25489in" svg:y="0.91627in" svg:width="7.10764in" svg:height="0.12569in" draw:id="id205" draw:style-name="a345" draw:name="Shape 208">
                <svg:title/>
                <svg:desc/>
                <draw:enhanced-geometry xmlns:dr3d="urn:oasis:names:tc:opendocument:xmlns:dr3d:1.0" draw:type="non-primitive" svg:viewBox="0 0 6499225 114935" draw:enhanced-path="M 6116822 0 L 6499051 0 N M 0 114560 L 624307 11456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99225"/>
                  <draw:equation draw:name="f7" draw:formula="?f4 / 114935"/>
                  <draw:equation draw:name="f8" draw:formula="0 / ?f6"/>
                  <draw:equation draw:name="f9" draw:formula="6499225 / ?f6"/>
                  <draw:equation draw:name="f10" draw:formula="0 / ?f7"/>
                  <draw:equation draw:name="f11" draw:formula="114935 / ?f7"/>
                </draw:enhanced-geometry>
              </draw:custom-shape>
              <draw:frame draw:id="id206" draw:style-name="a362" draw:name="Textbox 209" svg:x="0.05827in" svg:y="0.73782in" svg:width="5.51736in" svg:height="0.38611in">
                <draw:text-box>
                  <text:p text:style-name="a361" text:class-names="" text:cond-style-name=""><text:span text:style-name="a346" text:class-names="">Antoni</text:span><text:span text:style-name="a347" text:class-names="">o</text:span><text:span text:style-name="a348" text:class-names=""><text:s text:c="1"/></text:span><text:span text:style-name="a349" text:class-names="">Conceiçã</text:span><text:span text:style-name="a350" text:class-names="">o</text:span><text:span text:style-name="a351" text:class-names=""><text:s text:c="1"/></text:span><text:span text:style-name="a352" text:class-names="">d</text:span><text:span text:style-name="a353" text:class-names="">e</text:span><text:span text:style-name="a354" text:class-names=""><text:s text:c="1"/></text:span><text:span text:style-name="a355" text:class-names="">Paul</text:span><text:span text:style-name="a356" text:class-names="">a</text:span><text:span text:style-name="a357" text:class-names=""><text:s text:c="1"/></text:span><text:span text:style-name="a358" text:class-names="">Moraes</text:span><text:span text:style-name="a359" text:class-names="">:</text:span><text:span text:style-name="a360" text:class-names="">�</text:span></text:p>
                </draw:text-box>
                <svg:title/>
                <svg:desc/>
              </draw:frame>
              <draw:frame draw:id="id207" draw:style-name="a365" draw:name="Textbox 210" svg:x="6.84122in" svg:y="0.32085in" svg:width="0.21181in" svg:height="0.74028in">
                <draw:text-box>
                  <text:p text:style-name="a364" text:class-names="" text:cond-style-name=""><text:span text:style-name="a363" text:class-names="">�</text:span></text:p>
                </draw:text-box>
                <svg:title/>
                <svg:desc/>
              </draw:frame>
              <draw:frame draw:id="id208" draw:style-name="a371" draw:name="Textbox 211" svg:x="7.52453in" svg:y="0.32085in" svg:width="1.69167in" svg:height="0.74028in">
                <draw:text-box>
                  <text:p text:style-name="a370" text:class-names="" text:cond-style-name=""><text:span text:style-name="a366" text:class-names="">G</text:span><text:span text:style-name="a367" text:class-names="">.</text:span><text:span text:style-name="a368" text:class-names="">�</text:span><text:span text:style-name="a369" text:class-names="">Q</text:span></text:p>
                </draw:text-box>
                <svg:title/>
                <svg:desc/>
              </draw:frame>
              <draw:frame draw:id="id209" draw:style-name="a374" draw:name="Textbox 212" svg:x="11.93044in" svg:y="0.55505in" svg:width="0.34653in" svg:height="0.45972in">
                <draw:text-box>
                  <text:p text:style-name="a373" text:class-names="" text:cond-style-name=""><text:span text:style-name="a372" text:class-names="">V</text:span></text:p>
                </draw:text-box>
                <svg:title/>
                <svg:desc/>
              </draw:frame>
            </draw:g>
          </table:covered-table-cell>
          <table:covered-table-cell table:number-columns-repeated="42"/>
          <table:table-cell table:number-columns-repeated="16326" table:style-name="ce1"/>
        </table:table-row>
        <table:table-row table:style-name="ro33">
          <table:table-cell office:value-type="string" table:number-columns-spanned="58" table:number-rows-spanned="2" table:style-name="ce43">
            <text:p><text:span text:style-name="T352">Conselho Fiscal<text:s/></text:span><text:span text:style-name="T353">-<text:s text:c="2"/></text:span><text:span text:style-name="T352">Suplentes</text:span></text:p>
            <text:p><text:span text:style-name="T372">•</text:span></text:p>
          </table:table-cell>
          <table:covered-table-cell table:number-columns-repeated="15"/>
          <table:covered-table-cell>
            <draw:frame draw:z-index="212" draw:id="id211" draw:style-name="a375" draw:name="image52.jpeg" svg:x="0.01003in" svg:y="0.49367in" svg:width="13.76649in" svg:height="3.03469in" style:rel-width="scale" style:rel-height="scale">
              <draw:image xlink:href="media/image52.jpeg" xlink:type="simple" xlink:show="embed" xlink:actuate="onLoad"/>
              <svg:title/>
              <svg:desc/>
            </draw:frame>
          </table:covered-table-cell>
          <table:covered-table-cell table:number-columns-repeated="41"/>
          <table:table-cell table:number-columns-repeated="16326" table:style-name="ce1"/>
        </table:table-row>
        <table:table-row table:style-name="ro91">
          <table:covered-table-cell/>
          <table:covered-table-cell table:number-columns-repeated="57"/>
          <table:table-cell table:number-columns-repeated="16326" table:style-name="ce1"/>
        </table:table-row>
        <table:table-row table:style-name="ro92">
          <table:table-cell office:value-type="string" table:number-columns-spanned="58" table:number-rows-spanned="1" table:style-name="ce111">
            <text:p><text:span text:style-name="T365">.</text:span><text:span text:style-name="T373">.,</text:span><text:span text:style-name="T374">.</text:span></text:p>
          </table:table-cell>
          <table:covered-table-cell table:number-columns-repeated="57"/>
          <table:table-cell table:number-columns-repeated="16326" table:style-name="ce1"/>
        </table:table-row>
        <table:table-row table:style-name="ro93">
          <table:table-cell office:value-type="string" table:number-columns-spanned="58" table:number-rows-spanned="1" table:style-name="ce25">
            <text:p><text:span text:style-name="T375">Associação Caritativa daParóquia Nossa Senhora de Fátima CNPJ. 48.150.296/0001-53</text:span></text:p>
            <text:p><text:span text:style-name="T375">Rua Maria de Fátima Kída, 205 -Vila Fátima Guarulhos/SP<text:s/></text:span><text:span text:style-name="T376">-<text:s/></text:span><text:span text:style-name="T375">CEP. 07191-210-Telefone(11) 2408.6771</text:span></text:p>
          </table:table-cell>
          <table:covered-table-cell table:number-columns-repeated="57"/>
          <table:table-cell table:number-columns-repeated="16326" table:style-name="ce1"/>
        </table:table-row>
        <table:table-row table:style-name="ro94">
          <table:table-cell table:number-columns-repeated="20" table:style-name="ce1"/>
          <table:table-cell table:style-name="ce1">
            <draw:g draw:z-index="198" draw:name="Group 199" draw:id="id199">
              <svg:title/>
              <svg:desc/>
              <draw:frame draw:id="id197" draw:style-name="a338" draw:name="image48.jpeg" svg:x="0.00986in" svg:y="0.50116in" svg:width="12.81899in" svg:height="1.86536in" style:rel-width="scale" style:rel-height="scale">
                <draw:image xlink:href="media/image53.jpeg" xlink:type="simple" xlink:show="embed" xlink:actuate="onLoad"/>
                <svg:title/>
                <svg:desc/>
              </draw:frame>
              <draw:custom-shape svg:x="9.35937in" svg:y="0in" svg:width="0.15347in" svg:height="0.50139in" draw:id="id198" draw:style-name="a339" draw:name="Shape 201">
                <svg:title/>
                <svg:desc/>
                <draw:enhanced-geometry xmlns:dr3d="urn:oasis:names:tc:opendocument:xmlns:dr3d:1.0" draw:type="non-primitive" svg:viewBox="0 0 140335 458470" draw:enhanced-path="M 0 458243 L 0 50915 N M 140150 458243 L 140150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40335"/>
                  <draw:equation draw:name="f7" draw:formula="?f4 / 458470"/>
                  <draw:equation draw:name="f8" draw:formula="0 / ?f6"/>
                  <draw:equation draw:name="f9" draw:formula="140335 / ?f6"/>
                  <draw:equation draw:name="f10" draw:formula="0 / ?f7"/>
                  <draw:equation draw:name="f11" draw:formula="458470 / ?f7"/>
                </draw:enhanced-geometry>
              </draw:custom-shape>
            </draw:g>
          </table:table-cell>
          <table:table-cell table:number-columns-repeated="16363" table:style-name="ce1"/>
        </table:table-row>
        <table:table-row table:number-rows-repeated="1048439" table:style-name="ro9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3"/>
    </number:number-style>
    <number:number-style style:name="N37">
      <number:number number:decimal-places="0" number:min-decimal-places="0" number:min-integer-digits="1">
        <number:embedded-text number:position="0">$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426</meta:generator>
    <meta:initial-creator>Roger</meta:initial-creator>
    <dc:creator>Roger Chagas</dc:creator>
    <meta:creation-date>2025-12-16T14:13:52Z</meta:creation-date>
    <dc:date>2025-12-16T14:15:33Z</dc:date>
    <meta:user-defined meta:name="Created" meta:value-type="date">2025-12-16T00:00:00Z</meta:user-defined>
    <meta:user-defined meta:name="Producer">Haru Free PDF Library 2.2.1</meta:user-defined>
    <meta:user-defined meta:name="LastSaved" meta:value-type="date">2025-12-16T00:00:00Z</meta:user-defined>
  </office:meta>
</office:document-meta>
</file>